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nstiges:typst:start"/><text:bookmark-start text:name="__RefHeading___einfuehrung_in_typst_1"/><text:bookmark-start text:name="einfuehrung_in_typst"/>Einführung in Typst<text:bookmark-end text:name="__RefHeading___einfuehrung_in_typst_1"/><text:bookmark-end text:name="einfuehrung_in_typst"/></text:h>
      <text:h text:style-name="Heading_20_2" text:outline-level="2"><text:bookmark-start text:name="__RefHeading___youtube-playlist_zur_einfuehrung_2"/><text:bookmark-start text:name="youtube-playlist_zur_einfuehrung"/>Youtube-Playlist zur Einführung<text:bookmark-end text:name="__RefHeading___youtube-playlist_zur_einfuehrung_2"/><text:bookmark-end text:name="youtube-playlist_zur_einfuehr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6::52:10</meta:creation-date>
    <dc:creator>Generated</dc:creator>
    <dc:date>2026-08-25T06::52:10</dc:date>
    <dc:language>en-US</dc:language>
    <meta:editing-cycles>1</meta:editing-cycles>
    <meta:editing-duration>PT0S</meta:editing-duration>
    <dc:title>sonstiges:typst:start</dc:title>
  </office:meta>
</office:document-meta>
</file>