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0ba173d812f7dd9312e0ec2352f4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zaehlschleifen"/><text:bookmark-start text:name="__RefHeading___zaehlschleifen_1"/><text:bookmark-start text:name="zaehlschleifen"/>Zählschleifen<text:bookmark-end text:name="__RefHeading___zaehlschleifen_1"/><text:bookmark-end text:name="zaehlschleifen"/></text:h>
      <text:p text:style-name="Text_20_body">Im Unterschied zu fuß- und kopfgesteuerten Schleifen steht bei Zählschleifen die Anzahl der Durchläufe vor dem Schleifeneintritt fest. Dabei nimmt eine sogenannte <text:span text:style-name="Strong_20_Emphasis">Zählvariable</text:span> während des Schleifendurchlaufs eine endliche Anzahl von fest definierten Werten an.</text:p>
      <text:h text:style-name="Heading_20_2" text:outline-level="2"><text:bookmark-start text:name="__RefHeading___allgemeine_formulierung_2"/><text:bookmark-start text:name="allgemeine_formulierung"/>Allgemeine Formulierung<text:bookmark-end text:name="__RefHeading___allgemeine_formulierung_2"/><text:bookmark-end text:name="allgemeine_formulierung"/></text:h>
      <text:h text:style-name="Heading_20_3" text:outline-level="3"><text:bookmark-start text:name="__RefHeading___verbale_kurzbeschreibung_3"/><text:bookmark-start text:name="verbale_kurzbeschreibung"/>Verbale Kurzbeschreibung<text:bookmark-end text:name="__RefHeading___verbale_kurzbeschreibung_3"/><text:bookmark-end text:name="verbale_kurzbeschreibung"/></text:h>
      <text:p text:style-name="Text_20_body">Für Startwert bis Endwert mit Schrittweite führe aus:</text:p>
      <text:list text:style-name="List_20_1" text:continue-numbering="false">
        <text:list-item>
          <text:p text:style-name="LastListParagraph_List_20_1_Content_First"> Anweisungen</text:p>
        </text:list-item>
      </text:list>
      <text:h text:style-name="Heading_20_3" text:outline-level="3"><text:bookmark-start text:name="__RefHeading___struktogramm_4"/><text:bookmark-start text:name="struktogramm"/>Struktogramm<text:bookmark-end text:name="__RefHeading___struktogramm_4"/><text:bookmark-end text:name="struktogramm"/></text:h>
      <text:p text:style-name="Text_20_body"><draw:frame draw:style-name="mediacenter" draw:name="0" text:anchor-type="paragraph" draw:z-index="0" svg:width="10.583333333333cm" svg:height="6.9470085470085cm"><draw:image xlink:href="Pictures/7c0ba173d812f7dd9312e0ec2352f4a5.png" xlink:type="simple" xlink:show="embed" xlink:actuate="onLoad"/></draw:frame></text:p>
      <text:h text:style-name="Heading_20_3" text:outline-level="3"><text:bookmark-start text:name="__RefHeading___python-syntax_5"/><text:bookmark-start text:name="python-syntax"/>Python-Syntax<text:bookmark-end text:name="__RefHeading___python-syntax_5"/><text:bookmark-end text:name="python-syntax"/></text:h>
      <text:p text:style-name="Text_20_body">In Python kann man eine Zählschleife mit Hilfe der <text:span text:style-name="Source_20_Text">for</text:span>- und der <text:span text:style-name="Source_20_Text">range</text:span>-Anweisung umsetzen. Die <text:span text:style-name="Source_20_Text">range</text:span>-Anweisung erzeugt dabei die Werte, die die Zählvariable durchlaufen soll. Sie besitzt den folgenden Aufbau:</text:p>
      <text:p text:style-name="Preformatted_20_Text">range(startwert, endwert, schrittweite)</text:p>
      <text:p text:style-name="Text_20_body"><text:span text:style-name="Source_20_Text">startwert</text:span> und <text:span text:style-name="Source_20_Text">schrittweite</text:span> können weggelassen werden. Es wird dann angenommen, dass der Startwert den Wert 0 hat und die Schrittweite den Wert 1 hat. Fehlt nur ein Parameter, so wird
angenommen, dass die Schrittweite fehlt. <text:span text:style-name="Source_20_Text">range</text:span> erzeugt nun eine Folge von Werten, die mit dem Startwert beginnt. Der jeweils nächste Wert ergibt sich, indem man zu einem Wert die Schrittweite addiert. Das wird wird immer weiter fortgesetzt, solange ein Wert noch keiner ist als der Endwert.</text:p>
      <text:p text:style-name="Text_20_body">Im Zusammenhang mit einer sogenannten <text:span text:style-name="Source_20_Text">for</text:span>-Schleife benutzt man <text:span text:style-name="Source_20_Text">range</text:span> nun wie folgt:</text:p>
      <text:p text:style-name="Preformatted_20_Text">for i in range(startwert, endwert, schrittweite):<text:line-break/><text:s text:c="3"/>...Anweisungen...</text:p>
      <text:h text:style-name="Heading_20_2" text:outline-level="2"><text:bookmark-start text:name="__RefHeading___aufgaben_6"/><text:bookmark-start text:name="aufgaben"/>Aufgaben<text:bookmark-end text:name="__RefHeading___aufgaben_6"/><text:bookmark-end text:name="aufgaben"/></text:h>
      <text:p text:style-name="Text_20_body"><text:span text:style-name="Strong_20_Emphasis">Aufgabe 1</text:span></text:p>
      <text:p text:style-name="Text_20_body">Gib jeweils an, welche Werte i annimmt!</text:p>
      <text:p text:style-name="Text_20_body">a)</text:p>
      <text:p text:style-name="Preformatted_20_Text">for i in range(1,2,9)</text:p>
      <text:p text:style-name="Text_20_body">b)</text:p>
      <text:p text:style-name="Preformatted_20_Text">for i in range(3,11)</text:p>
      <text:p text:style-name="Text_20_body">c)</text:p>
      <text:p text:style-name="Preformatted_20_Text">for i in range(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0::31:59</meta:creation-date>
    <dc:creator>Generated</dc:creator>
    <dc:date>2026-08-25T10::31:59</dc:date>
    <dc:language>en-US</dc:language>
    <meta:editing-cycles>1</meta:editing-cycles>
    <meta:editing-duration>PT0S</meta:editing-duration>
    <dc:title>python:zaehlschleifen</dc:title>
  </office:meta>
</office:document-meta>
</file>