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d80361cc0bd103f500c8452eb90ab512.png"/>
  <manifest:file-entry manifest:media-type="image/png" manifest:full-path="Pictures/fda18b8d7ea26e27c000016c3a01da39.png"/>
  <manifest:file-entry manifest:media-type="image/png" manifest:full-path="Pictures/b1e15462633e8a188ddb31d82776690f.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ython:pythoncgi:cgi"/><text:bookmark-start text:name="__RefHeading___cgi_in_python_1"/><text:bookmark-start text:name="cgi_in_python"/>CGI in Python<text:bookmark-end text:name="__RefHeading___cgi_in_python_1"/><text:bookmark-end text:name="cgi_in_python"/></text:h>
      <text:h text:style-name="Heading_20_2" text:outline-level="2"><text:bookmark-start text:name="__RefHeading___was_ist_cgi_2"/><text:bookmark-start text:name="was_ist_cgi"/>Was ist CGI?<text:bookmark-end text:name="__RefHeading___was_ist_cgi_2"/><text:bookmark-end text:name="was_ist_cgi"/></text:h>
      <text:p text:style-name="Text_20_body">Das Common Gateway Interface (<text:span text:style-name="Strong_20_Emphasis">CGI</text:span>) ist eine Schnittstelle von Webservern, über die Datenaustausch mit externen Anwendungen möglich ist. Die Webseiten müssen nicht vollständig auf den Server liegen, sie werden von Programmen dynamisch erzeugt. Die Programme liegen dazu in einem Extra-Verzeichnis des Webservers (z.B. cgi-bin). Früher wurde für CGI-Scripte meist Perl oder C verwendet. Python wird auch in CGI-Scripten, meist innerhalb von Webframeworks, wie Django oder Flask verwendet.</text:p>
      <text:h text:style-name="Heading_20_2" text:outline-level="2"><text:bookmark-start text:name="__RefHeading___cgi_und_python_3"/><text:bookmark-start text:name="cgi_und_python"/>CGI und Python<text:bookmark-end text:name="__RefHeading___cgi_und_python_3"/><text:bookmark-end text:name="cgi_und_python"/></text:h>
      <text:p text:style-name="Text_20_body">Auch mit Python lassen sich CGI-Scripte erzeugen. Dafür muss eine <text:span text:style-name="Strong_20_Emphasis">ausführbare</text:span> Python-Datei erzeugt werden, die HTML-Quelltext erzeugt. Unter Windows 10 und 11 lässt sich eine Python-Datei einfach durch Doppelklick ausführen, unter anderen Betriebssystemen ist dazu eine sogenannte <text:span text:style-name="Source_20_Text">Shebang</text:span> erforderlich, die das nötige Programm aufruft. Außerdem muss die Datei noch ausführbar gemacht werden.</text:p>
      <text:p text:style-name="Text_20_body">Das folgende CGI-Script gibt mit der <text:span text:style-name="Source_20_Text">print</text:span>-Anweisung eine einfache Webseite. als mehrzeilige Zeichenkette aus: </text:p>
      <table:table table:style-name="Table">
        <table:table-column table:style-name="odt_auto_style_table_column_1_1"/>
        <table:table-row>
          <table:table-cell office:value-type="string" table:style-name="tablecell">
            <text:p text:style-name="Preformatted_20_Text"><text:span text:style-name="highlight_co1">#!/usr/bin/env python3</text:span><text:line-break/><text:span text:style-name="highlight_kw1">print</text:span><text:span text:style-name="highlight_br0">(</text:span><text:span text:style-name="highlight_st0">"""<text:line-break/>&lt;!DOCTYPE html&gt;<text:line-break/> <text:line-break/>&lt;html lang="de"&gt;<text:line-break/><text:s text:c="2"/>&lt;head&gt;<text:line-break/><text:s text:c="4"/>&lt;meta charset="utf-8"&gt;<text:line-break/><text:s text:c="4"/>&lt;title&gt;Python-CGI-Programmierung&lt;/title&gt;<text:line-break/><text:s text:c="2"/>&lt;/head&gt;<text:line-break/><text:s text:c="2"/>&lt;body&gt;<text:line-break/><text:s text:c="4"/>&lt;h1&gt;Hallo Welt, Python CGI!&lt;/h1&gt;<text:line-break/><text:s text:c="2"/>&lt;/body&gt;<text:line-break/>&lt;/html&gt;<text:line-break/>"""</text:span><text:span text:style-name="highlight_br0">)</text:span></text:p>
          </table:table-cell>
        </table:table-row>
      </table:table>
      <text:p text:style-name="Text_20_body">Das Script muss nun in das cgi-bin Verzeichnis eines Webservers kopiert werden und kann über den Webbrowser aufgerufen werden. Wir wollen dazu den <text:a xlink:type="simple" xlink:href="https://herrmix.de/dokuwiki/doku.php?id=python:pythoncgi:webserver" text:style-name="Internet_20_link" text:visited-style-name="Visited_20_Internet_20_Link">http.server</text:a> von Python verwenden.</text:p>
      <text:h text:style-name="Heading_20_3" text:outline-level="3"><text:bookmark-start text:name="__RefHeading___cgi-script_mit_dem_http.server_von_python_aufrufen_4"/><text:bookmark-start text:name="cgi-script_mit_dem_http.server_von_python_aufrufen"/>CGI-Script mit dem http.server von Python aufrufen<text:bookmark-end text:name="__RefHeading___cgi-script_mit_dem_http.server_von_python_aufrufen_4"/><text:bookmark-end text:name="cgi-script_mit_dem_http.server_von_python_aufrufen"/></text:h>
      <text:p text:style-name="Text_20_body">Zunächst erzeugen wir ein Verzeichnis <text:span text:style-name="Source_20_Text">cgi-bin</text:span> und kopieren das Script hinein. In unserem Fall wurde das Verzeichnis <text:span text:style-name="Source_20_Text">cgi-bin</text:span> direkt auf dem Laufwerk N: erzeugt.</text:p>
      <text:p text:style-name="Text_20_body"><draw:frame draw:style-name="mediacenter" draw:name="0" text:anchor-type="paragraph" draw:z-index="0" svg:width="15.875cm" svg:height="11.425072744908cm"><draw:image xlink:href="Pictures/d80361cc0bd103f500c8452eb90ab512.png" xlink:type="simple" xlink:show="embed" xlink:actuate="onLoad"/></draw:frame></text:p>
      <text:p text:style-name="Text_20_body">Anschließend öffnen wir die Powershell und wechseln ins übergeordnete Verzeichnis von <text:span text:style-name="Source_20_Text">cgi-bin</text:span>, also in unseren Fall direkt ins Laufwerk N:.</text:p>
      <text:p text:style-name="Text_20_body">Danach starten wir den Webserver mit <text:span text:style-name="Source_20_Text">python -m http.server --cgi 8888</text:span>, dabei startet <text:span text:style-name="Source_20_Text">python -m http.server</text:span> den Server, <text:span text:style-name="Source_20_Text">--cgi</text:span> macht den Server CGI-fähig und <text:span text:style-name="Source_20_Text">8888</text:span> gibt den Port an, auf dem der Server läuft.</text:p>
      <text:p text:style-name="Text_20_body"><draw:frame draw:style-name="mediacenter" draw:name="1" text:anchor-type="paragraph" draw:z-index="1" svg:width="15.875cm" svg:height="10.100902184236cm"><draw:image xlink:href="Pictures/fda18b8d7ea26e27c000016c3a01da39.png" xlink:type="simple" xlink:show="embed" xlink:actuate="onLoad"/></draw:frame></text:p>
      <text:p text:style-name="Text_20_body">Jetzt können wir unser Script im Webbrowser mit <text:span text:style-name="Source_20_Text">http://localhost:8888/cgi-bin/script01.py</text:span> aufrufen. Dabei ist <text:span text:style-name="Source_20_Text">http://localhost:8888</text:span> der lokale Webserver auf dem Port <text:span text:style-name="Source_20_Text">8888</text:span>, <text:span text:style-name="Source_20_Text">/cgi-bin/</text:span> das Verzeichnis, in dem  das Script liegt und <text:span text:style-name="Source_20_Text">script01.py</text:span> der Name des Scripts.</text:p>
      <text:p text:style-name="Text_20_body"><draw:frame draw:style-name="mediacenter" draw:name="2" text:anchor-type="paragraph" draw:z-index="2" svg:width="15.875cm" svg:height="9.2736723446894cm"><draw:image xlink:href="Pictures/b1e15462633e8a188ddb31d82776690f.png" xlink:type="simple" xlink:show="embed" xlink:actuate="onLoad"/></draw:frame></text:p>
      <text:p text:style-name="Text_20_body"><text:span text:style-name="Strong_20_Emphasis">Erklärvideo</text:span></text:p>
      <text:p text:style-name="Text_20_body"><text:line-break/></text:p>
      <text:p text:style-name="Text_20_body"><text:span text:style-name="Strong_20_Emphasis">Aufgabe 1</text:span></text:p>
      <text:p text:style-name="Text_20_body">Teste das Script!</text:p>
      <text:h text:style-name="Heading_20_3" text:outline-level="3"><text:bookmark-start text:name="__RefHeading___ein_komplexeres_beispiel_5"/><text:bookmark-start text:name="ein_komplexeres_beispiel"/>Ein komplexeres Beispiel<text:bookmark-end text:name="__RefHeading___ein_komplexeres_beispiel_5"/><text:bookmark-end text:name="ein_komplexeres_beispiel"/></text:h>
      <table:table table:style-name="Table">
        <table:table-column table:style-name="odt_auto_style_table_column_2_1"/>
        <table:table-row>
          <table:table-cell office:value-type="string" table:style-name="tablecell">
            <text:p text:style-name="Preformatted_20_Text"><text:span text:style-name="highlight_co1">#!/usr/bin/env python3</text:span><text:line-break/> <text:line-break/><text:span text:style-name="highlight_kw1">from</text:span> <text:span text:style-name="highlight_kw3">datetime</text:span> <text:span text:style-name="highlight_kw1">import</text:span> date<text:line-break/> <text:line-break/> <text:line-break/>today <text:span text:style-name="highlight_sy0">=</text:span> date.<text:span text:style-name="highlight_me1">today</text:span><text:span text:style-name="highlight_br0">(</text:span><text:span text:style-name="highlight_br0">)</text:span><text:line-break/> <text:line-break/> <text:line-break/>header <text:span text:style-name="highlight_sy0">=</text:span> <text:span text:style-name="highlight_st0">'''<text:line-break/>&lt;!DOCTYPE html&gt;<text:line-break/> <text:line-break/>&lt;html lang="de"&gt;<text:line-break/><text:s text:c="4"/>&lt;head&gt;<text:line-break/><text:s text:c="8"/>&lt;meta charset="utf-8"&gt;<text:line-break/><text:s text:c="8"/>&lt;title&gt;Python - CGI-Programmierung&lt;/title&gt;<text:line-break/> <text:line-break/><text:s text:c="4"/>&lt;/head&gt;<text:line-break/><text:s text:c="4"/>&lt;body&gt;<text:line-break/>'''</text:span><text:line-break/> <text:line-break/>footer <text:span text:style-name="highlight_sy0">=</text:span> <text:span text:style-name="highlight_st0">'''<text:line-break/><text:s text:c="4"/>&lt;/body&gt;<text:line-break/>&lt;/html&gt;<text:line-break/>'''</text:span><text:line-break/> <text:line-break/><text:span text:style-name="highlight_kw1">print</text:span><text:span text:style-name="highlight_br0">(</text:span>header<text:span text:style-name="highlight_br0">)</text:span><text:line-break/><text:span text:style-name="highlight_kw1">print</text:span><text:span text:style-name="highlight_br0">(</text:span><text:span text:style-name="highlight_st0">"&lt;h1&gt;Mein erstes CGI-Script&lt;/h1&gt;"</text:span><text:span text:style-name="highlight_br0">)</text:span><text:line-break/><text:span text:style-name="highlight_kw1">print</text:span><text:span text:style-name="highlight_br0">(</text:span><text:span text:style-name="highlight_st0">"&lt;p&gt;Hallo Welt!&lt;/p&gt;"</text:span><text:span text:style-name="highlight_br0">)</text:span><text:line-break/><text:span text:style-name="highlight_kw1">print</text:span><text:span text:style-name="highlight_br0">(</text:span><text:span text:style-name="highlight_st0">"&lt;p&gt;Heute ist der %s!&lt;/p&gt;"</text:span> %today<text:span text:style-name="highlight_br0">)</text:span><text:line-break/><text:span text:style-name="highlight_kw1">print</text:span><text:span text:style-name="highlight_br0">(</text:span>footer<text:span text:style-name="highlight_br0">)</text:span></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5T08::57:19</meta:creation-date>
    <dc:creator>Generated</dc:creator>
    <dc:date>2026-08-25T08::57:19</dc:date>
    <dc:language>en-US</dc:language>
    <meta:editing-cycles>1</meta:editing-cycles>
    <meta:editing-duration>PT0S</meta:editing-duration>
    <dc:title>python:pythoncgi:cgi</dc:title>
  </office:meta>
</office:document-meta>
</file>