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c9be683ff0d219aeb8ad506eeac0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pgzero:projekt4"/><text:bookmark-start text:name="__RefHeading___projekt_4_-_catch_the_grinch_1"/><text:bookmark-start text:name="projekt_4_-_catch_the_grinch"/>Projekt 4 - Catch the Grinch<text:bookmark-end text:name="__RefHeading___projekt_4_-_catch_the_grinch_1"/><text:bookmark-end text:name="projekt_4_-_catch_the_grinch"/></text:h>
      <text:p text:style-name="Text_20_body">In diesem Projekt soll die Aufgabe 3 des ersten Projekts verbessert werden. Im Spiel durchlaufen verschiedene Spielfiguren das Spielfeld von oben nach unten. Ziel ist es dabei, mit der Maus auf den Grinch zu klicken. Zunächst wird mit zwei Figuren gestartet. Bei jedem korrekten Klick erhöht sich im neuen Level die Anzahl der Figuren um 1 und die Geschwindigkeit.
Wenn man auf die falsche Figur klickt oder den Grinch nicht trifft, bevor er durchgelaufen ist, hat man verloren.
Wenn man den Grinch im letzten Level trifft, hat man gewonnen.</text:p>
      <text:p text:style-name="Text_20_body"><draw:frame draw:style-name="mediacenter" draw:name="0" text:anchor-type="paragraph" draw:z-index="0" svg:width="15.875cm" svg:height="12.648534912718cm"><draw:image xlink:href="Pictures/f0c9be683ff0d219aeb8ad506eeac0ed.png" xlink:type="simple" xlink:show="embed" xlink:actuate="onLoad"/></draw:frame></text:p>
      <text:p text:style-name="Text_20_body"><text:line-break/></text:p>
      <text:h text:style-name="Heading_20_2" text:outline-level="2"><text:bookmark-start text:name="__RefHeading___erklaervideo_2"/><text:bookmark-start text:name="erklaervideo"/>Erklärvideo<text:bookmark-end text:name="__RefHeading___erklaervideo_2"/><text:bookmark-end text:name="erklaervideo"/></text:h>
      <text:p text:style-name="Text_20_body"><text:line-break/></text:p>
      <text:h text:style-name="Heading_20_2" text:outline-level="2"><text:bookmark-start text:name="__RefHeading___quelltext_3"/><text:bookmark-start text:name="quelltext"/>Quelltext<text:bookmark-end text:name="__RefHeading___quelltext_3"/><text:bookmark-end text:name="quelltext"/></text:h>
      <text:p text:style-name="Text_20_body">Im Ordner der Programmdatei muss sich ein Ordner images mit den Bildern genie.png, homer,png, jerry.png, kermit.png, ninja-turtle.png, und grinch.png befinden. Die Bilder kannst du dir hier: <text:a xlink:type="simple" xlink:href="https://icons8.de/icon/set/characters/color" text:style-name="Internet_20_link" text:visited-style-name="Visited_20_Internet_20_Link">https://icons8.de/icon/set/characters/color</text:a> herunterladen. Weiterhin muss sich in images ein und ein Hintergrundbild background.png der Größe 800×600 Pixel befinden. </text:p>
      <text:p text:style-name="Text_20_body">Unter dem Quelltextbereich auf dieser Seite kannst du dir noch eine Quelltextdatei mit Erklärkommentaren herunterladen. Es ist trotzdem günstig, wenn du dir vor dem Lösen der Aufgaben das Erklärvideo anschaust.</text:p>
      <table:table table:style-name="Table">
        <table:table-column table:style-name="odt_auto_style_table_column_1_1"/>
        <table:table-row>
          <table:table-cell office:value-type="string" table:style-name="tablecell">
            <text:p text:style-name="Preformatted_20_Text"><text:span text:style-name="highlight_co1"># Catch the Grinch</text:span><text:line-break/> <text:line-break/><text:span text:style-name="highlight_kw1">import</text:span> <text:span text:style-name="highlight_kw3">random</text:span><text:line-break/> <text:line-break/>FONT_COLOUR <text:span text:style-name="highlight_sy0">=</text:span> <text:span text:style-name="highlight_br0">(</text:span><text:span text:style-name="highlight_nu0">255</text:span><text:span text:style-name="highlight_sy0">,</text:span> <text:span text:style-name="highlight_nu0">255</text:span><text:span text:style-name="highlight_sy0">,</text:span> <text:span text:style-name="highlight_nu0">255</text:span><text:span text:style-name="highlight_br0">)</text:span><text:line-break/>WIDTH <text:span text:style-name="highlight_sy0">=</text:span> <text:span text:style-name="highlight_nu0">800</text:span><text:line-break/>HEIGHT <text:span text:style-name="highlight_sy0">=</text:span> <text:span text:style-name="highlight_nu0">600</text:span><text:line-break/>CENTRE_X <text:span text:style-name="highlight_sy0">=</text:span> WIDTH // <text:span text:style-name="highlight_nu0">2</text:span><text:line-break/>CENTRE_Y <text:span text:style-name="highlight_sy0">=</text:span> HEIGHT // <text:span text:style-name="highlight_nu0">2</text:span><text:line-break/>CENTRE <text:span text:style-name="highlight_sy0">=</text:span> <text:span text:style-name="highlight_br0">(</text:span>CENTRE_X<text:span text:style-name="highlight_sy0">,</text:span> CENTRE_Y<text:span text:style-name="highlight_br0">)</text:span><text:line-break/>FINAL_LEVEL <text:span text:style-name="highlight_sy0">=</text:span> <text:span text:style-name="highlight_nu0">6</text:span><text:line-break/>START_SPEED <text:span text:style-name="highlight_sy0">=</text:span> <text:span text:style-name="highlight_nu0">10</text:span><text:line-break/>PLAYFIGURES <text:span text:style-name="highlight_sy0">=</text:span> <text:span text:style-name="highlight_br0">[</text:span><text:span text:style-name="highlight_st0">"genie"</text:span><text:span text:style-name="highlight_sy0">,</text:span> <text:span text:style-name="highlight_st0">"homer"</text:span><text:span text:style-name="highlight_sy0">,</text:span> <text:span text:style-name="highlight_st0">"jerry"</text:span><text:span text:style-name="highlight_sy0">,</text:span> <text:span text:style-name="highlight_st0">"kermit"</text:span><text:span text:style-name="highlight_sy0">,</text:span> <text:span text:style-name="highlight_st0">"ninja-turtle"</text:span><text:span text:style-name="highlight_br0">]</text:span><text:line-break/>game_over <text:span text:style-name="highlight_sy0">=</text:span> <text:span text:style-name="highlight_kw2">False</text:span><text:line-break/>game_complete <text:span text:style-name="highlight_sy0">=</text:span> <text:span text:style-name="highlight_kw2">False</text:span><text:line-break/>current_level <text:span text:style-name="highlight_sy0">=</text:span> <text:span text:style-name="highlight_nu0">1</text:span><text:line-break/>figures <text:span text:style-name="highlight_sy0">=</text:span> <text:span text:style-name="highlight_br0">[</text:span><text:span text:style-name="highlight_br0">]</text:span><text:line-break/>animations <text:span text:style-name="highlight_sy0">=</text:span> <text:span text:style-name="highlight_br0">[</text:span><text:span text:style-name="highlight_br0">]</text:span><text:line-break/> <text:line-break/><text:span text:style-name="highlight_kw1">def</text:span> draw<text:span text:style-name="highlight_br0">(</text:span><text:span text:style-name="highlight_br0">)</text:span>:<text:line-break/><text:s text:c="4"/><text:span text:style-name="highlight_kw1">global</text:span> figures<text:span text:style-name="highlight_sy0">,</text:span> current_level<text:span text:style-name="highlight_sy0">,</text:span> game_over<text:span text:style-name="highlight_sy0">,</text:span> game_complete<text:line-break/><text:s text:c="4"/>screen.<text:span text:style-name="highlight_me1">clear</text:span><text:span text:style-name="highlight_br0">(</text:span><text:span text:style-name="highlight_br0">)</text:span><text:line-break/><text:s text:c="4"/>screen.<text:span text:style-name="highlight_me1">blit</text:span><text:span text:style-name="highlight_br0">(</text:span><text:span text:style-name="highlight_st0">"background"</text:span><text:span text:style-name="highlight_sy0">,</text:span> <text:span text:style-name="highlight_br0">(</text:span><text:span text:style-name="highlight_nu0">0</text:span><text:span text:style-name="highlight_sy0">,</text:span> <text:span text:style-name="highlight_nu0">0</text:span><text:span text:style-name="highlight_br0">)</text:span><text:span text:style-name="highlight_br0">)</text:span><text:line-break/><text:s text:c="4"/><text:span text:style-name="highlight_kw1">if</text:span> game_over:<text:line-break/><text:s text:c="8"/>display_message<text:span text:style-name="highlight_br0">(</text:span><text:span text:style-name="highlight_st0">"GAME OVER!"</text:span><text:span text:style-name="highlight_sy0">,</text:span> <text:span text:style-name="highlight_st0">"Versuche es erneut."</text:span><text:span text:style-name="highlight_br0">)</text:span><text:line-break/><text:s text:c="4"/><text:span text:style-name="highlight_kw1">elif</text:span> game_complete:<text:line-break/><text:s text:c="8"/>display_message<text:span text:style-name="highlight_br0">(</text:span><text:span text:style-name="highlight_st0">"DU HAST GEWONNEN!"</text:span><text:span text:style-name="highlight_sy0">,</text:span> <text:span text:style-name="highlight_st0">"Gut gemacht."</text:span><text:span text:style-name="highlight_br0">)</text:span><text:line-break/><text:s text:c="4"/><text:span text:style-name="highlight_kw1">else</text:span>:<text:line-break/><text:s text:c="8"/><text:span text:style-name="highlight_kw1">for</text:span> figur <text:span text:style-name="highlight_kw1">in</text:span> figures:<text:line-break/><text:s text:c="12"/>figur.<text:span text:style-name="highlight_me1">draw</text:span><text:span text:style-name="highlight_br0">(</text:span><text:span text:style-name="highlight_br0">)</text:span><text:line-break/> <text:line-break/><text:span text:style-name="highlight_kw1">def</text:span> update<text:span text:style-name="highlight_br0">(</text:span><text:span text:style-name="highlight_br0">)</text:span>:<text:line-break/><text:s text:c="4"/><text:span text:style-name="highlight_kw1">global</text:span> figures<text:line-break/><text:s text:c="4"/><text:span text:style-name="highlight_kw1">if</text:span> <text:span text:style-name="highlight_kw2">len</text:span><text:span text:style-name="highlight_br0">(</text:span>figures<text:span text:style-name="highlight_br0">)</text:span> <text:span text:style-name="highlight_sy0">==</text:span> <text:span text:style-name="highlight_nu0">0</text:span>:<text:line-break/><text:s text:c="8"/>figures <text:span text:style-name="highlight_sy0">=</text:span> make_figures<text:span text:style-name="highlight_br0">(</text:span>current_level<text:span text:style-name="highlight_br0">)</text:span><text:line-break/> <text:line-break/><text:span text:style-name="highlight_kw1">def</text:span> make_figures<text:span text:style-name="highlight_br0">(</text:span>number_of_extra_figures<text:span text:style-name="highlight_br0">)</text:span>:<text:line-break/><text:s text:c="4"/>playfigures_to_create <text:span text:style-name="highlight_sy0">=</text:span> get_playfigures_to_create<text:span text:style-name="highlight_br0">(</text:span>number_of_extra_figures<text:span text:style-name="highlight_br0">)</text:span><text:line-break/><text:s text:c="4"/>new_figures <text:span text:style-name="highlight_sy0">=</text:span> create_figures<text:span text:style-name="highlight_br0">(</text:span>playfigures_to_create<text:span text:style-name="highlight_br0">)</text:span><text:line-break/><text:s text:c="4"/>layout_figures<text:span text:style-name="highlight_br0">(</text:span>new_figures<text:span text:style-name="highlight_br0">)</text:span><text:line-break/><text:s text:c="4"/>animate_figures<text:span text:style-name="highlight_br0">(</text:span>new_figures<text:span text:style-name="highlight_br0">)</text:span><text:line-break/><text:s text:c="4"/><text:span text:style-name="highlight_kw1">return</text:span> new_figures<text:line-break/> <text:line-break/><text:span text:style-name="highlight_kw1">def</text:span> get_playfigures_to_create<text:span text:style-name="highlight_br0">(</text:span>number_of_extra_figures<text:span text:style-name="highlight_br0">)</text:span>:<text:line-break/><text:s text:c="4"/>playfigures_to_create <text:span text:style-name="highlight_sy0">=</text:span> <text:span text:style-name="highlight_br0">[</text:span><text:span text:style-name="highlight_st0">"grinch"</text:span><text:span text:style-name="highlight_br0">]</text:span><text:line-break/><text:s text:c="4"/><text:span text:style-name="highlight_kw1">for</text:span> i <text:span text:style-name="highlight_kw1">in</text:span> <text:span text:style-name="highlight_kw2">range</text:span><text:span text:style-name="highlight_br0">(</text:span><text:span text:style-name="highlight_nu0">0</text:span><text:span text:style-name="highlight_sy0">,</text:span> number_of_extra_figures<text:span text:style-name="highlight_br0">)</text:span>:<text:line-break/><text:s text:c="8"/>random_playfigur <text:span text:style-name="highlight_sy0">=</text:span> <text:span text:style-name="highlight_kw3">random</text:span>.<text:span text:style-name="highlight_me1">choice</text:span><text:span text:style-name="highlight_br0">(</text:span>PLAYFIGURES<text:span text:style-name="highlight_br0">)</text:span><text:line-break/><text:s text:c="8"/>playfigures_to_create.<text:span text:style-name="highlight_me1">append</text:span><text:span text:style-name="highlight_br0">(</text:span>random_playfigur<text:span text:style-name="highlight_br0">)</text:span><text:line-break/><text:s text:c="4"/><text:span text:style-name="highlight_kw1">return</text:span> playfigures_to_create<text:line-break/> <text:line-break/><text:span text:style-name="highlight_kw1">def</text:span> create_figures<text:span text:style-name="highlight_br0">(</text:span>playfigures_to_create<text:span text:style-name="highlight_br0">)</text:span>:<text:line-break/><text:s text:c="4"/>new_figures <text:span text:style-name="highlight_sy0">=</text:span> <text:span text:style-name="highlight_br0">[</text:span><text:span text:style-name="highlight_br0">]</text:span><text:line-break/><text:s text:c="4"/><text:span text:style-name="highlight_kw1">for</text:span> playfigur <text:span text:style-name="highlight_kw1">in</text:span> playfigures_to_create:<text:line-break/><text:s text:c="8"/>figur <text:span text:style-name="highlight_sy0">=</text:span> Actor<text:span text:style-name="highlight_br0">(</text:span>playfigur<text:span text:style-name="highlight_br0">)</text:span><text:line-break/><text:s text:c="8"/>new_figures.<text:span text:style-name="highlight_me1">append</text:span><text:span text:style-name="highlight_br0">(</text:span>figur<text:span text:style-name="highlight_br0">)</text:span><text:line-break/><text:s text:c="4"/><text:span text:style-name="highlight_kw1">return</text:span> new_figures<text:line-break/> <text:line-break/> <text:line-break/><text:span text:style-name="highlight_kw1">def</text:span> layout_figures<text:span text:style-name="highlight_br0">(</text:span>figures_to_layout<text:span text:style-name="highlight_br0">)</text:span>:<text:line-break/><text:s text:c="4"/>number_of_gaps <text:span text:style-name="highlight_sy0">=</text:span> <text:span text:style-name="highlight_kw2">len</text:span><text:span text:style-name="highlight_br0">(</text:span>figures_to_layout<text:span text:style-name="highlight_br0">)</text:span> + <text:span text:style-name="highlight_nu0">1</text:span><text:line-break/><text:s text:c="4"/>gap_size <text:span text:style-name="highlight_sy0">=</text:span> WIDTH // number_of_gaps<text:line-break/><text:s text:c="4"/><text:span text:style-name="highlight_kw3">random</text:span>.<text:span text:style-name="highlight_me1">shuffle</text:span><text:span text:style-name="highlight_br0">(</text:span>figures_to_layout<text:span text:style-name="highlight_br0">)</text:span><text:line-break/><text:s text:c="4"/><text:span text:style-name="highlight_kw1">for</text:span> index<text:span text:style-name="highlight_sy0">,</text:span> figur <text:span text:style-name="highlight_kw1">in</text:span> <text:span text:style-name="highlight_kw2">enumerate</text:span><text:span text:style-name="highlight_br0">(</text:span>figures_to_layout<text:span text:style-name="highlight_br0">)</text:span>:<text:line-break/><text:s text:c="8"/>new_x_pos <text:span text:style-name="highlight_sy0">=</text:span> <text:span text:style-name="highlight_br0">(</text:span>index + <text:span text:style-name="highlight_nu0">1</text:span><text:span text:style-name="highlight_br0">)</text:span> * gap_size<text:line-break/><text:s text:c="8"/>figur.<text:span text:style-name="highlight_me1">x</text:span> <text:span text:style-name="highlight_sy0">=</text:span> new_x_pos<text:line-break/> <text:line-break/><text:span text:style-name="highlight_kw1">def</text:span> animate_figures<text:span text:style-name="highlight_br0">(</text:span>figures_to_animate<text:span text:style-name="highlight_br0">)</text:span>:<text:line-break/><text:s text:c="4"/><text:span text:style-name="highlight_kw1">for</text:span> figur <text:span text:style-name="highlight_kw1">in</text:span> figures_to_animate:<text:line-break/><text:s text:c="8"/>duration <text:span text:style-name="highlight_sy0">=</text:span> START_SPEED - current_level<text:line-break/><text:s text:c="8"/>figur.<text:span text:style-name="highlight_me1">anchor</text:span> <text:span text:style-name="highlight_sy0">=</text:span> <text:span text:style-name="highlight_br0">(</text:span><text:span text:style-name="highlight_st0">"center"</text:span><text:span text:style-name="highlight_sy0">,</text:span> <text:span text:style-name="highlight_st0">"bottom"</text:span><text:span text:style-name="highlight_br0">)</text:span><text:line-break/><text:s text:c="8"/>animation <text:span text:style-name="highlight_sy0">=</text:span> animate<text:span text:style-name="highlight_br0">(</text:span>figur<text:span text:style-name="highlight_sy0">,</text:span> duration<text:span text:style-name="highlight_sy0">=</text:span>duration<text:span text:style-name="highlight_sy0">,</text:span> on_finished <text:span text:style-name="highlight_sy0">=</text:span> handle_game_over<text:span text:style-name="highlight_sy0">,</text:span> y<text:span text:style-name="highlight_sy0">=</text:span>HEIGHT<text:span text:style-name="highlight_br0">)</text:span><text:line-break/><text:s text:c="8"/>animations.<text:span text:style-name="highlight_me1">append</text:span><text:span text:style-name="highlight_br0">(</text:span>animation<text:span text:style-name="highlight_br0">)</text:span><text:line-break/> <text:line-break/><text:span text:style-name="highlight_kw1">def</text:span> handle_game_over<text:span text:style-name="highlight_br0">(</text:span><text:span text:style-name="highlight_br0">)</text:span>:<text:line-break/><text:s text:c="4"/><text:span text:style-name="highlight_kw1">global</text:span> game_over<text:line-break/><text:s text:c="4"/>game_over <text:span text:style-name="highlight_sy0">=</text:span> <text:span text:style-name="highlight_kw2">True</text:span><text:line-break/> <text:line-break/><text:span text:style-name="highlight_kw1">def</text:span> on_mouse_down<text:span text:style-name="highlight_br0">(</text:span>pos<text:span text:style-name="highlight_br0">)</text:span>:<text:line-break/><text:s text:c="4"/><text:span text:style-name="highlight_kw1">global</text:span> figures<text:span text:style-name="highlight_sy0">,</text:span> current_level<text:line-break/><text:s text:c="4"/><text:span text:style-name="highlight_kw1">for</text:span> figur <text:span text:style-name="highlight_kw1">in</text:span> figures:<text:line-break/><text:s text:c="8"/><text:span text:style-name="highlight_kw1">if</text:span> figur.<text:span text:style-name="highlight_me1">collidepoint</text:span><text:span text:style-name="highlight_br0">(</text:span>pos<text:span text:style-name="highlight_br0">)</text:span>:<text:line-break/><text:s text:c="12"/><text:span text:style-name="highlight_kw1">if</text:span> <text:span text:style-name="highlight_st0">"grinch"</text:span> <text:span text:style-name="highlight_kw1">in</text:span> figur.<text:span text:style-name="highlight_me1">image</text:span>:<text:line-break/><text:s text:c="16"/>grinch_figur_click<text:span text:style-name="highlight_br0">(</text:span><text:span text:style-name="highlight_br0">)</text:span><text:line-break/><text:s text:c="12"/><text:span text:style-name="highlight_kw1">else</text:span>:<text:line-break/><text:s text:c="16"/>handle_game_over<text:span text:style-name="highlight_br0">(</text:span><text:span text:style-name="highlight_br0">)</text:span><text:line-break/> <text:line-break/><text:span text:style-name="highlight_kw1">def</text:span> grinch_figur_click<text:span text:style-name="highlight_br0">(</text:span><text:span text:style-name="highlight_br0">)</text:span>:<text:line-break/><text:s text:c="4"/><text:span text:style-name="highlight_kw1">global</text:span> current_level<text:span text:style-name="highlight_sy0">,</text:span> figures<text:span text:style-name="highlight_sy0">,</text:span> animations<text:span text:style-name="highlight_sy0">,</text:span> game_complete<text:line-break/><text:s text:c="4"/>stop_animations<text:span text:style-name="highlight_br0">(</text:span>animations<text:span text:style-name="highlight_br0">)</text:span><text:line-break/><text:s text:c="4"/><text:span text:style-name="highlight_kw1">if</text:span> current_level <text:span text:style-name="highlight_sy0">==</text:span> FINAL_LEVEL:<text:line-break/><text:s text:c="8"/>game_complete <text:span text:style-name="highlight_sy0">=</text:span> <text:span text:style-name="highlight_kw2">True</text:span><text:line-break/><text:s text:c="4"/><text:span text:style-name="highlight_kw1">else</text:span>:<text:line-break/><text:s text:c="8"/>current_level <text:span text:style-name="highlight_sy0">=</text:span> current_level + <text:span text:style-name="highlight_nu0">1</text:span><text:line-break/><text:s text:c="8"/>figures <text:span text:style-name="highlight_sy0">=</text:span> <text:span text:style-name="highlight_br0">[</text:span><text:span text:style-name="highlight_br0">]</text:span><text:line-break/><text:s text:c="8"/>animations <text:span text:style-name="highlight_sy0">=</text:span> <text:span text:style-name="highlight_br0">[</text:span><text:span text:style-name="highlight_br0">]</text:span><text:line-break/> <text:line-break/><text:span text:style-name="highlight_kw1">def</text:span> stop_animations<text:span text:style-name="highlight_br0">(</text:span>animations_to_stop<text:span text:style-name="highlight_br0">)</text:span>:<text:line-break/><text:s text:c="4"/><text:span text:style-name="highlight_kw1">for</text:span> animation <text:span text:style-name="highlight_kw1">in</text:span> animations_to_stop:<text:line-break/><text:s text:c="8"/><text:span text:style-name="highlight_kw1">if</text:span> animation.<text:span text:style-name="highlight_me1">running</text:span>:<text:line-break/><text:s text:c="12"/>animation.<text:span text:style-name="highlight_me1">stop</text:span><text:span text:style-name="highlight_br0">(</text:span><text:span text:style-name="highlight_br0">)</text:span><text:line-break/> <text:line-break/><text:span text:style-name="highlight_kw1">def</text:span> display_message<text:span text:style-name="highlight_br0">(</text:span>heading_text<text:span text:style-name="highlight_sy0">,</text:span> sub_heading_text<text:span text:style-name="highlight_br0">)</text:span>:<text:line-break/><text:s text:c="4"/>screen.<text:span text:style-name="highlight_me1">draw</text:span>.<text:span text:style-name="highlight_me1">text</text:span><text:span text:style-name="highlight_br0">(</text:span>heading_text<text:span text:style-name="highlight_sy0">,</text:span> fontsize<text:span text:style-name="highlight_sy0">=</text:span><text:span text:style-name="highlight_nu0">60</text:span><text:span text:style-name="highlight_sy0">,</text:span> center<text:span text:style-name="highlight_sy0">=</text:span>CENTRE<text:span text:style-name="highlight_sy0">,</text:span> color<text:span text:style-name="highlight_sy0">=</text:span>FONT_COLOUR<text:span text:style-name="highlight_br0">)</text:span><text:line-break/><text:s text:c="4"/>screen.<text:span text:style-name="highlight_me1">draw</text:span>.<text:span text:style-name="highlight_me1">text</text:span><text:span text:style-name="highlight_br0">(</text:span>sub_heading_text<text:span text:style-name="highlight_sy0">,</text:span> fontsize<text:span text:style-name="highlight_sy0">=</text:span><text:span text:style-name="highlight_nu0">30</text:span><text:span text:style-name="highlight_sy0">,</text:span> center<text:span text:style-name="highlight_sy0">=</text:span><text:span text:style-name="highlight_br0">(</text:span>CENTRE_X<text:span text:style-name="highlight_sy0">,</text:span> CENTRE_Y + <text:span text:style-name="highlight_nu0">30</text:span><text:span text:style-name="highlight_br0">)</text:span><text:span text:style-name="highlight_sy0">,</text:span> color<text:span text:style-name="highlight_sy0">=</text:span>FONT_COLOUR<text:span text:style-name="highlight_br0">)</text:span></text:p>
          </table:table-cell>
        </table:table-row>
      </table:table>
      <text:p text:style-name="Text_20_body"><text:a xlink:type="simple" xlink:href="https://herrmix.de/dokuwiki/lib/exe/fetch.php?media=python:pgzero:grinch-kommentare.zip" text:style-name="Internet_20_link" text:visited-style-name="Visited_20_Internet_20_Link">Download des Quelltextes mit Kommentaren</text:a></text:p>
      <text:h text:style-name="Heading_20_2" text:outline-level="2"><text:bookmark-start text:name="__RefHeading___aufgaben_4"/><text:bookmark-start text:name="aufgaben"/>Aufgaben<text:bookmark-end text:name="__RefHeading___aufgaben_4"/><text:bookmark-end text:name="aufgaben"/></text:h>
      <text:p text:style-name="Text_20_body"><text:span text:style-name="Strong_20_Emphasis">Aufgabe 1</text:span></text:p>
      <text:p text:style-name="Text_20_body">Teste das Programm! Verändere dabei die Parameter:</text:p>
      <text:list text:style-name="List_20_1" text:continue-numbering="false">
        <text:list-item>
          <text:p text:style-name="List_20_1_Content_First"> Anzahl Level</text:p>
        </text:list-item>
        <text:list-item>
          <text:p text:style-name="List_20_1_Content"> Startgeschwindigkeit</text:p>
        </text:list-item>
        <text:list-item>
          <text:p text:style-name="List_20_1_Content_Last"> Bildschirmgröße und Hintergrund </text:p>
        </text:list-item>
      </text:list>
      <text:p text:style-name="Text_20_body"><text:span text:style-name="Strong_20_Emphasis">Aufgabe 2</text:span></text:p>
      <text:p text:style-name="Text_20_body">Verwende eigene Bilder für dein Programm für dein Programm! tausche den Grinch gegen eine andere Figur aus!</text:p>
      <text:p text:style-name="Text_20_body"><text:span text:style-name="Strong_20_Emphasis">Aufgabe 3</text:span></text:p>
      <text:p text:style-name="Text_20_body">Verändere die Animation: Die Bilder können von unten nach oben oder auch von links nach rechts über das Bild lau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11::58:28</meta:creation-date>
    <dc:creator>Generated</dc:creator>
    <dc:date>2026-08-24T11::58:28</dc:date>
    <dc:language>en-US</dc:language>
    <meta:editing-cycles>1</meta:editing-cycles>
    <meta:editing-duration>PT0S</meta:editing-duration>
    <dc:title>python:pgzero:projekt4</dc:title>
  </office:meta>
</office:document-meta>
</file>