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7b9531933f5475e19cc99a0ce63ce6a.png"/>
  <manifest:file-entry manifest:media-type="image/png" manifest:full-path="Pictures/c930cc40529ef00826df6bf52e459626.png"/>
  <manifest:file-entry manifest:media-type="image/png" manifest:full-path="Pictures/7916aa4bc53506f789bc4b7a25c605f6.png"/>
  <manifest:file-entry manifest:media-type="image/png" manifest:full-path="Pictures/d4293042430b08f8aee8a3191e8dfe9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ython:loesungen:obj:klassen"/><text:bookmark-start text:name="__RefHeading___objekte_und_klassen_-_loesungen_1"/><text:bookmark-start text:name="objekte_und_klassen_-_loesungen"/>Objekte und Klassen - Lösungen<text:bookmark-end text:name="__RefHeading___objekte_und_klassen_-_loesungen_1"/><text:bookmark-end text:name="objekte_und_klassen_-_loesungen"/></text:h>
      <text:p text:style-name="Text_20_body"><text:span text:style-name="Strong_20_Emphasis">Aufgabe 1</text:span></text:p>
      <text:p text:style-name="Text_20_body"><draw:frame draw:style-name="mediacenter" draw:name="0" text:anchor-type="paragraph" draw:z-index="0" svg:width="7.9375cm" style:rel-width="100%" svg:height="3.8960622710623cm" style:rel-height="scale"><draw:image xlink:href="Pictures/b7b9531933f5475e19cc99a0ce63ce6a.png" xlink:type="simple" xlink:show="embed" xlink:actuate="onLoad"/></draw:frame></text:p>
      <text:p text:style-name="Text_20_body"><text:span text:style-name="Strong_20_Emphasis">Aufgabe 2</text:span></text:p>
      <text:p text:style-name="Text_20_body"><draw:frame draw:style-name="mediacenter" draw:name="1" text:anchor-type="paragraph" draw:z-index="1" svg:width="5.2916666666667cm" style:rel-width="100%" svg:height="4.3973004694836cm" style:rel-height="scale"><draw:image xlink:href="Pictures/c930cc40529ef00826df6bf52e459626.png" xlink:type="simple" xlink:show="embed" xlink:actuate="onLoad"/></draw:frame></text:p>
      <text:p text:style-name="Text_20_body"><draw:frame draw:style-name="mediacenter" draw:name="2" text:anchor-type="paragraph" draw:z-index="2" svg:width="7.9375cm" style:rel-width="100%" svg:height="4.7786989795918cm" style:rel-height="scale"><draw:image xlink:href="Pictures/7916aa4bc53506f789bc4b7a25c605f6.png" xlink:type="simple" xlink:show="embed" xlink:actuate="onLoad"/></draw:frame></text:p>
      <text:p text:style-name="Text_20_body"><draw:frame draw:style-name="mediacenter" draw:name="3" text:anchor-type="paragraph" draw:z-index="3" svg:width="5.2916666666667cm" style:rel-width="100%" svg:height="3.609344894027cm" style:rel-height="scale"><draw:image xlink:href="Pictures/d4293042430b08f8aee8a3191e8dfe92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10::56:41</meta:creation-date>
    <dc:creator>Generated</dc:creator>
    <dc:date>2026-08-25T10::56:41</dc:date>
    <dc:language>en-US</dc:language>
    <meta:editing-cycles>1</meta:editing-cycles>
    <meta:editing-duration>PT0S</meta:editing-duration>
    <dc:title>python:loesungen:obj:klassen</dc:title>
  </office:meta>
</office:document-meta>
</file>