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funcmod:slidefunc"/><text:bookmark-start text:name="__RefHeading___zusammenfassung_funktionen_1"/><text:bookmark-start text:name="zusammenfassung_funktionen"/>Zusammenfassung Funktionen<text:bookmark-end text:name="__RefHeading___zusammenfassung_funktionen_1"/><text:bookmark-end text:name="zusammenfassung_funktionen"/></text:h>
      <text:p text:style-name="Text_20_body">Mit diesen Lernkarten erhälst du noch  einmal einen Überblick über das Thema <text:span text:style-name="Strong_20_Emphasis">Funktionen</text:span>.</text:p>
      <text:h text:style-name="Heading_20_2" text:outline-level="2"><text:bookmark-start text:name="__RefHeading___definition_einer_funktion_2"/><text:bookmark-start text:name="definition_einer_funktion"/>Definition einer Funktion<text:bookmark-end text:name="__RefHeading___definition_einer_funktion_2"/><text:bookmark-end text:name="definition_einer_funktion"/></text:h>
      <text:p text:style-name="Text_20_body">Eine Funktion wird mit dem Schlüsselwort <text:span text:style-name="Strong_20_Emphasis">def</text:span> definiert. Danach steht der Funktionsname, der mit einem Unterstrich oder einen Buchstaben beginnen muss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def</text:span> meinFunktion<text:span text:style-name="highlight_br0">(</text:span><text:span text:style-name="highlight_br0">)</text:span>:<text:line-break/><text:s text:c="4"/><text:span text:style-name="highlight_kw1">print</text:span><text:span text:style-name="highlight_br0">(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20:16</meta:creation-date>
    <dc:creator>Generated</dc:creator>
    <dc:date>2026-08-25T11::20:16</dc:date>
    <dc:language>en-US</dc:language>
    <meta:editing-cycles>1</meta:editing-cycles>
    <meta:editing-duration>PT0S</meta:editing-duration>
    <dc:title>python:funcmod:slidefunc</dc:title>
  </office:meta>
</office:document-meta>
</file>