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957bbd7df0f4dfd61742869a7783849.png"/>
  <manifest:file-entry manifest:media-type="image/png" manifest:full-path="Pictures/8f1c4410162ffd64ca9355dd0e859efe.png"/>
  <manifest:file-entry manifest:media-type="image/png" manifest:full-path="Pictures/8648a87a1575ff453c917adf9bde2a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9:einfacheshellscripte"/><text:bookmark-start text:name="__RefHeading___einfache_shellscripte_1"/><text:bookmark-start text:name="einfache_shellscripte"/>Einfache Shellscripte<text:bookmark-end text:name="__RefHeading___einfache_shellscripte_1"/><text:bookmark-end text:name="einfache_shellscripte"/></text:h>
      <text:p text:style-name="Text_20_body"><text:span text:style-name="Strong_20_Emphasis">Shellscripte</text:span> sind einfache Textdateien, die Shellbefehle enthalten. Um sie auszuführen, müssen wir entweder die Datei ausführbar machen oder sie mit einer Shell aufrufen. Bevor wir Shellscripte erstellen, sollten wir etwas über Dateirechte in Linux wissen.</text:p>
      <text:h text:style-name="Heading_20_2" text:outline-level="2"><text:bookmark-start text:name="__RefHeading___dateirechte_in_linux_2"/><text:bookmark-start text:name="dateirechte_in_linux"/>Dateirechte in Linux<text:bookmark-end text:name="__RefHeading___dateirechte_in_linux_2"/><text:bookmark-end text:name="dateirechte_in_linux"/></text:h>
      <text:p text:style-name="Text_20_body">Eine Datei bzw. ein Verzeichnis gehört in Linux einem Benutzer (user - u) bzw. einer Gruppe (group - g) von Benutzern. Außerdem gibt es noch die Kategorie „Andere“ (other - o), die alle Systembenutzer umfasst. Jede dieser Kategorien kann bezüglich einer Datei die folgenden Rechte haben.</text:p>
      <text:p text:style-name="Text_20_body">r - read : Die Datei kann gelesen werden.</text:p>
      <text:p text:style-name="Text_20_body">w - write : Die Datei kann geschrieben bzw. gelöscht werden.</text:p>
      <text:p text:style-name="Text_20_body">x - execute : Die Datei kann ausgeführt werden.</text:p>
      <text:p text:style-name="Text_20_body">Bei Verzeichnissen bedeutet x, dass man in das Verzeichnis wechseln darf.</text:p>
      <text:p text:style-name="Text_20_body">Die Rechte einer Datei bzw. eines Verzeichnisses kann man sich mit den Befehl <text:span text:style-name="Source_20_Text">ls -l</text:span> anzeigen lassen.</text:p>
      <table:table table:style-name="Table">
        <table:table-column table:style-name="odt_auto_style_table_column_1_1"/>
        <table:table-row>
          <table:table-cell office:value-type="string" table:style-name="tablecell">
            <text:p text:style-name="Preformatted_20_Text"><text:span text:style-name="highlight_co4">user@linux-sr:~$ </text:span><text:span text:style-name="highlight_kw2">ls</text:span> <text:span text:style-name="highlight_re5">-l</text:span><text:line-break/>...<text:line-break/>drwxr-xr-x <text:span text:style-name="highlight_nu0">2</text:span> user user <text:span text:style-name="highlight_nu0">4096</text:span> Mär <text:span text:style-name="highlight_nu0">18</text:span> 07:<text:span text:style-name="highlight_nu0">43</text:span> Dokumente<text:line-break/>...<text:line-break/><text:span text:style-name="highlight_re5">-rw-rw-r--</text:span> <text:span text:style-name="highlight_nu0">1</text:span> user user<text:s text:c="4"/><text:span text:style-name="highlight_nu0">0</text:span> Mär <text:span text:style-name="highlight_nu0">23</text:span> <text:span text:style-name="highlight_nu0">12</text:span>:<text:span text:style-name="highlight_nu0">22</text:span> test.txt<text:line-break/>...</text:p>
          </table:table-cell>
        </table:table-row>
      </table:table>
      <text:p text:style-name="Text_20_body">Vor dem Verzeichnis Dokumente steht die Auflistung <text:span text:style-name="Source_20_Text">drwxr-xr-x</text:span>. Das d bedeutet, dass es sich um ein Verzeichnis handelt. Dann folgen dreimal die Buchstaben rwx bzw. Striche. Das erste Tripel gilt für den den Besitzer, das zweite für die Gruppe, das dritte für alle sonstigen. Wenn der entsprechende Buchstabe steht, ist das recht gesetzt, wenn der Strich steht ist das Recht nicht gesetzt. Die Bezeichnung <text:span text:style-name="Source_20_Text">user user</text:span> bedeutet, dass die Datei dem Nutzer user (erstes user) und der Gruppe user (zweites user) gehört.</text:p>
      <text:p text:style-name="Text_20_body">Alle Nutzer, die Schreibrechte haben, können die Rechte einer Datei mit dem Befehl <text:span text:style-name="Source_20_Text">chmod</text:span> ändern. Bei Shellscripten ist es notwendig, den Nutzer Ausführungsrechte für das Script zu geben. Dies kann man mit den folgenden Befehl machen:</text:p>
      <table:table table:style-name="Table">
        <table:table-column table:style-name="odt_auto_style_table_column_2_1"/>
        <table:table-row>
          <table:table-cell office:value-type="string" table:style-name="tablecell">
            <text:p text:style-name="Preformatted_20_Text"><text:span text:style-name="highlight_co4">user@linux-sr:~$ </text:span><text:span text:style-name="highlight_kw2">chmod</text:span> u+x beispielscript.sh</text:p>
          </table:table-cell>
        </table:table-row>
      </table:table>
      <text:p text:style-name="Text_20_body">Mit diesem Befehl erhält der Besitzer Ausführungsrechte für die Datei <text:span text:style-name="Source_20_Text">beispielscript.sh</text:span>.</text:p>
      <text:p text:style-name="Text_20_body">Eine ausführliche Darstellung des Befehls <text:span text:style-name="Source_20_Text">chmod</text:span> findet man hier: <text:a xlink:type="simple" xlink:href="https://www.shellbefehle.de/befehle/chmod/" text:style-name="Internet_20_link" text:visited-style-name="Visited_20_Internet_20_Link">https://www.shellbefehle.de/befehle/chmod/</text:a> .</text:p>
      <text:h text:style-name="Heading_20_2" text:outline-level="2"><text:bookmark-start text:name="__RefHeading___der_editor_nano_3"/><text:bookmark-start text:name="der_editor_nano"/>Der Editor nano<text:bookmark-end text:name="__RefHeading___der_editor_nano_3"/><text:bookmark-end text:name="der_editor_nano"/></text:h>
      <text:p text:style-name="Text_20_body">Wenn man sich via Kommandozeile mit dem Befehl <text:span text:style-name="Source_20_Text">ssh</text:span> in einen Linuxrechner einloggt, kann man keinen grafischen Editor benutzen. Hier bietet sich der recht einfach zu bedienende Editor <text:span text:style-name="Strong_20_Emphasis">nano</text:span> an. Mit dem Befehl </text:p>
      <table:table table:style-name="Table">
        <table:table-column table:style-name="odt_auto_style_table_column_3_1"/>
        <table:table-row>
          <table:table-cell office:value-type="string" table:style-name="tablecell">
            <text:p text:style-name="Preformatted_20_Text"><text:span text:style-name="highlight_co4">user@linux-sr:~$ </text:span><text:span text:style-name="highlight_kw2">nano</text:span> beispielscript.sh</text:p>
          </table:table-cell>
        </table:table-row>
      </table:table>
      <text:p text:style-name="Text_20_body"><draw:frame draw:style-name="mediacenter" draw:name="0" text:anchor-type="paragraph" draw:z-index="0" svg:width="15.875cm" svg:height="8.4245616992583cm"><draw:image xlink:href="Pictures/9957bbd7df0f4dfd61742869a7783849.png" xlink:type="simple" xlink:show="embed" xlink:actuate="onLoad"/></draw:frame></text:p>
      <text:p text:style-name="Text_20_body">kann man die Datei <text:span text:style-name="Source_20_Text">beispielscript.sh</text:span> bearbeiten. Wenn die Datei nicht existiert, wird sie neu angelegt. Mit <text:span text:style-name="Strong_20_Emphasis">STRG-O</text:span> kann man die Datei speichern, mit <text:span text:style-name="Strong_20_Emphasis">STRG-X</text:span> kann man das Programm beenden. </text:p>
      <text:p text:style-name="Text_20_body">Eine genauere Bedienungsanleitung von <text:span text:style-name="Strong_20_Emphasis">nano</text:span> findet man hier: </text:p>
      <text:p text:style-name="Text_20_body"><text:a xlink:type="simple" xlink:href="https://www.raspberry-pi-geek.de/ausgaben/rpg/2018/06/einfuehrung-in-den-texteditor-nano/" text:style-name="Internet_20_link" text:visited-style-name="Visited_20_Internet_20_Link">https://www.raspberry-pi-geek.de/ausgaben/rpg/2018/06/einfuehrung-in-den-texteditor-nano/</text:a></text:p>
      <text:h text:style-name="Heading_20_2" text:outline-level="2"><text:bookmark-start text:name="__RefHeading___shellscripte_erstellen_und_ausfuehren_4"/><text:bookmark-start text:name="shellscripte_erstellen_und_ausfuehren"/>Shellscripte Erstellen und Ausführen<text:bookmark-end text:name="__RefHeading___shellscripte_erstellen_und_ausfuehren_4"/><text:bookmark-end text:name="shellscripte_erstellen_und_ausfuehren"/></text:h>
      <text:h text:style-name="Heading_20_3" text:outline-level="3"><text:bookmark-start text:name="__RefHeading___unser_erstess_script_5"/><text:bookmark-start text:name="unser_erstess_script"/>Unser erstess Script<text:bookmark-end text:name="__RefHeading___unser_erstess_script_5"/><text:bookmark-end text:name="unser_erstess_script"/></text:h>
      <text:p text:style-name="Text_20_body">Unser script soll in der Datei <text:span text:style-name="Source_20_Text">beispielscript.sh</text:span> stehen. Bei Shellscripten ist die Endung <text:span text:style-name="Source_20_Text">.sh</text:span> üblich. Wir öffnen also die Datei mit <text:span text:style-name="Strong_20_Emphasis">nano</text:span>:</text:p>
      <table:table table:style-name="Table">
        <table:table-column table:style-name="odt_auto_style_table_column_4_1"/>
        <table:table-row>
          <table:table-cell office:value-type="string" table:style-name="tablecell">
            <text:p text:style-name="Preformatted_20_Text"><text:span text:style-name="highlight_co4">user@linux-sr:~$ </text:span><text:span text:style-name="highlight_kw2">nano</text:span> beispielscript.sh</text:p>
          </table:table-cell>
        </table:table-row>
      </table:table>
      <text:p text:style-name="Text_20_body">Nun tragen wir alle Befehle in nano ein. Das Script soll ein Verzeichnis „beispielverzeichnis“ anlegen, es mit <text:span text:style-name="Source_20_Text">ls -l</text:span> anzeigen und danach wieder löschen:</text:p>
      <table:table table:style-name="Table">
        <table:table-column table:style-name="odt_auto_style_table_column_5_1"/>
        <table:table-row>
          <table:table-cell office:value-type="string" table:style-name="tablecell">
            <text:p text:style-name="Preformatted_20_Text"><text:span text:style-name="highlight_kw2">mkdir</text:span> beispielverzeichnis<text:line-break/><text:span text:style-name="highlight_kw2">ls</text:span> <text:span text:style-name="highlight_re5">-l</text:span><text:line-break/><text:span text:style-name="highlight_kw2">rmdir</text:span> beispielverzeichnis</text:p>
          </table:table-cell>
        </table:table-row>
      </table:table>
      <text:p text:style-name="Text_20_body"><draw:frame draw:style-name="mediacenter" draw:name="1" text:anchor-type="paragraph" draw:z-index="1" svg:width="15.875cm" svg:height="8.4245616992583cm"><draw:image xlink:href="Pictures/8f1c4410162ffd64ca9355dd0e859efe.png" xlink:type="simple" xlink:show="embed" xlink:actuate="onLoad"/></draw:frame></text:p>
      <text:p text:style-name="Text_20_body">Mit <text:span text:style-name="Strong_20_Emphasis">STRG-O</text:span> und <text:span text:style-name="Strong_20_Emphasis">ENTER</text:span> kann man die Datei jetzt speichern.</text:p>
      <text:p text:style-name="Text_20_body">Jetzt müssen wir das Script ausführbar machen und danach können wir es ausführen. Es ist günstig eine weitere Shellsitzung zu öffnen, dann können wir den Editor geöffnet lassen.</text:p>
      <text:p text:style-name="Text_20_body">Um dass Script ausführbar zu machen, geben wir das folgende ein:</text:p>
      <table:table table:style-name="Table">
        <table:table-column table:style-name="odt_auto_style_table_column_6_1"/>
        <table:table-row>
          <table:table-cell office:value-type="string" table:style-name="tablecell">
            <text:p text:style-name="Preformatted_20_Text"><text:span text:style-name="highlight_co4">user@linux-sr:~$ </text:span><text:span text:style-name="highlight_kw2">chmod</text:span> u+x beispielscript.sh</text:p>
          </table:table-cell>
        </table:table-row>
      </table:table>
      <text:p text:style-name="Text_20_body">Die müssen wir nur einmal tun. Jetzt können wir das Script ausführen:</text:p>
      <table:table table:style-name="Table">
        <table:table-column table:style-name="odt_auto_style_table_column_7_1"/>
        <table:table-row>
          <table:table-cell office:value-type="string" table:style-name="tablecell">
            <text:p text:style-name="Preformatted_20_Text"><text:span text:style-name="highlight_co4">user@linux-sr:~$ </text:span>.<text:span text:style-name="highlight_sy0">/</text:span>beispielscript.sh<text:line-break/>insgesamt <text:span text:style-name="highlight_nu0">8</text:span><text:line-break/><text:span text:style-name="highlight_re5">-rwxrw-r--</text:span> <text:span text:style-name="highlight_nu0">1</text:span> user user<text:s text:c="3"/><text:span text:style-name="highlight_nu0">58</text:span> Mär <text:span text:style-name="highlight_nu0">24</text:span> <text:span text:style-name="highlight_nu0">10</text:span>:<text:span text:style-name="highlight_nu0">30</text:span> beispielscript.sh<text:line-break/>drwxrwxr-x <text:span text:style-name="highlight_nu0">2</text:span> user user <text:span text:style-name="highlight_nu0">4096</text:span> Mär <text:span text:style-name="highlight_nu0">24</text:span> <text:span text:style-name="highlight_nu0">10</text:span>:<text:span text:style-name="highlight_nu0">30</text:span> beispielverzeichnis</text:p>
          </table:table-cell>
        </table:table-row>
      </table:table>
      <text:p text:style-name="Text_20_body">Das <text:span text:style-name="Source_20_Text">./</text:span> vor dem Dateiname ist notwendig, damit das Script im Dateiname gefunden wird.</text:p>
      <text:h text:style-name="Heading_20_3" text:outline-level="3"><text:bookmark-start text:name="__RefHeading___shebang_6"/><text:bookmark-start text:name="shebang"/>Shebang<text:bookmark-end text:name="__RefHeading___shebang_6"/><text:bookmark-end text:name="shebang"/></text:h>
      <text:p text:style-name="Text_20_body">Normalerweise werden Shellbefehle einfach ausgeführt. Wenn aber die Befehle in einer anderen Shell ausgeführt werden sollen (z.B. Bash-Befehle in einen Z-Shell) ist es sinnvoll, vor die Befehle eine  sogenannten Shebang zu schreiben, der die richtige Shell startet. Für die Bash sieht der Shebang so aus:</text:p>
      <table:table table:style-name="Table">
        <table:table-column table:style-name="odt_auto_style_table_column_8_1"/>
        <table:table-row>
          <table:table-cell office:value-type="string" table:style-name="tablecell">
            <text:p text:style-name="Preformatted_20_Text"><text:span text:style-name="highlight_co0">#!/bin/bash</text:span></text:p>
          </table:table-cell>
        </table:table-row>
      </table:table>
      <text:p text:style-name="Text_20_body">Somit sieht unser vollständiges Script <text:span text:style-name="Source_20_Text">beispielscript.sh</text:span> so aus: </text:p>
      <table:table table:style-name="Table">
        <table:table-column table:style-name="odt_auto_style_table_column_9_1"/>
        <table:table-row>
          <table:table-cell office:value-type="string" table:style-name="tablecell">
            <text:p text:style-name="Preformatted_20_Text"><text:span text:style-name="highlight_co0">#!/bin/bash</text:span><text:line-break/> <text:line-break/><text:span text:style-name="highlight_kw2">mkdir</text:span> beispielverzeichnis<text:line-break/><text:span text:style-name="highlight_kw2">ls</text:span> <text:span text:style-name="highlight_re5">-l</text:span><text:line-break/><text:span text:style-name="highlight_kw2">rmdir</text:span> beispielverzeichnis</text:p>
          </table:table-cell>
        </table:table-row>
      </table:table>
      <text:p text:style-name="Text_20_body"><text:span text:style-name="Strong_20_Emphasis">Aufgabe 16</text:span></text:p>
      <text:p text:style-name="Text_20_body">Teste das Beispielscript und den Editor Nano!</text:p>
      <text:p text:style-name="Text_20_body"><text:span text:style-name="Strong_20_Emphasis">Aufgabe 17</text:span></text:p>
      <text:p text:style-name="Text_20_body">Schreibe ein Shellscript <text:span text:style-name="Source_20_Text">meinscript.sh</text:span></text:p>
      <text:p text:style-name="Text_20_body"><draw:frame draw:style-name="mediacenter" draw:name="2" text:anchor-type="paragraph" draw:z-index="2" svg:width="15.875cm" svg:height="11.500684306569cm"><draw:image xlink:href="Pictures/8648a87a1575ff453c917adf9bde2a76.png" xlink:type="simple" xlink:show="embed" xlink:actuate="onLoad"/></draw:frame></text:p>
      <text:h text:style-name="Heading_20_2" text:outline-level="2"><text:bookmark-start text:name="__RefHeading___weiteres_zur_shellprogrammierung_7"/><text:bookmark-start text:name="weiteres_zur_shellprogrammierung"/>Weiteres zur Shellprogrammierung<text:bookmark-end text:name="__RefHeading___weiteres_zur_shellprogrammierung_7"/><text:bookmark-end text:name="weiteres_zur_shellprogrammierung"/></text:h>
      <text:p text:style-name="Text_20_body">Eine ausführliche Einführung in die Bashprogrammierung findet man z.B. hier:</text:p>
      <text:list text:style-name="List_20_1" text:continue-numbering="false">
        <text:list-item>
          <text:p text:style-name="List_20_1_Content_First"> <text:a xlink:type="simple" xlink:href="https://www-user.tu-chemnitz.de/~hot/unix_linux_werkzeugkasten/links.html" text:style-name="Internet_20_link" text:visited-style-name="Visited_20_Internet_20_Link">https://www-user.tu-chemnitz.de/~hot/unix_linux_werkzeugkasten/links.html</text:a></text:p>
        </text:list-item>
        <text:list-item>
          <text:p text:style-name="List_20_1_Content_Last"> <text:a xlink:type="simple" xlink:href="https://de.wikibooks.org/wiki/Linux-Praxisbuch/_Shellprogrammierung" text:style-name="Internet_20_link" text:visited-style-name="Visited_20_Internet_20_Link">https://de.wikibooks.org/wiki/Linux-Praxisbuch/_Shellprogrammier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8::20:09</meta:creation-date>
    <dc:creator>Generated</dc:creator>
    <dc:date>2026-08-25T08::20:09</dc:date>
    <dc:language>en-US</dc:language>
    <meta:editing-cycles>1</meta:editing-cycles>
    <meta:editing-duration>PT0S</meta:editing-duration>
    <dc:title>profil:klasse9:einfacheshellscripte</dc:title>
  </office:meta>
</office:document-meta>
</file>