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8687d86bc10acf5dfa346570d822dd8.png"/>
  <manifest:file-entry manifest:media-type="image/png" manifest:full-path="Pictures/09c6f1b8cc7289234daf4806b2c20faa.png"/>
  <manifest:file-entry manifest:media-type="image/png" manifest:full-path="Pictures/5364f8db3acb2d5561dc2203ba40c635.png"/>
  <manifest:file-entry manifest:media-type="image/png" manifest:full-path="Pictures/3048b448dd7f4cef7cdd387454d27c65.png"/>
  <manifest:file-entry manifest:media-type="image/png" manifest:full-path="Pictures/409a8797a7bb0db0a7c6648662874920.png"/>
  <manifest:file-entry manifest:media-type="image/png" manifest:full-path="Pictures/206736e7fc75fcd43942b745bb2f77a0.png"/>
  <manifest:file-entry manifest:media-type="image/png" manifest:full-path="Pictures/4e13eb3265234e27588f4210c5fa1c4b.png"/>
  <manifest:file-entry manifest:media-type="image/png" manifest:full-path="Pictures/918d5120c1d938fdf16be2a803eefcee.png"/>
  <manifest:file-entry manifest:media-type="image/png" manifest:full-path="Pictures/46236cb8d9153d7500bd566b20a7debc.png"/>
  <manifest:file-entry manifest:media-type="image/png" manifest:full-path="Pictures/53194e1deffc0eeaf02f2df09d7d69e5.png"/>
  <manifest:file-entry manifest:media-type="image/png" manifest:full-path="Pictures/0adbdb4b3de4dab3f15f8989cb3fe108.png"/>
  <manifest:file-entry manifest:media-type="image/gif" manifest:full-path="Pictures/5d69f7dc5da0a02e1fba251452b5a86f.gif"/>
  <manifest:file-entry manifest:media-type="image/gif" manifest:full-path="Pictures/f742f91fe9db0e5c19100f189d6380e7.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fil:klasse9:abschnitt-9-1-3"/><text:bookmark-start text:name="__RefHeading___einfache_anwendungen_der_digitaltechnik_1"/><text:bookmark-start text:name="einfache_anwendungen_der_digitaltechnik"/>Einfache Anwendungen der Digitaltechnik<text:bookmark-end text:name="__RefHeading___einfache_anwendungen_der_digitaltechnik_1"/><text:bookmark-end text:name="einfache_anwendungen_der_digitaltechnik"/></text:h>
      <text:h text:style-name="Heading_20_2" text:outline-level="2"><text:bookmark-start text:name="__RefHeading___signalarten_2"/><text:bookmark-start text:name="signalarten"/>Signalarten<text:bookmark-end text:name="__RefHeading___signalarten_2"/><text:bookmark-end text:name="signalarten"/></text:h>
      <text:p text:style-name="Text_20_body">Die Signalarten werden in <text:span text:style-name="Strong_20_Emphasis">analoge</text:span>, <text:span text:style-name="Strong_20_Emphasis">digitale</text:span> und <text:span text:style-name="Strong_20_Emphasis">binäre</text:span> Signale unterteilt. Für die Digitaltechnik sind jedoch nur die binären Signale interessant. </text:p>
      <text:p text:style-name="Text_20_body"><text:span text:style-name="Strong_20_Emphasis">a) Analoge Signale</text:span></text:p>
      <text:p text:style-name="Text_20_body">Bei <text:span text:style-name="Strong_20_Emphasis">analogen</text:span> Signalen kann der Funktionswert theoretisch jede reelle (rationale) Zahl annehmen.</text:p>
      <text:p text:style-name="Text_20_body"><draw:frame draw:style-name="media" draw:name="0" text:anchor-type="as-char" draw:z-index="0" svg:width="10.583333333333cm" svg:height="7.3130833333333cm"><draw:image xlink:href="Pictures/28687d86bc10acf5dfa346570d822dd8.png" xlink:type="simple" xlink:show="embed" xlink:actuate="onLoad"/></draw:frame></text:p>
      <text:p text:style-name="Text_20_body"><text:span text:style-name="Strong_20_Emphasis">b) Digitale Signale</text:span></text:p>
      <text:p text:style-name="Text_20_body">Bei <text:span text:style-name="Strong_20_Emphasis">digitalen</text:span> Signalen kann der Funktionswert nur bestimmte Zahlen annehmen.</text:p>
      <text:p text:style-name="Text_20_body"><draw:frame draw:style-name="media" draw:name="1" text:anchor-type="as-char" draw:z-index="1" svg:width="10.583333333333cm" svg:height="6.3923333333333cm"><draw:image xlink:href="Pictures/09c6f1b8cc7289234daf4806b2c20faa.png" xlink:type="simple" xlink:show="embed" xlink:actuate="onLoad"/></draw:frame></text:p>
      <text:p text:style-name="Text_20_body"><text:span text:style-name="Strong_20_Emphasis">c) Binäre Signale</text:span></text:p>
      <text:p text:style-name="Text_20_body">Bei <text:span text:style-name="Strong_20_Emphasis">binären</text:span> Signalen kann der Funktionswert nur zwei Zahlen annehmen.</text:p>
      <text:p text:style-name="Text_20_body"><draw:frame draw:style-name="media" draw:name="2" text:anchor-type="as-char" draw:z-index="2" svg:width="10.583333333333cm" svg:height="3.9405277777778cm"><draw:image xlink:href="Pictures/5364f8db3acb2d5561dc2203ba40c635.png" xlink:type="simple" xlink:show="embed" xlink:actuate="onLoad"/></draw:frame></text:p>
      <text:p text:style-name="Text_20_body"><text:span text:style-name="Strong_20_Emphasis">Aufgabe 1</text:span></text:p>
      <text:p text:style-name="Text_20_body">Ordne folgende Signale den Kategorien analog, binär und digital zu.</text:p>
      <text:list text:style-name="List_20_1" text:continue-numbering="false">
        <text:list-item>
          <text:p text:style-name="List_20_1_Content_First"> Musik, im Kopfhörer hörbar</text:p>
        </text:list-item>
        <text:list-item>
          <text:p text:style-name="List_20_1_Content"> Musik, gespeichert im MP3-Player</text:p>
        </text:list-item>
        <text:list-item>
          <text:p text:style-name="List_20_1_Content"> Musik, bei der Übertragung über ein USB-Kabel </text:p>
        </text:list-item>
        <text:list-item>
          <text:p text:style-name="List_20_1_Content"> Physikalische Größe: Elektrische Spannung</text:p>
        </text:list-item>
        <text:list-item>
          <text:p text:style-name="List_20_1_Content"> Uhr mit Zeigern</text:p>
        </text:list-item>
        <text:list-item>
          <text:p text:style-name="List_20_1_Content"> Bilderdaten auf Speicherkarte in Kamera</text:p>
        </text:list-item>
        <text:list-item>
          <text:p text:style-name="List_20_1_Content"> Physikalische Größe: Leuchtstärke </text:p>
        </text:list-item>
        <text:list-item>
          <text:p text:style-name="List_20_1_Content"> Videosignale auf DVD </text:p>
        </text:list-item>
        <text:list-item>
          <text:p text:style-name="List_20_1_Content"> Daten in Spur/Sektor/Cluster einer Festplatte </text:p>
        </text:list-item>
        <text:list-item>
          <text:p text:style-name="List_20_1_Content"> Blinklicht (Fahrtrichtungsanzeiger) am Auto</text:p>
        </text:list-item>
        <text:list-item>
          <text:p text:style-name="List_20_1_Content"> Messergebnis mit einem elektrischen Durchgangsprüfer</text:p>
        </text:list-item>
        <text:list-item>
          <text:p text:style-name="List_20_1_Content"> Uhr mit Ziffernanzeige </text:p>
        </text:list-item>
        <text:list-item>
          <text:p text:style-name="List_20_1_Content_Last"> Drehrichtung</text:p>
        </text:list-item>
      </text:list>
      <text:h text:style-name="Heading_20_2" text:outline-level="2"><text:bookmark-start text:name="__RefHeading___logische_verknuepfungen_3"/><text:bookmark-start text:name="logische_verknuepfungen"/>Logische Verknüpfungen<text:bookmark-end text:name="__RefHeading___logische_verknuepfungen_3"/><text:bookmark-end text:name="logische_verknuepfungen"/></text:h>
      <text:p text:style-name="Text_20_body">Steueraufgaben und Rechnungen in Mikroprozessoren werden in sogenannten logischen Verknüpfungen realisiert.
Bei logischen Schaltungsbauelementen wird an die Eingänge (A und B) eine elektrische Spannung angelegt (1) oder nicht angelegt (0). In Abhängigkeit von der Art der Schaltung liegt am Ausgang X eine elektrische Spannung an (1) oder nicht an (0).</text:p>
      <text:p text:style-name="Text_20_body">Logische Schaltungen können auf verschiedene Weise realisiert werden, z.B. durch normale elektrische Stromkreise mit Schaltern und Glühlampen, aber auch durch mechanische Konstruktionen (<text:a xlink:type="simple" xlink:href="https://de.wikipedia.org/wiki/Z1_(Rechner)" text:style-name="Internet_20_link" text:visited-style-name="Visited_20_Internet_20_Link">Z1 von Konrad Zuse</text:a>).
Logische Schaltungen lassen sich durch eine verbale Beschreibung, eine Funktionsgleichung, eine Wahrheitstabelle und ein Schaltsymbol beschreiben.</text:p>
      <text:p text:style-name="Text_20_body">Im Zusammenhang mit den <text:a xlink:type="simple" xlink:href="https://herrmix.de/dokuwiki/doku.php?id=profil:klasse9:abschnitt-9-1-1#aussagefunktionen" text:style-name="Internet_20_link" text:visited-style-name="Visited_20_Internet_20_Link">Aussagefunktionen</text:a> haben wir viele logische Verknüpfungen bereits kennengelernt.</text:p>
      <text:p text:style-name="Text_20_body">Um logische Verknüpfungen zu simulieren nutzen wir die Software <text:span text:style-name="Strong_20_Emphasis">Logisim</text:span>.</text:p>
      <text:p text:style-name="Text_20_body">Download: <text:a xlink:type="simple" xlink:href="http://www.cburch.com/logisim/de/index.html" text:style-name="Internet_20_link" text:visited-style-name="Visited_20_Internet_20_Link">http://www.cburch.com/logisim/de/index.html</text:a></text:p>
      <text:h text:style-name="Heading_20_3" text:outline-level="3"><text:bookmark-start text:name="__RefHeading___grundlegende_logische_verknuepfungen_4"/><text:bookmark-start text:name="grundlegende_logische_verknuepfungen"/>Grundlegende logische Verknüpfungen<text:bookmark-end text:name="__RefHeading___grundlegende_logische_verknuepfungen_4"/><text:bookmark-end text:name="grundlegende_logische_verknuepfungen"/></text:h>
      <text:p text:style-name="Text_20_body">Sämtliche logischen Verknüpfungen können durch die drei grundlegenden Verknüpfungen <text:span text:style-name="Strong_20_Emphasis">AND</text:span>, <text:span text:style-name="Strong_20_Emphasis">OR</text:span> und <text:span text:style-name="Strong_20_Emphasis">NOT</text:span> realisiert werden. Deshalb sollen diese hier zuerst vorgestellt werden.</text:p>
      <text:h text:style-name="Heading_20_4" text:outline-level="4"><text:bookmark-start text:name="__RefHeading___logisches_and_und_5"/><text:bookmark-start text:name="logisches_and_und"/>Logisches AND (UND)<text:bookmark-end text:name="__RefHeading___logisches_and_und_5"/><text:bookmark-end text:name="logisches_and_und"/></text:h>
      <text:p text:style-name="Text_20_body"><text:span text:style-name="Strong_20_Emphasis"><text:span text:style-name="Emphasis">Schaltsymbol:</text:span></text:span></text:p>
      <text:p text:style-name="Text_20_body"><draw:frame draw:style-name="media" draw:name="3" text:anchor-type="as-char" draw:z-index="3" svg:width="5.2916666666667cm" style:rel-width="100%" svg:height="4.0569444444444cm" style:rel-height="scale"><draw:image xlink:href="Pictures/3048b448dd7f4cef7cdd387454d27c65.png" xlink:type="simple" xlink:show="embed" xlink:actuate="onLoad"/></draw:frame></text:p>
      <text:p text:style-name="Text_20_body"><text:span text:style-name="Strong_20_Emphasis"><text:span text:style-name="Emphasis">Funktionsgleichung:</text:span></text:span></text:p>
      <text:p text:style-name="Text_20_body"><text:span text:style-name="Strong_20_Emphasis"><text:span text:style-name="Emphasis">Wahrheitstabelle:</text:span></text:span></text:p>
      <text:p text:style-name="Text_20_body">Beschreibung: X ist genau dann wahr (1), wenn A und B wahr (1) sind.</text:p>
      <text:h text:style-name="Heading_20_4" text:outline-level="4"><text:bookmark-start text:name="__RefHeading___logisches_or_oder_6"/><text:bookmark-start text:name="logisches_or_oder"/>Logisches OR (ODER)<text:bookmark-end text:name="__RefHeading___logisches_or_oder_6"/><text:bookmark-end text:name="logisches_or_oder"/></text:h>
      <text:p text:style-name="Text_20_body"><text:span text:style-name="Strong_20_Emphasis"><text:span text:style-name="Emphasis">Schaltsymbol:</text:span></text:span></text:p>
      <text:p text:style-name="Text_20_body"><draw:frame draw:style-name="media" draw:name="4" text:anchor-type="as-char" draw:z-index="4" svg:width="5.2916666666667cm" style:rel-width="100%" svg:height="4.0569444444444cm" style:rel-height="scale"><draw:image xlink:href="Pictures/409a8797a7bb0db0a7c6648662874920.png" xlink:type="simple" xlink:show="embed" xlink:actuate="onLoad"/></draw:frame></text:p>
      <text:p text:style-name="Text_20_body"><text:span text:style-name="Strong_20_Emphasis"><text:span text:style-name="Emphasis">Funktionsgleichung:</text:span></text:span></text:p>
      <text:p text:style-name="Text_20_body"><text:span text:style-name="Strong_20_Emphasis"><text:span text:style-name="Emphasis">Wahrheitstabelle:</text:span></text:span></text:p>
      <text:p text:style-name="Text_20_body">Beschreibung: X ist genau dann wahr (1), wenn A oder B oder beide wahr (1) sind.</text:p>
      <text:h text:style-name="Heading_20_4" text:outline-level="4"><text:bookmark-start text:name="__RefHeading___logisches_not_nicht_7"/><text:bookmark-start text:name="logisches_not_nicht"/>Logisches NOT (NICHT)<text:bookmark-end text:name="__RefHeading___logisches_not_nicht_7"/><text:bookmark-end text:name="logisches_not_nicht"/></text:h>
      <text:p text:style-name="Text_20_body"><text:span text:style-name="Strong_20_Emphasis"><text:span text:style-name="Emphasis">Schaltsymbol:</text:span></text:span></text:p>
      <text:p text:style-name="Text_20_body"><draw:frame draw:style-name="media" draw:name="5" text:anchor-type="as-char" draw:z-index="5" svg:width="5.2916666666667cm" style:rel-width="100%" svg:height="1.6035353535354cm" style:rel-height="scale"><draw:image xlink:href="Pictures/206736e7fc75fcd43942b745bb2f77a0.png" xlink:type="simple" xlink:show="embed" xlink:actuate="onLoad"/></draw:frame></text:p>
      <text:p text:style-name="Text_20_body"><text:span text:style-name="Strong_20_Emphasis"><text:span text:style-name="Emphasis">Funktionsgleichung:</text:span></text:span></text:p>
      <text:p text:style-name="Text_20_body"><text:span text:style-name="Strong_20_Emphasis"><text:span text:style-name="Emphasis">Wahrheitstabelle:</text:span></text:span></text:p>
      <text:p text:style-name="Text_20_body">Beschreibung: X ist genau dann wahr (1), wenn A falsch (0) ist.</text:p>
      <text:p text:style-name="Text_20_body"><text:span text:style-name="Strong_20_Emphasis">Video:</text:span></text:p>
      <text:p text:style-name="Text_20_body"><text:line-break/></text:p>
      <text:p text:style-name="Text_20_body"><text:span text:style-name="Strong_20_Emphasis">Aufgabe 2</text:span></text:p>
      <text:p text:style-name="Text_20_body">Realisiere mit dem Programm Logisim eine AND- eine OR und eine NOT-Verknüpfung!</text:p>
      <text:p text:style-name="Text_20_body"><text:span text:style-name="Strong_20_Emphasis">Aufgabe 3</text:span></text:p>
      <text:p text:style-name="Text_20_body">Dir stehen zwei Schalter, eine Glühlampe und eine Spannungsquelle zur Verfügung. Konstruiere mit diesen Bauelementen eine AND und eine OR-Schaltung. Dabei soll gelten:</text:p>
      <text:list text:style-name="List_20_1" text:continue-numbering="false">
        <text:list-item>
          <text:p text:style-name="List_20_1_Content_First"> Die Schalter entsprechen den Eingängen A und B (Schalter offen: 0, Schalter geschlossen: 1)</text:p>
        </text:list-item>
        <text:list-item>
          <text:p text:style-name="List_20_1_Content_Last"> Die Glühlampe entspricht dem Ausgang X (Licht an: 1, Licht aus: 0)</text:p>
        </text:list-item>
      </text:list>
      <text:h text:style-name="Heading_20_4" text:outline-level="4"><text:bookmark-start text:name="__RefHeading___de_morgansche_regeln_8"/><text:bookmark-start text:name="de_morgansche_regeln"/>De Morgansche Regeln<text:bookmark-end text:name="__RefHeading___de_morgansche_regeln_8"/><text:bookmark-end text:name="de_morgansche_regeln"/></text:h>
      <text:p text:style-name="Text_20_body">Für unsere logischen Verknüpfungen gelten die de Morganschen Regel:</text:p>
      <text:p text:style-name="Text_20_body">Mit den de Morganschen Regeln kann man ein AND durch ein OR und ein NOT ausdrücken:</text:p>
      <text:p text:style-name="Text_20_body"><text:span text:style-name="Strong_20_Emphasis">Aufgabe 4</text:span></text:p>
      <text:p text:style-name="Text_20_body">Drücke auch ein OR durch AND und ein NOT aus und teste die Schaltungen in einem Logisim-Projekt!</text:p>
      <text:h text:style-name="Heading_20_3" text:outline-level="3"><text:bookmark-start text:name="__RefHeading___weitere_logische_verknuepfungen_9"/><text:bookmark-start text:name="weitere_logische_verknuepfungen"/>Weitere logische Verknüpfungen<text:bookmark-end text:name="__RefHeading___weitere_logische_verknuepfungen_9"/><text:bookmark-end text:name="weitere_logische_verknuepfungen"/></text:h>
      <text:h text:style-name="Heading_20_4" text:outline-level="4"><text:bookmark-start text:name="__RefHeading___logisches_nand_nicht_und_10"/><text:bookmark-start text:name="logisches_nand_nicht_und"/>Logisches NAND (NICHT UND)<text:bookmark-end text:name="__RefHeading___logisches_nand_nicht_und_10"/><text:bookmark-end text:name="logisches_nand_nicht_und"/></text:h>
      <text:p text:style-name="Text_20_body"><text:span text:style-name="Strong_20_Emphasis"><text:span text:style-name="Emphasis">Schaltsymbol:</text:span></text:span></text:p>
      <text:p text:style-name="Text_20_body"><draw:frame draw:style-name="media" draw:name="6" text:anchor-type="as-char" draw:z-index="6" svg:width="5.2916666666667cm" style:rel-width="100%" svg:height="3.9428104575163cm" style:rel-height="scale"><draw:image xlink:href="Pictures/4e13eb3265234e27588f4210c5fa1c4b.png" xlink:type="simple" xlink:show="embed" xlink:actuate="onLoad"/></draw:frame></text:p>
      <text:p text:style-name="Text_20_body"><text:span text:style-name="Strong_20_Emphasis"><text:span text:style-name="Emphasis">Funktionsgleichung:</text:span></text:span></text:p>
      <text:p text:style-name="Text_20_body"><text:span text:style-name="Strong_20_Emphasis"><text:span text:style-name="Emphasis">Wahrheitstabelle:</text:span></text:span></text:p>
      <text:p text:style-name="Text_20_body">Beschreibung: X ist genau dann wahr (1), wenn A und B falsch (0) ist.</text:p>
      <text:h text:style-name="Heading_20_4" text:outline-level="4"><text:bookmark-start text:name="__RefHeading___logisches_nor_nicht_oder_11"/><text:bookmark-start text:name="logisches_nor_nicht_oder"/>Logisches NOR (NICHT ODER)<text:bookmark-end text:name="__RefHeading___logisches_nor_nicht_oder_11"/><text:bookmark-end text:name="logisches_nor_nicht_oder"/></text:h>
      <text:p text:style-name="Text_20_body"><text:span text:style-name="Strong_20_Emphasis"><text:span text:style-name="Emphasis">Schaltsymbol:</text:span></text:span></text:p>
      <text:p text:style-name="Text_20_body"><draw:frame draw:style-name="media" draw:name="7" text:anchor-type="as-char" draw:z-index="7" svg:width="5.2916666666667cm" style:rel-width="100%" svg:height="3.6340361445783cm" style:rel-height="scale"><draw:image xlink:href="Pictures/918d5120c1d938fdf16be2a803eefcee.png" xlink:type="simple" xlink:show="embed" xlink:actuate="onLoad"/></draw:frame></text:p>
      <text:p text:style-name="Text_20_body"><text:span text:style-name="Strong_20_Emphasis"><text:span text:style-name="Emphasis">Funktionsgleichung:</text:span></text:span></text:p>
      <text:p text:style-name="Text_20_body"><text:span text:style-name="Strong_20_Emphasis"><text:span text:style-name="Emphasis">Wahrheitstabelle:</text:span></text:span></text:p>
      <text:p text:style-name="Text_20_body">Beschreibung: X ist genau dann wahr (1), wenn  A oder B falsch (0) ist.</text:p>
      <text:h text:style-name="Heading_20_4" text:outline-level="4"><text:bookmark-start text:name="__RefHeading___logisches_xor_entweder_oder_exklusiv_oder_antivalenz_12"/><text:bookmark-start text:name="logisches_xor_entweder_oder_exklusiv_oder_antivalenz"/>Logisches XOR (ENTWEDER ODER, EXKLUSIV ODER, Antivalenz)<text:bookmark-end text:name="__RefHeading___logisches_xor_entweder_oder_exklusiv_oder_antivalenz_12"/><text:bookmark-end text:name="logisches_xor_entweder_oder_exklusiv_oder_antivalenz"/></text:h>
      <text:p text:style-name="Text_20_body"><text:span text:style-name="Strong_20_Emphasis"><text:span text:style-name="Emphasis">Schaltsymbol:</text:span></text:span></text:p>
      <text:p text:style-name="Text_20_body"><draw:frame draw:style-name="media" draw:name="8" text:anchor-type="as-char" draw:z-index="8" svg:width="5.2916666666667cm" style:rel-width="100%" svg:height="3.6340361445783cm" style:rel-height="scale"><draw:image xlink:href="Pictures/46236cb8d9153d7500bd566b20a7debc.png" xlink:type="simple" xlink:show="embed" xlink:actuate="onLoad"/></draw:frame></text:p>
      <text:p text:style-name="Text_20_body"><text:span text:style-name="Strong_20_Emphasis"><text:span text:style-name="Emphasis">Funktionsgleichung:</text:span></text:span></text:p>
      <text:p text:style-name="Text_20_body"><text:span text:style-name="Strong_20_Emphasis"><text:span text:style-name="Emphasis">Wahrheitstabelle:</text:span></text:span></text:p>
      <text:p text:style-name="Text_20_body">Beschreibung: X ist genau dann wahr (1), wenn nur A oder nur B wahr (1) ist. (X ist genau dann wahr, wenn A und B unterschiedlich sind)</text:p>
      <text:p text:style-name="Text_20_body"><text:span text:style-name="Strong_20_Emphasis">Videos:</text:span></text:p>
      <text:p text:style-name="Text_20_body"><text:line-break/>
<text:line-break/></text:p>
      <text:p text:style-name="Text_20_body"><text:span text:style-name="Strong_20_Emphasis">Aufgabe 5</text:span></text:p>
      <text:p text:style-name="Text_20_body">Konstruiere mit Hilfe von Logisim NAND, NOR und XOR aus AND, OR und NOT!</text:p>
      <text:h text:style-name="Heading_20_4" text:outline-level="4"><text:bookmark-start text:name="__RefHeading___nand-gatter_aus_transistoren_13"/><text:bookmark-start text:name="nand-gatter_aus_transistoren"/>NAND-Gatter aus Transistoren<text:bookmark-end text:name="__RefHeading___nand-gatter_aus_transistoren_13"/><text:bookmark-end text:name="nand-gatter_aus_transistoren"/></text:h>
      <text:p text:style-name="Text_20_body">Aus Transistoren lässt sich ein NAND-Gatter konstruieren:</text:p>
      <text:p text:style-name="Text_20_body"><draw:frame draw:style-name="media" draw:name="9" text:anchor-type="as-char" draw:z-index="9" svg:width="10.583333333333cm" svg:height="10.878339140534cm"><draw:image xlink:href="Pictures/53194e1deffc0eeaf02f2df09d7d69e5.png" xlink:type="simple" xlink:show="embed" xlink:actuate="onLoad"/></draw:frame></text:p>
      <text:p text:style-name="Text_20_body">Wenn kein Strom fließt, liegt in X eine Spannung an (1 = wahr). A und B sind die Basen von Transistoren. Nur wenn in A und in B eine Spannung (1 = wahr) anliegt fließt der Strom. Dann liegt aber in X keine Spannung an (0 = falsch).</text:p>
      <text:p text:style-name="Text_20_body"><text:span text:style-name="Strong_20_Emphasis">Aufgabe 6</text:span></text:p>
      <text:p text:style-name="Text_20_body">Entferne in der Simulation <text:a xlink:type="simple" xlink:href="http://www.indiabix.com/electronics-circuits/rtl-nand/" text:style-name="Internet_20_link" text:visited-style-name="Visited_20_Internet_20_Link">http://www.indiabix.com/electronics-circuits/rtl-nand/</text:a> einen Transistor und teste das NAND-Gatter!</text:p>
      <text:p text:style-name="Text_20_body"><text:span text:style-name="Strong_20_Emphasis">Aufgabe 7</text:span></text:p>
      <text:p text:style-name="Text_20_body">Informiere dich über logische Funktion NXOR bzw. Äquivalenz und erstelle eine Zusammenfassung dieser logischen Funktion, wie bei den logischen Funktionen oben. Simuliere NXOR durch AND, OR und NOT!</text:p>
      <text:p text:style-name="Text_20_body"><text:span text:style-name="Strong_20_Emphasis">Aufgabe 8</text:span></text:p>
      <text:p text:style-name="Text_20_body">Simuliere alle Lösungen der Aufgaben 4 und 5 nur mit NANDs.</text:p>
      <text:h text:style-name="Heading_20_3" text:outline-level="3"><text:bookmark-start text:name="__RefHeading___adder_14"/><text:bookmark-start text:name="adder"/>Adder<text:bookmark-end text:name="__RefHeading___adder_14"/><text:bookmark-end text:name="adder"/></text:h>
      <text:p text:style-name="Text_20_body"><text:span text:style-name="Strong_20_Emphasis">Aufgabe 9</text:span></text:p>
      <text:p text:style-name="Text_20_body">Wiederhole das Umwandeln von Dualzahlen in Dezimalzahlen und umgekehrt!</text:p>
      <text:list text:style-name="List_20_1" text:continue-numbering="false">
        <text:list-item>
          <text:p text:style-name="LastListParagraph_List_20_1_Content_First"> <text:a xlink:type="simple" xlink:href="https://herrmix.de/dokuwiki/doku.php?id=profil:klasse8:abschnitt-8-1-1#stellenwertsysteme" text:style-name="Internet_20_link" text:visited-style-name="Visited_20_Internet_20_Link"> Stellenwertsysteme</text:a></text:p>
        </text:list-item>
      </text:list>
      <text:p text:style-name="Text_20_body">Wandle jeweils um!</text:p>
      <table:table table:style-name="Table">
        <table:table-column table:style-name="odt_auto_style_table_column_1_1"/>
        <table:table-column table:style-name="odt_auto_style_table_column_1_2"/>
        <table:table-row>
          <table:table-cell office:value-type="string" table:style-name="tablecell">
            <table:table table:style-name="Table">
              <table:table-column/>
              <table:table-column/>
              <table:table-row>
                <table:table-cell office:value-type="string" table:style-name="tableheader">
                  <text:p text:style-name="Table_20_Heading">Dezimalzahl </text:p>
                </table:table-cell>
                <table:table-cell office:value-type="string" table:style-name="tableheader">
                  <text:p text:style-name="Table_20_Heading">Dualzahl </text:p>
                </table:table-cell>
              </table:table-row>
              <table:table-row>
                <table:table-cell office:value-type="string" table:style-name="tablecell">
                  <text:p text:style-name="tablealignleft"> 12 </text:p>
                </table:table-cell>
                <table:table-cell office:value-type="string" table:style-name="tablecell"/>
              </table:table-row>
              <table:table-row>
                <table:table-cell office:value-type="string" table:style-name="tablecell">
                  <text:p text:style-name="tablealignleft"> 25</text:p>
                </table:table-cell>
                <table:table-cell office:value-type="string" table:style-name="tablecell"/>
              </table:table-row>
              <table:table-row>
                <table:table-cell office:value-type="string" table:style-name="tablecell">
                  <text:p text:style-name="tablealignleft"> 33</text:p>
                </table:table-cell>
                <table:table-cell office:value-type="string" table:style-name="tablecell"/>
              </table:table-row>
              <table:table-row>
                <table:table-cell office:value-type="string" table:style-name="tablecell">
                  <text:p text:style-name="tablealignleft"> 57</text:p>
                </table:table-cell>
                <table:table-cell office:value-type="string" table:style-name="tablecell"/>
              </table:table-row>
              <table:table-row>
                <table:table-cell office:value-type="string" table:style-name="tablecell">
                  <text:p text:style-name="tablealignleft"> 78</text:p>
                </table:table-cell>
                <table:table-cell office:value-type="string" table:style-name="tablecell"/>
              </table:table-row>
              <table:table-row>
                <table:table-cell office:value-type="string" table:style-name="tablecell">
                  <text:p text:style-name="tablealignleft"> 104</text:p>
                </table:table-cell>
                <table:table-cell office:value-type="string" table:style-name="tablecell"/>
              </table:table-row>
              <table:table-row>
                <table:table-cell office:value-type="string" table:style-name="tablecell">
                  <text:p text:style-name="tablealignleft"> 131</text:p>
                </table:table-cell>
                <table:table-cell office:value-type="string" table:style-name="tablecell"/>
              </table:table-row>
              <table:table-row>
                <table:table-cell office:value-type="string" table:style-name="tablecell">
                  <text:p text:style-name="tablealignleft"> 245</text:p>
                </table:table-cell>
                <table:table-cell office:value-type="string" table:style-name="tablecell"/>
              </table:table-row>
            </table:table>
          </table:table-cell>
          <table:table-cell office:value-type="string" table:style-name="tablecell">
            <table:table table:style-name="Table">
              <table:table-column/>
              <table:table-column/>
              <table:table-row>
                <table:table-cell office:value-type="string" table:style-name="tableheader">
                  <text:p text:style-name="Table_20_Heading">Dualzahl </text:p>
                </table:table-cell>
                <table:table-cell office:value-type="string" table:style-name="tableheader">
                  <text:p text:style-name="Table_20_Heading">Dezimalzahl </text:p>
                </table:table-cell>
              </table:table-row>
              <table:table-row>
                <table:table-cell office:value-type="string" table:style-name="tablecell">
                  <text:p text:style-name="tablealignleft"> 1001 </text:p>
                </table:table-cell>
                <table:table-cell office:value-type="string" table:style-name="tablecell"/>
              </table:table-row>
              <table:table-row>
                <table:table-cell office:value-type="string" table:style-name="tablecell">
                  <text:p text:style-name="tablealignleft"> 10111</text:p>
                </table:table-cell>
                <table:table-cell office:value-type="string" table:style-name="tablecell"/>
              </table:table-row>
              <table:table-row>
                <table:table-cell office:value-type="string" table:style-name="tablecell">
                  <text:p text:style-name="tablealignleft"> 100011</text:p>
                </table:table-cell>
                <table:table-cell office:value-type="string" table:style-name="tablecell"/>
              </table:table-row>
              <table:table-row>
                <table:table-cell office:value-type="string" table:style-name="tablecell">
                  <text:p text:style-name="tablealignleft">110110</text:p>
                </table:table-cell>
                <table:table-cell office:value-type="string" table:style-name="tablecell"/>
              </table:table-row>
              <table:table-row>
                <table:table-cell office:value-type="string" table:style-name="tablecell">
                  <text:p text:style-name="tablealignleft"> 1000111</text:p>
                </table:table-cell>
                <table:table-cell office:value-type="string" table:style-name="tablecell"/>
              </table:table-row>
              <table:table-row>
                <table:table-cell office:value-type="string" table:style-name="tablecell">
                  <text:p text:style-name="tablealignleft"> 1100011</text:p>
                </table:table-cell>
                <table:table-cell office:value-type="string" table:style-name="tablecell"/>
              </table:table-row>
              <table:table-row>
                <table:table-cell office:value-type="string" table:style-name="tablecell">
                  <text:p text:style-name="tablealignleft"> 1110101</text:p>
                </table:table-cell>
                <table:table-cell office:value-type="string" table:style-name="tablecell"/>
              </table:table-row>
              <table:table-row>
                <table:table-cell office:value-type="string" table:style-name="tablecell">
                  <text:p text:style-name="tablealignleft"> 11010011</text:p>
                </table:table-cell>
                <table:table-cell office:value-type="string" table:style-name="tablecell"/>
              </table:table-row>
            </table:table>
          </table:table-cell>
        </table:table-row>
      </table:table>
      <text:p text:style-name="Text_20_body"><text:span text:style-name="Strong_20_Emphasis">Aufgabe 10</text:span></text:p>
      <text:p text:style-name="Text_20_body">Wiederhole das Addieren von Dualzahlen!</text:p>
      <text:list text:style-name="List_20_1" text:continue-numbering="false">
        <text:list-item>
          <text:p text:style-name="LastListParagraph_List_20_1_Content_First"> <text:a xlink:type="simple" xlink:href="https://herrmix.de/dokuwiki/doku.php?id=profil:klasse8:abschnitt-8-1-1#addition_und_subtraktion_von_zahlen_in_stellenwertsystemen" text:style-name="Internet_20_link" text:visited-style-name="Visited_20_Internet_20_Link">Addition von Zahlen in Stellenwertsystemen</text:a></text:p>
        </text:list-item>
      </text:list>
      <text:p text:style-name="Text_20_body">Addiere Schriftlich!</text:p>
      <text:p text:style-name="Text_20_body"><draw:frame draw:style-name="media" draw:name="10" text:anchor-type="as-char" draw:z-index="10" svg:width="15.875cm" svg:height="1.8382860429448cm"><draw:image xlink:href="Pictures/0adbdb4b3de4dab3f15f8989cb3fe108.png" xlink:type="simple" xlink:show="embed" xlink:actuate="onLoad"/></draw:frame></text:p>
      <text:p text:style-name="Text_20_body"><text:line-break/>
<text:line-break/>
Das Addieren zweier Ziffern einer Dualzahl, die am Ende der Zahl stehen, kann man mit einem <text:span text:style-name="Strong_20_Emphasis">Halbadder</text:span> realisieren. Für alle anderen Ziffern benötigt man einen <text:span text:style-name="Strong_20_Emphasis">Volladder</text:span>, da ein eventueller Übertrag der vorherigen Stelle mit eingerechnet werden muss.</text:p>
      <text:h text:style-name="Heading_20_4" text:outline-level="4"><text:bookmark-start text:name="__RefHeading___halbadder_15"/><text:bookmark-start text:name="halbadder"/>Halbadder<text:bookmark-end text:name="__RefHeading___halbadder_15"/><text:bookmark-end text:name="halbadder"/></text:h>
      <table:table table:style-name="Table">
        <table:table-column table:style-name="odt_auto_style_table_column_4_1"/>
        <table:table-column table:style-name="odt_auto_style_table_column_4_2"/>
        <table:table-row>
          <table:table-cell office:value-type="string" table:style-name="tablecell">
            <text:p text:style-name="tablealignleft"><draw:frame draw:style-name="media" draw:name="11" text:anchor-type="as-char" draw:z-index="11" svg:width="7.9375cm" style:rel-width="100%" svg:height="3.5427259887006cm" style:rel-height="scale"><draw:image xlink:href="Pictures/5d69f7dc5da0a02e1fba251452b5a86f.gif" xlink:type="simple" xlink:show="embed" xlink:actuate="onLoad"/></draw:frame></text:p>
          </table:table-cell>
          <table:table-cell office:value-type="string" table:style-name="tablecell">
            <text:p text:style-name="tablealignleft">A,B  Eingänge der beiden Ziffern der Zahl</text:p>
            <text:p text:style-name="Text_20_body">S  Ausgang der berechneten Ziffer <text:line-break/>
Ü  Ausgang des Übertrags</text:p>
          </table:table-cell>
        </table:table-row>
      </table:table>
      <text:p text:style-name="Text_20_body"><text:span text:style-name="Strong_20_Emphasis"><text:span text:style-name="Emphasis">Wahrheitstabelle:</text:span></text:span></text:p>
      <text:p text:style-name="Text_20_body"><text:span text:style-name="Strong_20_Emphasis">Aufgabe 11</text:span></text:p>
      <text:p text:style-name="Text_20_body">Schau dir die Wahrheitstabelle an! Mit welchen logischen Funktionen kann man S und Ü beschreiben?</text:p>
      <text:p text:style-name="Text_20_body">a) Konstruiere einen Halbadder durch geeignete Gatter mit Logisim! </text:p>
      <text:p text:style-name="Text_20_body">b) Konstruiere einen Halbadder mit Logisim aus ANDs, ORs und NOTs!</text:p>
      <text:p text:style-name="Text_20_body">c) Konstruiere einen Halbadder mit Logisim aus nur NANDs! </text:p>
      <text:h text:style-name="Heading_20_4" text:outline-level="4"><text:bookmark-start text:name="__RefHeading___volladder_16"/><text:bookmark-start text:name="volladder"/>Volladder<text:bookmark-end text:name="__RefHeading___volladder_16"/><text:bookmark-end text:name="volladder"/></text:h>
      <table:table table:style-name="Table">
        <table:table-column table:style-name="odt_auto_style_table_column_5_1"/>
        <table:table-column table:style-name="odt_auto_style_table_column_5_2"/>
        <table:table-row>
          <table:table-cell office:value-type="string" table:style-name="tablecell">
            <text:p text:style-name="tablealignleft"><draw:frame draw:style-name="media" draw:name="12" text:anchor-type="as-char" draw:z-index="12" svg:width="7.9375cm" style:rel-width="100%" svg:height="3.5427259887006cm" style:rel-height="scale"><draw:image xlink:href="Pictures/f742f91fe9db0e5c19100f189d6380e7.gif" xlink:type="simple" xlink:show="embed" xlink:actuate="onLoad"/></draw:frame></text:p>
          </table:table-cell>
          <table:table-cell office:value-type="string" table:style-name="tablecell">
            <text:p text:style-name="tablealignleft">A,B  Eingänge der beiden Ziffern der Zahl
Ü_E  Eingang des Übertrags von der letzten Stelle</text:p>
            <text:p text:style-name="Text_20_body">S  Ausgang der berechneten Ziffer <text:line-break/>
Ü_A  Ausgang des Übertrags für die nächste Stelle</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9::09:11</meta:creation-date>
    <dc:creator>Generated</dc:creator>
    <dc:date>2026-08-25T09::09:11</dc:date>
    <dc:language>en-US</dc:language>
    <meta:editing-cycles>1</meta:editing-cycles>
    <meta:editing-duration>PT0S</meta:editing-duration>
    <dc:title>profil:klasse9:abschnitt-9-1-3</dc:title>
  </office:meta>
</office:document-meta>
</file>