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36c8d331635c5ac10fa160bfe8a608d.png"/>
  <manifest:file-entry manifest:media-type="image/png" manifest:full-path="Pictures/53ced5d0a334003b7446d5ab8db39839.png"/>
  <manifest:file-entry manifest:media-type="image/png" manifest:full-path="Pictures/c046e03e60081f9cc4b5b83e93c5184c.png"/>
  <manifest:file-entry manifest:media-type="image/png" manifest:full-path="Pictures/bfee23822de646cd2d5e4ebb2a2173de.png"/>
  <manifest:file-entry manifest:media-type="image/png" manifest:full-path="Pictures/8bd50e9efcef31f7d83cd2f0c482d2ba.png"/>
  <manifest:file-entry manifest:media-type="image/png" manifest:full-path="Pictures/82ddf64e898222c4b3383de203b007b5.png"/>
  <manifest:file-entry manifest:media-type="image/png" manifest:full-path="Pictures/71a770fa5aa1e8cbc93e674666c4586b.png"/>
  <manifest:file-entry manifest:media-type="image/png" manifest:full-path="Pictures/d7edf5d98249e2b238b2de86bc750fda.png"/>
  <manifest:file-entry manifest:media-type="image/png" manifest:full-path="Pictures/aa86de61dd66223df746effc0a7b5707.png"/>
  <manifest:file-entry manifest:media-type="image/png" manifest:full-path="Pictures/9f530e068800de3984d618da31d67803.png"/>
  <manifest:file-entry manifest:media-type="image/png" manifest:full-path="Pictures/9075959f9a3969ef1de8248e040ddb84.png"/>
  <manifest:file-entry manifest:media-type="image/png" manifest:full-path="Pictures/62c8b8367f1cea16ae2096a5f2521df8.png"/>
  <manifest:file-entry manifest:media-type="image/png" manifest:full-path="Pictures/c839050c4bc3bdc7512e4cdbd194042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ofil:klasse9:abschnitt-9-1-2"/><text:bookmark-start text:name="__RefHeading___physikalische_grundlagen_der_digitaltechnik_1"/><text:bookmark-start text:name="physikalische_grundlagen_der_digitaltechnik"/>Physikalische Grundlagen der Digitaltechnik<text:bookmark-end text:name="__RefHeading___physikalische_grundlagen_der_digitaltechnik_1"/><text:bookmark-end text:name="physikalische_grundlagen_der_digitaltechnik"/></text:h>
      <text:h text:style-name="Heading_20_2" text:outline-level="2"><text:bookmark-start text:name="__RefHeading___elektrische_leitungsprozesse_2"/><text:bookmark-start text:name="elektrische_leitungsprozesse"/>Elektrische Leitungsprozesse<text:bookmark-end text:name="__RefHeading___elektrische_leitungsprozesse_2"/><text:bookmark-end text:name="elektrische_leitungsprozesse"/></text:h>
      <text:h text:style-name="Heading_20_3" text:outline-level="3"><text:bookmark-start text:name="__RefHeading___allgemeines_3"/><text:bookmark-start text:name="allgemeines"/>Allgemeines<text:bookmark-end text:name="__RefHeading___allgemeines_3"/><text:bookmark-end text:name="allgemeines"/></text:h>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Ein <text:span text:style-name="Strong_20_Emphasis">elektrischer Leitungsvorgang</text:span> ist eine gerichtete Bewegung von elektrischen Ladungsträgern.</text:p><text:p text:style-name="Text_20_body">Voraussetzungen für den elektrischen Leitungsvorgang sind</text:p><text:list text:style-name="List_20_1" text:continue-numbering="false"><text:list-item><text:p text:style-name="List_20_1_Content_First"> frei bewegliche Ladungsträger und</text:p></text:list-item><text:list-item><text:p text:style-name="List_20_1_Content_Last"> ein elektrisches Feld bzw. eine elektrische Spannung.</text:p></text:list-item></text:list></table:table-cell></table:table-row></table:table></draw:text-box></draw:frame></text:p>
      <text:p text:style-name="Text_20_body">Feste Stoffe kann entsprechend ihres elektrischen Widerstands einteilen in Leiter, Nichtleiter (Isolatoren) und Halbleiter.</text:p>
      <text:p text:style-name="Text_20_body"><draw:frame draw:style-name="mediacenter" draw:name="0" text:anchor-type="paragraph" draw:z-index="0" svg:width="10.583333333333cm" svg:height="4.7306921675774cm"><draw:image xlink:href="Pictures/336c8d331635c5ac10fa160bfe8a608d.png" xlink:type="simple" xlink:show="embed" xlink:actuate="onLoad"/></draw:frame></text:p>
      <text:h text:style-name="Heading_20_3" text:outline-level="3"><text:bookmark-start text:name="__RefHeading___elektrische_leitung_in_metallen_4"/><text:bookmark-start text:name="elektrische_leitung_in_metallen"/>Elektrische Leitung in Metallen<text:bookmark-end text:name="__RefHeading___elektrische_leitung_in_metallen_4"/><text:bookmark-end text:name="elektrische_leitung_in_metallen"/></text:h>
      <text:p text:style-name="Text_20_body">Metalle bestehen aus einem Gitter aus Metallionen. Zwischen den Ionen des Gitters befinden sich frei bewegliche Elektronen.</text:p>
      <text:p text:style-name="Text_20_body"><draw:frame draw:style-name="media" draw:name="1" text:anchor-type="as-char" draw:z-index="1" svg:width="10.583333333333cm" svg:height="4.3853591160221cm"><draw:image xlink:href="Pictures/53ced5d0a334003b7446d5ab8db39839.png" xlink:type="simple" xlink:show="embed" xlink:actuate="onLoad"/></draw:frame></text:p>
      <text:p text:style-name="Text_20_body">Legt man eine elektrische Spannung an, so wandern die Elektronen zum Pluspol. Dabei stoßen sie mit den Metallionen zusammen und werden immer wieder abgebremst. Dadurch entsteht der elektrische Widerstand in Metallen.</text:p>
      <text:p text:style-name="Text_20_body"><draw:frame draw:style-name="media" draw:name="2" text:anchor-type="as-char" draw:z-index="2" svg:width="11.90625cm" svg:height="2.5052734375cm"><draw:image xlink:href="Pictures/c046e03e60081f9cc4b5b83e93c5184c.png" xlink:type="simple" xlink:show="embed" xlink:actuate="onLoad"/></draw:frame></text:p>
      <text:p text:style-name="Text_20_body">Wenn man Metalle erwärmt, bewegen sich die Metallionen stärker. Deshalb kommt es häufiger zu zusammenstößen.  Der elektrische Widerstand steigt.</text:p>
      <text:p text:style-name="Text_20_body">In der folgenden Animation wird der Prozess dargestellt:</text:p>
      <text:p text:style-name="Text_20_body"><text:a xlink:type="simple" xlink:href="https://chemiedidaktik.uni-wuppertal.de/fileadmin/Chemie/chemiedidaktik/files/html5_animations/rp-schmitz/stromleitung-loes-met-halbleiter/stromleitung-met-loes-halbleiter.htm" text:style-name="Internet_20_link" text:visited-style-name="Visited_20_Internet_20_Link">https://chemiedidaktik.uni-wuppertal.de/fileadmin/Chemie/chemiedidaktik/files/html5_animations/rp-schmitz/stromleitung-loes-met-halbleiter/stromleitung-met-loes-halbleiter.htm</text:a></text:p>
      <text:h text:style-name="Heading_20_3" text:outline-level="3"><text:bookmark-start text:name="__RefHeading___elektrische_leitung_in_halbleitern_5"/><text:bookmark-start text:name="elektrische_leitung_in_halbleitern"/>Elektrische Leitung in Halbleitern<text:bookmark-end text:name="__RefHeading___elektrische_leitung_in_halbleitern_5"/><text:bookmark-end text:name="elektrische_leitung_in_halbleitern"/></text:h>
      <text:p text:style-name="Text_20_body">Halbleiteratome haben vier Außenelektronen, die mit den Nachbaratomen jeweils feste Elektronenpaare bilden. Durch Energiezufuhr können sich einige Elektronen aus der Atombindung lösen und hinterlassen Löcher. Löcher und Elektonen wirken als frei bewegliche Ladungsträger. Damit ist elektrische Leitung möglich.</text:p>
      <text:p text:style-name="Text_20_body"><draw:frame draw:style-name="media" draw:name="3" text:anchor-type="as-char" draw:z-index="3" svg:width="10.583333333333cm" svg:height="7.1759061833689cm"><draw:image xlink:href="Pictures/bfee23822de646cd2d5e4ebb2a2173de.png" xlink:type="simple" xlink:show="embed" xlink:actuate="onLoad"/></draw:frame></text:p>
      <text:p text:style-name="Text_20_body">Wenn man Halbleiter erwärmt werden mehr Elektronen aus dem Atomgitter herausgelöst, dadurch steigt die Anzahl der freien Elektronen und der Löcher.  Der elektrische Widerstand sinkt.</text:p>
      <text:h text:style-name="Heading_20_4" text:outline-level="4"><text:bookmark-start text:name="__RefHeading___dotierte_halbleiter_6"/><text:bookmark-start text:name="dotierte_halbleiter"/>Dotierte Halbleiter<text:bookmark-end text:name="__RefHeading___dotierte_halbleiter_6"/><text:bookmark-end text:name="dotierte_halbleiter"/></text:h>
      <text:p text:style-name="Text_20_body"><draw:frame draw:style-name="media" draw:name="4" text:anchor-type="as-char" draw:z-index="4" svg:width="10.583333333333cm" svg:height="7.1759061833689cm"><draw:image xlink:href="Pictures/8bd50e9efcef31f7d83cd2f0c482d2ba.png" xlink:type="simple" xlink:show="embed" xlink:actuate="onLoad"/></draw:frame></text:p>
      <text:p text:style-name="Text_20_body">Wenn man in ein Silizium-Gitter Phosphoratome einbringt, dann entsteht n-dotiertes (negativ dotiertes) Silizium. Vier der fünf Außenelektronn des Phosphors gehen Bindungen mit den benachbarten Silizium-Atomen ein. Das fünfte Außenelektron kann keine Bindung eingehen und ist quasi frei. Dadurch entstehen zusätzliche Ladungsträger und der elektrische Widerstand des Siliziums sinkt.</text:p>
      <text:p text:style-name="Text_20_body"><draw:frame draw:style-name="media" draw:name="5" text:anchor-type="as-char" draw:z-index="5" svg:width="10.583333333333cm" svg:height="7.1759061833689cm"><draw:image xlink:href="Pictures/82ddf64e898222c4b3383de203b007b5.png" xlink:type="simple" xlink:show="embed" xlink:actuate="onLoad"/></draw:frame></text:p>
      <text:p text:style-name="Text_20_body">Wenn man in ein Silizium-Gitter Boratome einbringt, dann entsteht p-dotiertes (positiv dotiertes) Silizium. Die drei Außenelektronen des Bors gehen Bindungen mit den benachbarten Siliziumatomen ein. Bei einem der benachbarten Siliziumatome einsteht dadurch eine Lücke, also Quasi ein Loch. Diese Löcher können als zusätzliche Ladungsträger aufgefasst werden und der elektrische Widerstand sinkt.</text:p>
      <text:p text:style-name="Text_20_body"><text:span text:style-name="Strong_20_Emphasis">Aufgabe 1</text:span></text:p>
      <text:p text:style-name="Text_20_body">Informiere dich nochmals unter
<text:a xlink:type="simple" xlink:href="https://www.leifiphysik.de/elektronik/einfuehrung-die-elektronik/grundwissen/eigenleitung-im-siliziumkristall" text:style-name="Internet_20_link" text:visited-style-name="Visited_20_Internet_20_Link">https://www.leifiphysik.de/elektronik/einfuehrung-die-elektronik/grundwissen/eigenleitung-im-siliziumkristall</text:a>
über die Eigenleitung im Siliziumkristall.
Schaue dir die dargestellten Animationen an!</text:p>
      <text:p text:style-name="Text_20_body"><text:span text:style-name="Strong_20_Emphasis">Aufgabe 2</text:span></text:p>
      <text:p text:style-name="Text_20_body">Informiere dich mit Hilfe des Internets über den Leitungsvorgang in Halbleitern. Erläutere die folgenden Begriffe:</text:p>
      <text:list text:style-name="List_20_1" text:continue-numbering="false">
        <text:list-item>
          <text:p text:style-name="List_20_1_Content_First"> Leitungselektron</text:p>
        </text:list-item>
        <text:list-item>
          <text:p text:style-name="List_20_1_Content"> Loch</text:p>
        </text:list-item>
        <text:list-item>
          <text:p text:style-name="List_20_1_Content"> NTC-Widerstand</text:p>
        </text:list-item>
        <text:list-item>
          <text:p text:style-name="List_20_1_Content"> Elektronenleitung</text:p>
        </text:list-item>
        <text:list-item>
          <text:p text:style-name="List_20_1_Content"> Löcherleitung</text:p>
        </text:list-item>
        <text:list-item>
          <text:p text:style-name="List_20_1_Content_Last"> Eigenleitung</text:p>
        </text:list-item>
      </text:list>
      <text:p text:style-name="Text_20_body">Erläutere, was mit dem elektrischen Widerstand von Metallen und Halbleitern bei Erwärmung passiert. Begründe!</text:p>
      <text:p text:style-name="Text_20_body"><text:span text:style-name="Strong_20_Emphasis">Aufgabe 3</text:span></text:p>
      <text:p text:style-name="Text_20_body">Informiere dich nochmals mit Hilfe der Seite <text:a xlink:type="simple" xlink:href="https://www.leifiphysik.de/elektronik/einfuehrung-die-elektronik/grundwissen/dotierte-halbleiter" text:style-name="Internet_20_link" text:visited-style-name="Visited_20_Internet_20_Link">https://www.leifiphysik.de/elektronik/einfuehrung-die-elektronik/grundwissen/dotierte-halbleiter</text:a> über dotierte Halbleiter. Schaue dir die dargestellten Animationen an!</text:p>
      <text:p text:style-name="Text_20_body">Erläutere jeweils mit eigenen Worten, was bei p-Leitung und bei n-Leitung passiert!</text:p>
      <text:h text:style-name="Heading_20_2" text:outline-level="2"><text:bookmark-start text:name="__RefHeading___halbleiterdioden_7"/><text:bookmark-start text:name="halbleiterdioden"/>Halbleiterdioden<text:bookmark-end text:name="__RefHeading___halbleiterdioden_7"/><text:bookmark-end text:name="halbleiterdioden"/></text:h>
      <text:p text:style-name="Text_20_body">Eine Diode ist ein richtungsabhängiger Widerstand, d. h. der elektrische Strom wird nur in einer Richtung durchgelassen.</text:p>
      <text:p text:style-name="Text_20_body"><draw:frame draw:style-name="media" draw:name="6" text:anchor-type="as-char" draw:z-index="6" svg:width="10.583333333333cm" svg:height="1.9972438391699cm"><draw:image xlink:href="Pictures/71a770fa5aa1e8cbc93e674666c4586b.png" xlink:type="simple" xlink:show="embed" xlink:actuate="onLoad"/></draw:frame></text:p>
      <text:h text:style-name="Heading_20_3" text:outline-level="3"><text:bookmark-start text:name="__RefHeading___funktionsweise_8"/><text:bookmark-start text:name="funktionsweise"/>Funktionsweise<text:bookmark-end text:name="__RefHeading___funktionsweise_8"/><text:bookmark-end text:name="funktionsweise"/></text:h>
      <text:p text:style-name="Text_20_body">a)</text:p>
      <text:p text:style-name="Text_20_body"><draw:frame draw:style-name="media" draw:name="7" text:anchor-type="as-char" draw:z-index="7" svg:width="10.583333333333cm" svg:height="4.7301020408163cm"><draw:image xlink:href="Pictures/d7edf5d98249e2b238b2de86bc750fda.png" xlink:type="simple" xlink:show="embed" xlink:actuate="onLoad"/></draw:frame></text:p>
      <text:p text:style-name="Text_20_body">Eine Diode setzt sich zusammen aus einem p- und einem n-dotierten Halbleiter.</text:p>
      <text:p text:style-name="Text_20_body">b)</text:p>
      <text:p text:style-name="Text_20_body"><draw:frame draw:style-name="media" draw:name="8" text:anchor-type="as-char" draw:z-index="8" svg:width="10.583333333333cm" svg:height="6.4642518939394cm"><draw:image xlink:href="Pictures/aa86de61dd66223df746effc0a7b5707.png" xlink:type="simple" xlink:show="embed" xlink:actuate="onLoad"/></draw:frame></text:p>
      <text:p text:style-name="Text_20_body">Elektronen der n-leitenden Schicht rekombinieren die Löcher der p-leitenden Schicht, eine Sperrschicht entsteht. Es bildet sich ein elektrisches Feld. Dieses Feld verhindert ein weiteres Rekombinieren.</text:p>
      <text:p text:style-name="Text_20_body">c)</text:p>
      <text:p text:style-name="Text_20_body"><draw:frame draw:style-name="media" draw:name="9" text:anchor-type="as-char" draw:z-index="9" svg:width="10.583333333333cm" svg:height="4.086406362979cm"><draw:image xlink:href="Pictures/9f530e068800de3984d618da31d67803.png" xlink:type="simple" xlink:show="embed" xlink:actuate="onLoad"/></draw:frame></text:p>
      <text:p text:style-name="Text_20_body">Es werden Elektronen und Löcher aus der Sperrschicht abgezogen. Die Sperrschicht verbreitert sich. Das elektrische Feld wird verstärkt.</text:p>
      <text:p text:style-name="Text_20_body">d)</text:p>
      <text:p text:style-name="Text_20_body"><draw:frame draw:style-name="media" draw:name="10" text:anchor-type="as-char" draw:z-index="10" svg:width="10.583333333333cm" svg:height="4.0952898550725cm"><draw:image xlink:href="Pictures/9075959f9a3969ef1de8248e040ddb84.png" xlink:type="simple" xlink:show="embed" xlink:actuate="onLoad"/></draw:frame></text:p>
      <text:p text:style-name="Text_20_body">Der Minuspol überschwemmt die n-leitende Schicht mit Elektronen und presst sie in die Sperrschicht. Der Pluspol saugt Elektronen aus der p-leitenden Schicht ab. Ab einer Spannung von 0,7 V ist das elektrische Feld und damit die Sperrschicht aufgehoben, es kommt zum Stromfluss</text:p>
      <text:p text:style-name="Text_20_body"><text:span text:style-name="Strong_20_Emphasis">Aufgabe 4</text:span></text:p>
      <text:p text:style-name="Text_20_body">Schau dir das folgende Video zu Dioden an und beantworte die Fragen:</text:p>
      <text:p text:style-name="Text_20_body"><text:a xlink:type="simple" xlink:href="https://www.youtube.com/watch?v=kUZMBcbD49I" text:style-name="Internet_20_link" text:visited-style-name="Visited_20_Internet_20_Link">https://www.youtube.com/watch?v=kUZMBcbD49I</text:a></text:p>
      <text:list text:style-name="List_20_1" text:continue-numbering="false">
        <text:list-item>
          <text:p text:style-name="List_20_1_Content_First"> Welche Arten von Dioden gibt es ?</text:p>
        </text:list-item>
        <text:list-item>
          <text:p text:style-name="List_20_1_Content"> Was meint man, wenn man von Dioden spricht?</text:p>
        </text:list-item>
        <text:list-item>
          <text:p text:style-name="List_20_1_Content"> Was ist der Hauptverwendungszweck von Dioden?</text:p>
        </text:list-item>
        <text:list-item>
          <text:p text:style-name="List_20_1_Content_Last"> Was ist die Anode? Was ist die Kathode?</text:p>
        </text:list-item>
      </text:list>
      <text:p text:style-name="Text_20_body"><text:span text:style-name="Strong_20_Emphasis">Aufgabe 5</text:span></text:p>
      <text:p text:style-name="Text_20_body">Informiere dich über die Kennlinie einer Diode! Im Spannungsbereich bis ca. 0,7 Volt ist bei der Siliziumdiode nahezu kein Stromfluss vorhanden. Wie ist das zu erklären?</text:p>
      <text:p text:style-name="Text_20_body"><text:span text:style-name="Strong_20_Emphasis">Aufgabe 6</text:span></text:p>
      <text:p text:style-name="Text_20_body">Informiere dich über Einweg- und Zweiwegleichrichtung! Erläutere die Funktionsweise der Einweg- und Zweiweggleichrichtung mit einer Diode!</text:p>
      <text:h text:style-name="Heading_20_2" text:outline-level="2"><text:bookmark-start text:name="__RefHeading___transistoren_9"/><text:bookmark-start text:name="transistoren"/>Transistoren<text:bookmark-end text:name="__RefHeading___transistoren_9"/><text:bookmark-end text:name="transistoren"/></text:h>
      <text:p text:style-name="Text_20_body">Ähnlich wie eine Diode ist ein Transistor auch aus n- und p-leitenden Silizium. Wir unterscheiden zwischen npn- und pnp-Transistoren.</text:p>
      <text:p text:style-name="Text_20_body"><draw:frame draw:style-name="media" draw:name="11" text:anchor-type="as-char" draw:z-index="11" svg:width="10.583333333333cm" svg:height="2.015873015873cm"><draw:image xlink:href="Pictures/62c8b8367f1cea16ae2096a5f2521df8.png" xlink:type="simple" xlink:show="embed" xlink:actuate="onLoad"/></draw:frame></text:p>
      <text:p text:style-name="Text_20_body">n: n-leitende Schicht<text:line-break/>
p: p-leitende Schicht</text:p>
      <text:p text:style-name="Text_20_body"><text:span text:style-name="Strong_20_Emphasis">Schaltsymbole:</text:span></text:p>
      <table:table table:style-name="Table">
        <table:table-column table:style-name="odt_auto_style_table_column_2_1"/>
        <table:table-column table:style-name="odt_auto_style_table_column_2_2"/>
        <table:table-row>
          <table:table-cell office:value-type="string" table:style-name="tablecell">
            <text:p text:style-name="tablealignleft">npn-Transistor</text:p>
          </table:table-cell>
          <table:table-cell office:value-type="string" table:style-name="tablecell">
            <text:p text:style-name="tablealignleft">pnp-Transistor</text:p>
          </table:table-cell>
        </table:table-row>
      </table:table>
      <text:p text:style-name="Text_20_body"><draw:frame draw:style-name="media" draw:name="12" text:anchor-type="as-char" draw:z-index="12" svg:width="10.583333333333cm" svg:height="4.1352097130243cm"><draw:image xlink:href="Pictures/c839050c4bc3bdc7512e4cdbd1940424.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5T09::42:14</meta:creation-date>
    <dc:creator>Generated</dc:creator>
    <dc:date>2026-08-25T09::42:14</dc:date>
    <dc:language>en-US</dc:language>
    <meta:editing-cycles>1</meta:editing-cycles>
    <meta:editing-duration>PT0S</meta:editing-duration>
    <dc:title>profil:klasse9:abschnitt-9-1-2</dc:title>
  </office:meta>
</office:document-meta>
</file>