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fil:klasse8:start"/><text:bookmark-start text:name="__RefHeading___naturwissenschaftliches_profil_klasse_8_1"/><text:bookmark-start text:name="naturwissenschaftliches_profil_klasse_8"/>Naturwissenschaftliches Profil Klasse 8<text:bookmark-end text:name="__RefHeading___naturwissenschaftliches_profil_klasse_8_1"/><text:bookmark-end text:name="naturwissenschaftliches_profil_klasse_8"/></text:h>
      <text:h text:style-name="Heading_20_2" text:outline-level="2"><text:bookmark-start text:name="__RefHeading___codierung_von_informationen_in_daten_-_datensicherheit_2"/><text:bookmark-start text:name="codierung_von_informationen_in_daten_-_datensicherheit"/>Codierung von Informationen in Daten - Datensicherheit<text:bookmark-end text:name="__RefHeading___codierung_von_informationen_in_daten_-_datensicherheit_2"/><text:bookmark-end text:name="codierung_von_informationen_in_daten_-_datensicherheit"/></text:h>
      <text:p text:style-name="Text_20_body">In diesem Stoffgebiet geht es um die Darstellung</text:p>
      <text:h text:style-name="Heading_20_2" text:outline-level="2"><text:bookmark-start text:name="__RefHeading___geometrie_am_computer_und_ihre_anwendung_3"/><text:bookmark-start text:name="geometrie_am_computer_und_ihre_anwendung"/>Geometrie am Computer und ihre Anwendung<text:bookmark-end text:name="__RefHeading___geometrie_am_computer_und_ihre_anwendung_3"/><text:bookmark-end text:name="geometrie_am_computer_und_ihre_anwendung"/></text:h>
      <text:h text:style-name="Heading_20_2" text:outline-level="2"><text:bookmark-start text:name="__RefHeading___optik_und_informationsverarbeitung_4"/><text:bookmark-start text:name="optik_und_informationsverarbeitung"/>Optik und Informationsverarbeitung<text:bookmark-end text:name="__RefHeading___optik_und_informationsverarbeitung_4"/><text:bookmark-end text:name="optik_und_informationsverarbeit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7::00:55</meta:creation-date>
    <dc:creator>Generated</dc:creator>
    <dc:date>2026-08-25T07::00:55</dc:date>
    <dc:language>en-US</dc:language>
    <meta:editing-cycles>1</meta:editing-cycles>
    <meta:editing-duration>PT0S</meta:editing-duration>
    <dc:title>profil:klasse8:start</dc:title>
  </office:meta>
</office:document-meta>
</file>