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fil:klasse8:codierung_von_informationen"/><text:bookmark-start text:name="__RefHeading___codierung_von_informationen_1"/><text:bookmark-start text:name="codierung_von_informationen"/>Codierung von Informationen<text:bookmark-end text:name="__RefHeading___codierung_von_informationen_1"/><text:bookmark-end text:name="codierung_von_informationen"/></text:h>
      <text:h text:style-name="Heading_20_2" text:outline-level="2"><text:bookmark-start text:name="__RefHeading___darstellung_von_zeichen_im_computer_2"/><text:bookmark-start text:name="darstellung_von_zeichen_im_computer"/>Darstellung von Zeichen im Computer<text:bookmark-end text:name="__RefHeading___darstellung_von_zeichen_im_computer_2"/><text:bookmark-end text:name="darstellung_von_zeichen_im_computer"/></text:h>
      <text:p text:style-name="Text_20_body">Aus dem Informatikunterricht sind dir die digitalen Speichereinheiten bekannt. Als kleinste Einheit kennst du das Bit, welches die Werte 0 und 1 annehmen kann.</text:p>
      <text:p text:style-name="Text_20_body">Die Speichereinheit 1 Byte entstand ursprünglich, um ein Zeichen der der amerikanischen Tastatur darzustellen. Dazu verwendete man den ASCII-Code. Zur Zeichendarstellung verwendete man nur die letzten sieben Bits. Das erste Bit war ein sogenanntes Kontrollbit. Es wurde so gesetzt, dass in einem Byte zur Zeichendarstellung immer eine gerade Anzahl von Einsen vorkommt.</text:p>
      <text:p text:style-name="Text_20_body">Später mussten weitere Zeichen (z.B. die deutschen Umlaute) dargestellt werden. Deshalb verwendete man auch das erste Bit zur Zeichendarstellung. Wenn das erste Bit auf Null gesetzt ist, werden die bisherigen 128 Zeichen des ASCII-Codes codiert.</text:p>
      <text:p text:style-name="Text_20_body">In der folgenden PDF-Datei sind die ersten 128 Zeichen des ASCII-Codes dargestellt:</text:p>
      <text:p text:style-name="Text_20_body"><text:a xlink:type="simple" xlink:href="https://herrmix.de/dokuwiki/lib/exe/fetch.php?media=profil:klasse8:ascii.pdf" text:style-name="Internet_20_link" text:visited-style-name="Visited_20_Internet_20_Link">ascii.pdf</text:a> </text:p>
      <text:p text:style-name="Text_20_body">Ist das erste Bit auf Eins gesetzt, werden die Zeichen entsprechend der eingestellten Codepage codiert. Typische Codepages für MS-DOS und Windows ist die Codepages 850 und 1250 für westeuropäische Sprachen, welche die deutschen Umlaute enthäl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11::33:06</meta:creation-date>
    <dc:creator>Generated</dc:creator>
    <dc:date>2026-08-25T11::33:06</dc:date>
    <dc:language>en-US</dc:language>
    <meta:editing-cycles>1</meta:editing-cycles>
    <meta:editing-duration>PT0S</meta:editing-duration>
    <dc:title>profil:klasse8:codierung_von_informationen</dc:title>
  </office:meta>
</office:document-meta>
</file>