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fil:klasse8:abschnitt-8-3-1"/><text:bookmark-start text:name="__RefHeading___reflexions-_und_brechungsgesetz_1"/><text:bookmark-start text:name="reflexions-_und_brechungsgesetz"/>Reflexions- und Brechungsgesetz<text:bookmark-end text:name="__RefHeading___reflexions-_und_brechungsgesetz_1"/><text:bookmark-end text:name="reflexions-_und_brechungsgesetz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5T10::40:11</meta:creation-date>
    <dc:creator>Generated</dc:creator>
    <dc:date>2026-08-25T10::40:11</dc:date>
    <dc:language>en-US</dc:language>
    <meta:editing-cycles>1</meta:editing-cycles>
    <meta:editing-duration>PT0S</meta:editing-duration>
    <dc:title>profil:klasse8:abschnitt-8-3-1</dc:title>
  </office:meta>
</office:document-meta>
</file>