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096c63ceaae216d726d5a83ccfa089.png"/>
  <manifest:file-entry manifest:media-type="image/png" manifest:full-path="Pictures/a84c7161a8269a3b1efdca37becc5c9f.png"/>
  <manifest:file-entry manifest:media-type="image/png" manifest:full-path="Pictures/4a06eb3355b3f263a14d5a0c20a676c1.png"/>
  <manifest:file-entry manifest:media-type="image/png" manifest:full-path="Pictures/b045045f67d0d900574140a6058d2fff.png"/>
  <manifest:file-entry manifest:media-type="image/png" manifest:full-path="Pictures/7259bacfaa2496cf834208dc88f6bce0.png"/>
  <manifest:file-entry manifest:media-type="image/png" manifest:full-path="Pictures/4c615bb1e2f6e20017ce0da4f6bd29e3.png"/>
  <manifest:file-entry manifest:media-type="image/png" manifest:full-path="Pictures/75cc37544dee02bb0b13912e9e4e6d07.png"/>
  <manifest:file-entry manifest:media-type="image/png" manifest:full-path="Pictures/b9980b8ca7a7e6f953616626b77dbca2.png"/>
  <manifest:file-entry manifest:media-type="image/png" manifest:full-path="Pictures/f773ab8122b0d619508b16b0e9adf5a5.png"/>
  <manifest:file-entry manifest:media-type="image/png" manifest:full-path="Pictures/8870981a3f968754a52306cee9371fa0.png"/>
  <manifest:file-entry manifest:media-type="image/png" manifest:full-path="Pictures/f4a02d4a0697b27901ede9a1184740f2.png"/>
  <manifest:file-entry manifest:media-type="image/png" manifest:full-path="Pictures/63ee065fa9cbdc0b69d189fa7fe944a0.png"/>
  <manifest:file-entry manifest:media-type="image/png" manifest:full-path="Pictures/4fd5f57fe5db939aacc0f6f2ba76fff9.png"/>
  <manifest:file-entry manifest:media-type="image/png" manifest:full-path="Pictures/6aa31aec64183035b71bba36b9f14abb.png"/>
  <manifest:file-entry manifest:media-type="image/png" manifest:full-path="Pictures/13c19aed6efc399647a34fa229eb4c7e.png"/>
  <manifest:file-entry manifest:media-type="image/png" manifest:full-path="Pictures/dcf1d659839ff7547821f8cc68600fd1.png"/>
  <manifest:file-entry manifest:media-type="image/png" manifest:full-path="Pictures/631d181e13efe5e69105f2fd83471659.png"/>
  <manifest:file-entry manifest:media-type="image/png" manifest:full-path="Pictures/b350684b563dcd3a306020dae7f7a504.png"/>
  <manifest:file-entry manifest:media-type="image/png" manifest:full-path="Pictures/cbe0e2c05b9ac75ff1a359a20adab38f.png"/>
  <manifest:file-entry manifest:media-type="image/png" manifest:full-path="Pictures/3d3a309a5c40c6b88aed8e51524eda39.png"/>
  <manifest:file-entry manifest:media-type="image/png" manifest:full-path="Pictures/1fe2c8b3d6f83de0ec78d7fc2a3948d1.png"/>
  <manifest:file-entry manifest:media-type="image/png" manifest:full-path="Pictures/2f798711bda58b26882f2726e0fc676b.png"/>
  <manifest:file-entry manifest:media-type="image/png" manifest:full-path="Pictures/6c930e8b8655b3e9829733b45e5ed344.png"/>
  <manifest:file-entry manifest:media-type="image/png" manifest:full-path="Pictures/d29c1d4dcfa948dbe34f5515cc0be9eb.png"/>
  <manifest:file-entry manifest:media-type="image/png" manifest:full-path="Pictures/85acdd3d358eff90b98398ee24fe403b.png"/>
  <manifest:file-entry manifest:media-type="image/png" manifest:full-path="Pictures/5c33c739589cede7872952cb243aec69.png"/>
  <manifest:file-entry manifest:media-type="image/png" manifest:full-path="Pictures/f7dbed76536260bbc32ce832d8a8b368.png"/>
  <manifest:file-entry manifest:media-type="image/png" manifest:full-path="Pictures/9b88607c72959024b1cfa2f466d06581.png"/>
  <manifest:file-entry manifest:media-type="image/png" manifest:full-path="Pictures/f3a6d1ee0565956880f95060b5b867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8:abschnitt-8-2-1"/><text:bookmark-start text:name="__RefHeading___geometrische_saetze_1"/><text:bookmark-start text:name="geometrische_saetze"/>Geometrische Sätze<text:bookmark-end text:name="__RefHeading___geometrische_saetze_1"/><text:bookmark-end text:name="geometrische_saetze"/></text:h>
      <text:p text:style-name="Text_20_body">Im folgenden Abschnitt sollen einige geometrische Sätze mit der dynamischen Geometriesoftware Geogebra vermutet werden. Anschließend werden wir die Sätze beweisen. </text:p>
      <text:h text:style-name="Heading_20_2" text:outline-level="2"><text:bookmark-start text:name="__RefHeading___geogebra_2"/><text:bookmark-start text:name="geogebra"/>Geogebra<text:bookmark-end text:name="__RefHeading___geogebra_2"/><text:bookmark-end text:name="geogebra"/></text:h>
      <text:p text:style-name="Text_20_body">Geogebra ist eine dynamische Geometriesoftware, welche auch eine algebraische Schnittstelle entwickelt. Die Software ist frei verfügbar und kann unter</text:p>
      <text:list text:style-name="List_20_1" text:continue-numbering="false">
        <text:list-item>
          <text:p text:style-name="LastListParagraph_List_20_1_Content_First"> <text:a xlink:type="simple" xlink:href="https://geogebra.org" text:style-name="Internet_20_link" text:visited-style-name="Visited_20_Internet_20_Link">https://geogebra.org</text:a></text:p>
        </text:list-item>
      </text:list>
      <text:p text:style-name="Text_20_body">heruntergeladen werden. Alternativ kann die Software auch im Webbrowser gestartet werden. Unter</text:p>
      <text:list text:style-name="List_20_1" text:continue-numbering="false">
        <text:list-item>
          <text:p text:style-name="LastListParagraph_List_20_1_Content_First"> <text:a xlink:type="simple" xlink:href="https://wiki.geogebra.org/de/Anleitungen" text:style-name="Internet_20_link" text:visited-style-name="Visited_20_Internet_20_Link">https://wiki.geogebra.org/de/Anleitungen</text:a></text:p>
        </text:list-item>
      </text:list>
      <text:p text:style-name="Text_20_body">findet man sehr gute Anleitungen, um den Umgang mit der Software zu lernen.</text:p>
      <text:p text:style-name="Text_20_body"><text:span text:style-name="Strong_20_Emphasis">Aufgabe 1</text:span></text:p>
      <text:p text:style-name="Text_20_body">Arbeite auf der Seite</text:p>
      <text:list text:style-name="List_20_1" text:continue-numbering="false">
        <text:list-item>
          <text:p text:style-name="LastListParagraph_List_20_1_Content_First"> <text:a xlink:type="simple" xlink:href="https://www.geogebra.org/m/yka2kZVr#chapter/407072" text:style-name="Internet_20_link" text:visited-style-name="Visited_20_Internet_20_Link">https://www.geogebra.org/m/yka2kZVr#chapter/407072</text:a></text:p>
        </text:list-item>
      </text:list>
      <text:p text:style-name="Text_20_body">die Anleitung „Erste Schritte mit Geogebra“ durch!</text:p>
      <text:p text:style-name="Text_20_body"><text:span text:style-name="Strong_20_Emphasis">Aufgabe 2</text:span></text:p>
      <text:p text:style-name="Text_20_body">Arbeite auf der Seite</text:p>
      <text:list text:style-name="List_20_1" text:continue-numbering="false">
        <text:list-item>
          <text:p text:style-name="LastListParagraph_List_20_1_Content_First"> <text:a xlink:type="simple" xlink:href="https://www.geogebra.org/m/yka2kZVr#chapter/407073" text:style-name="Internet_20_link" text:visited-style-name="Visited_20_Internet_20_Link">https://www.geogebra.org/m/yka2kZVr#chapter/407073</text:a></text:p>
        </text:list-item>
      </text:list>
      <text:p text:style-name="Text_20_body">die Anleitung „Lerne Geogebra Geometrie“ durch!</text:p>
      <text:h text:style-name="Heading_20_2" text:outline-level="2"><text:bookmark-start text:name="__RefHeading___einige_grundlagen_aus_logik_und_mengenlehre_3"/><text:bookmark-start text:name="einige_grundlagen_aus_logik_und_mengenlehre"/>Einige Grundlagen aus Logik und Mengenlehre<text:bookmark-end text:name="__RefHeading___einige_grundlagen_aus_logik_und_mengenlehre_3"/><text:bookmark-end text:name="einige_grundlagen_aus_logik_und_mengenlehre"/></text:h>
      <text:p text:style-name="Text_20_body">Im folgenden sollen einige wichtige Begriffe der Logik und Mengenlehre dargestellt werden.</text:p>
      <text:p text:style-name="Text_20_body"><text:span text:style-name="Strong_20_Emphasis">Konstante:</text:span> Zeichen für ein bestimmtes Element einer vorgegebenen Menge</text:p>
      <text:p text:style-name="Text_20_body"><text:span text:style-name="Strong_20_Emphasis">Variable:</text:span> Zeichen für ein beliebiges Element einer vorgegebenen Menge (Die Menge wird Variablengrundbereich genannt.)</text:p>
      <text:p text:style-name="Text_20_body"><text:span text:style-name="Strong_20_Emphasis">Term:</text:span> Konstanten, Variable und deren sinnvolle Zusammensetzung mit Hilfe von Operationszeichen (Terme enthalten keine Relationszeichen. Ersetzt man die Variablen eines Terms durch Konstanten, dann geht dieser in die Bezeichnung eines Objekts, also in eine Konstante über.)</text:p>
      <text:p text:style-name="Text_20_body"><text:span text:style-name="Strong_20_Emphasis">Aussage:</text:span> Sinnvolles sprachliches Gebilde, welches entweder wahr oder falsch ist</text:p>
      <text:p text:style-name="Text_20_body"><text:span text:style-name="Strong_20_Emphasis">Aussageform:</text:span> Sprachliches Gebilde, das (mindestens eine freie) Variable enthält und zu einer Aussage wird, wenn man alle auftretenden Variablen interpretiert, d.h. durch Konstanten (des zugrunde gelegten Grundbereichs) ersetzt.</text:p>
      <text:p text:style-name="Text_20_body"><text:span text:style-name="Strong_20_Emphasis">Erfüllungsmenge:</text:span> Menge aller derjenigen Elemente eines Grundbereichs, bei denen die Aussageform durch Interpretation in eine wahre Aussage übergeht.</text:p>
      <text:p text:style-name="Text_20_body"><text:span text:style-name="Strong_20_Emphasis">Einzelaussage:</text:span> 7 ist eine Primzahl.</text:p>
      <text:p text:style-name="Text_20_body"><text:span text:style-name="Strong_20_Emphasis">Allaussage:</text:span> Alle Primzahlen, die größer als 2 sind, sind ungerade Zahlen.</text:p>
      <text:p text:style-name="Text_20_body"><text:span text:style-name="Strong_20_Emphasis">Existenzaussage:</text:span> Es gibt eine ungerade Primzahl.</text:p>
      <text:p text:style-name="Text_20_body"><text:span text:style-name="Strong_20_Emphasis">Erfüllbare Aussageform:</text:span> </text:p>
      <text:p text:style-name="Text_20_body"><text:span text:style-name="Strong_20_Emphasis">Allgemeingültige Aussageform:</text:span> </text:p>
      <text:p text:style-name="Text_20_body"><text:span text:style-name="Strong_20_Emphasis">Nicht erfüllbare Aussageform:</text:span> </text:p>
      <text:p text:style-name="Text_20_body"><text:span text:style-name="Strong_20_Emphasis">Leere Menge:</text:span> Eine Menge heißt <text:span text:style-name="Strong_20_Emphasis"><text:span text:style-name="Emphasis">leere Menge</text:span></text:span> genau dann, wenn sie kein Element enthält. Sie wird mit  oder  bezeichnet und ist die Erfüllungsmenge jeder nicht erfüllbaren Aussage.</text:p>
      <text:p text:style-name="Text_20_body"><text:span text:style-name="Strong_20_Emphasis">Definition:</text:span> Durch eine <text:span text:style-name="Strong_20_Emphasis"><text:span text:style-name="Emphasis">Definition</text:span></text:span> wird ein neuer Name oder eine neue Bezeichnung eingeführt. Definitionen sind zweckmäßige Festlegungen und können nicht bewiesen werden. Jede Definition lässt sich in Form einer „ Definitionsgleichung“ schreiben und in der folgenden Form aussprechen: </text:p>
      <text:p text:style-name="Text_20_body">„………………………. heißt _____________________ genau dann, wenn ……………………… .“</text:p>
      <text:p text:style-name="Text_20_body"><text:span text:style-name="Strong_20_Emphasis">Satz:</text:span> Wahre mathematische Aussagen nennt man „Satz“. Sätze werden häufig in der <text:span text:style-name="Emphasis">Wenn-dann-Form</text:span> formuliert. Hinter wenn stehen dann die Voraussetzungen des Satzes, hinter dann die Behauptungen.</text:p>
      <text:h text:style-name="Heading_20_3" text:outline-level="3"><text:bookmark-start text:name="__RefHeading___verknuepfungen_von_aussagen_und_aussageformen_4"/><text:bookmark-start text:name="verknuepfungen_von_aussagen_und_aussageformen"/>Verknüpfungen von Aussagen und Aussageformen<text:bookmark-end text:name="__RefHeading___verknuepfungen_von_aussagen_und_aussageformen_4"/><text:bookmark-end text:name="verknuepfungen_von_aussagen_und_aussageformen"/></text:h>
      <text:p text:style-name="Text_20_body"> Wenn , so .  Aus  folgt . <text:line-break/>
   und   (Sowohl  als auch ). <text:line-break/>
   oder   (Entweder  oder  oder beide). <text:line-break/>
   genau dann, wenn   (Aus  folgt  und umgekehrt). <text:line-break/></text:p>
      <text:h text:style-name="Heading_20_3" text:outline-level="3"><text:bookmark-start text:name="__RefHeading___verknuepfungen_von_mengen_und_beziehungen_zwischen_mengen_5"/><text:bookmark-start text:name="verknuepfungen_von_mengen_und_beziehungen_zwischen_mengen"/>Verknüpfungen von Mengen und Beziehungen zwischen Mengen<text:bookmark-end text:name="__RefHeading___verknuepfungen_von_mengen_und_beziehungen_zwischen_mengen_5"/><text:bookmark-end text:name="verknuepfungen_von_mengen_und_beziehungen_zwischen_mengen"/></text:h>
      <table:table table:style-name="Table">
        <table:table-column/>
        <table:table-column/>
        <table:table-row>
          <table:table-cell office:value-type="string" table:style-name="tableheader">
            <text:p text:style-name="Table_20_Heading">Durchschnitt: </text:p>
          </table:table-cell>
          <table:table-cell office:value-type="string" table:style-name="tablecell"/>
        </table:table-row>
        <table:table-row>
          <table:table-cell office:value-type="string" table:style-name="tableheader">
            <text:p text:style-name="Table_20_Heading">Vereinigung: </text:p>
          </table:table-cell>
          <table:table-cell office:value-type="string" table:style-name="tablecell"/>
        </table:table-row>
        <table:table-row>
          <table:table-cell office:value-type="string" table:style-name="tableheader">
            <text:p text:style-name="Table_20_Heading">Produktmenge: </text:p>
          </table:table-cell>
          <table:table-cell office:value-type="string" table:style-name="tablecell"/>
        </table:table-row>
        <table:table-row>
          <table:table-cell office:value-type="string" table:style-name="tableheader">
            <text:p text:style-name="Table_20_Heading">Teilmengenbeziehung: </text:p>
          </table:table-cell>
          <table:table-cell office:value-type="string" table:style-name="tablecell">
            <text:p text:style-name="tablealignleft"> .</text:p>
          </table:table-cell>
        </table:table-row>
        <table:table-row>
          <table:table-cell office:value-type="string" table:style-name="tableheader">
            <text:p text:style-name="Table_20_Heading">Gleichheit: </text:p>
          </table:table-cell>
          <table:table-cell office:value-type="string" table:style-name="tablecell">
            <text:p text:style-name="tablealignleft">. </text:p>
          </table:table-cell>
        </table:table-row>
        <table:table-row>
          <table:table-cell office:value-type="string" table:style-name="tableheader">
            <text:p text:style-name="Table_20_Heading">echte Teilmenge: </text:p>
          </table:table-cell>
          <table:table-cell office:value-type="string" table:style-name="tablecell"/>
        </table:table-row>
      </table:table>
      <text:p text:style-name="Text_20_body"><text:span text:style-name="Strong_20_Emphasis">Aufgabe 3</text:span></text:p>
      <text:p text:style-name="Text_20_body">Bilde Beispiele für Einzelaussagen, Allaussagen, Existenzaussagen, erfüllbare Aussageformen, allgemeingültige Aussageformen, nicht erfüllbare Aussageformen.</text:p>
      <text:p text:style-name="Text_20_body"><text:span text:style-name="Strong_20_Emphasis">Aufgabe 4</text:span></text:p>
      <text:p text:style-name="Text_20_body">Entscheide bei den folgenden sprachlichen bzw. mathematischen Gebilden, ob es sich um eine Definition (D), eine Aussage (A), eine Aussageform (Af) oder einen Term (T) handelt!</text:p>
      <text:p text:style-name="Text_20_body">Vermerke bei den Aussageformen, ob sie allgemeingültig, erfüllbar oder nicht erfüllbar sind!</text:p>
      <text:list text:style-name="Numbering_20_1" text:continue-numbering="false">
        <text:list-item>
          <text:p text:style-name="Numbering_20_1_Content_First"> Die natürliche Zahl 191 ist durch 7 teilbar.</text:p>
        </text:list-item>
        <text:list-item>
          <text:p text:style-name="Numbering_20_1_Content"> Natürliche Zahlen, die genau zwei Teiler besitzen, nennt man Primzahlen.</text:p>
        </text:list-item>
        <text:list-item/>
        <text:list-item>
          <text:p text:style-name="Numbering_20_1_Content"> Jede gerade Zahl, die größer als 2 ist, lässt sich als Summe zweier Primzahlen darstellen.</text:p>
        </text:list-item>
        <text:list-item/>
        <text:list-item>
          <text:p text:style-name="Numbering_20_1_Content"> Für alle natürlichen Zahlen  gilt .</text:p>
        </text:list-item>
        <text:list-item/>
        <text:list-item>
          <text:p text:style-name="Numbering_20_1_Content"> Es gibt natürliche Zahlen , für die gilt: .</text:p>
        </text:list-item>
        <text:list-item>
          <text:p text:style-name="Numbering_20_1_Content">  (ggT größter gemeinsamer Teiler)</text:p>
        </text:list-item>
        <text:list-item>
          <text:p text:style-name="Numbering_20_1_Content"> Stets gilt: Wenn  und , so . (  ist Teiler von .)</text:p>
        </text:list-item>
        <text:list-item/>
        <text:list-item>
          <text:p text:style-name="Numbering_20_1_Content"> Eine natürliche Zahl heißt ungerade, wenn sie bei der Division durch 2 den Rest 1 lässt.</text:p>
        </text:list-item>
        <text:list-item>
          <text:p text:style-name="Numbering_20_1_Content"> Das Produkt  aus einer geraden Zahl  und einer ungeraden Zahl  ist stets gerade.</text:p>
        </text:list-item>
        <text:list-item/>
        <text:list-item>
          <text:p text:style-name="Numbering_20_1_Content"> Stets gilt </text:p>
        </text:list-item>
        <text:list-item/>
        <text:list-item/>
        <text:list-item>
          <text:p text:style-name="Numbering_20_1_Content"> Es gibt keine rationale Zahl , für die  gilt.</text:p>
        </text:list-item>
        <text:list-item/>
        <text:list-item>
          <text:p text:style-name="Numbering_20_1_Content"> Für alle  gilt: Wenn , so .</text:p>
        </text:list-item>
        <text:list-item>
          <text:p text:style-name="Numbering_20_1_Content"> Parallelogramme mit einem rechten Winkel heißen Rechtecke.</text:p>
        </text:list-item>
        <text:list-item>
          <text:p text:style-name="Numbering_20_1_Content"> Stufenwinkel  an geschnittenen Parallelen  sind gleich groß.</text:p>
        </text:list-item>
        <text:list-item>
          <text:p text:style-name="Numbering_20_1_Content"> In jedem Rechteck sind die Diagonalen gleich lang.</text:p>
        </text:list-item>
        <text:list-item>
          <text:p text:style-name="Numbering_20_1_Content"> Die Summe zweier Nebenwinkel beträgt stets 180. </text:p>
        </text:list-item>
        <text:list-item>
          <text:p text:style-name="Numbering_20_1_Content"> .</text:p>
        </text:list-item>
        <text:list-item>
          <text:p text:style-name="Numbering_20_1_Content"> Die Mittelsenkrechte  einer Strecke .</text:p>
        </text:list-item>
        <text:list-item>
          <text:p text:style-name="Numbering_20_1_Content"> Die Stadt  liegt an der Elbe; .</text:p>
        </text:list-item>
        <text:list-item>
          <text:p text:style-name="Numbering_20_1_Content"> Die Stadt Riesa liegt an der Elbe.</text:p>
        </text:list-item>
        <text:list-item>
          <text:p text:style-name="Numbering_20_1_Content"> Der Bruder von  und ; .</text:p>
        </text:list-item>
        <text:list-item>
          <text:p text:style-name="Numbering_20_1_Content_Last">  ist der Bruder von ; .</text:p>
        </text:list-item>
      </text:list>
      <text:p text:style-name="Text_20_body"><text:span text:style-name="Strong_20_Emphasis">Aufgabe 5</text:span></text:p>
      <text:p text:style-name="Text_20_body">Versuche jeweils zwei Interpretationen der gegebenen Variable  zu finden, so dass die gegebene Aussageform in eine wahre bzw. falsche Einzelaussage übergeht!</text:p>
      <text:list text:style-name="Numbering_20_1" text:continue-numbering="false">
        <text:list-item/>
        <text:list-item/>
        <text:list-item/>
        <text:list-item/>
      </text:list>
      <text:p text:style-name="Text_20_body"><text:span text:style-name="Strong_20_Emphasis">Aufgabe 6</text:span></text:p>
      <text:p text:style-name="Text_20_body">Ermittle zu jeder gegebenen Aussageform  jeweils die Erfüllungsmenge!</text:p>
      <text:list text:style-name="Numbering_20_1" text:continue-numbering="false">
        <text:list-item/>
        <text:list-item/>
        <text:list-item/>
        <text:list-item/>
        <text:list-item/>
        <text:list-item/>
        <text:list-item/>
        <text:list-item/>
        <text:list-item/>
        <text:list-item/>
        <text:list-item/>
        <text:list-item/>
        <text:list-item/>
        <text:list-item/>
        <text:list-item/>
        <text:list-item/>
        <text:list-item/>
      </text:list>
      <text:p text:style-name="Text_20_body"><text:a xlink:type="simple" xlink:href="https://herrmix.de/dokuwiki/lib/exe/fetch.php?media=profil:klasse8:07_arbeitsblatt.pdf" text:style-name="Internet_20_link" text:visited-style-name="Visited_20_Internet_20_Link">07_arbeitsblatt.pdf</text:a></text:p>
      <text:h text:style-name="Heading_20_2" text:outline-level="2"><text:bookmark-start text:name="__RefHeading___einige_geometrische_saetze_6"/><text:bookmark-start text:name="einige_geometrische_saetze"/>Einige Geometrische Sätze<text:bookmark-end text:name="__RefHeading___einige_geometrische_saetze_6"/><text:bookmark-end text:name="einige_geometrische_saetze"/></text:h>
      <text:h text:style-name="Heading_20_3" text:outline-level="3"><text:bookmark-start text:name="__RefHeading___saetze_ueber_winkel_an_geschnittenen_parallelen_7"/><text:bookmark-start text:name="saetze_ueber_winkel_an_geschnittenen_parallelen"/>Sätze über Winkel an geschnittenen Parallelen<text:bookmark-end text:name="__RefHeading___saetze_ueber_winkel_an_geschnittenen_parallelen_7"/><text:bookmark-end text:name="saetze_ueber_winkel_an_geschnittenen_parallele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Scheitelwinkelsatz</text:span></text:p><text:p text:style-name="Text_20_body">Schreitelwinkel sind gleich groß.</text:p></table:table-cell></table:table-row></table:table></draw:text-box></draw:frame></text:p>
      <text:p text:style-name="Text_20_body"><draw:frame draw:style-name="mediacenter" draw:name="0" text:anchor-type="paragraph" draw:z-index="0" svg:width="7.9375cm" style:rel-width="100%" svg:height="4.7545625cm" style:rel-height="scale"><draw:image xlink:href="Pictures/58096c63ceaae216d726d5a83ccfa089.png" xlink:type="simple" xlink:show="embed" xlink:actuate="onLoad"/></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Nebenwinkelsatz</text:span></text:p><text:p text:style-name="Text_20_body">Die Summe der Größen zweier Nebenwinkel beträgt 180.</text:p></table:table-cell></table:table-row></table:table></draw:text-box></draw:frame></text:p>
      <text:p text:style-name="Text_20_body"><draw:frame draw:style-name="mediacenter" draw:name="1" text:anchor-type="paragraph" draw:z-index="1" svg:width="7.9375cm" style:rel-width="100%" svg:height="4.445cm" style:rel-height="scale"><draw:image xlink:href="Pictures/a84c7161a8269a3b1efdca37becc5c9f.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Stufenwinkelsatz</text:span></text:p><text:p text:style-name="Text_20_body">Stufenwinkel an geschnittenen Parallelen sind gleich groß.</text:p></table:table-cell></table:table-row></table:table></draw:text-box></draw:frame></text:p>
      <text:p text:style-name="Text_20_body"><draw:frame draw:style-name="mediacenter" draw:name="2" text:anchor-type="paragraph" draw:z-index="2" svg:width="10.583333333333cm" svg:height="3.7747222222222cm"><draw:image xlink:href="Pictures/4a06eb3355b3f263a14d5a0c20a676c1.pn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Wechselwinkelsatz</text:span></text:p><text:p text:style-name="Text_20_body">Wechselwinkel an geschnittenen Parallelen sind gleich groß.</text:p></table:table-cell></table:table-row></table:table></draw:text-box></draw:frame></text:p>
      <text:p text:style-name="Text_20_body"><draw:frame draw:style-name="mediacenter" draw:name="3" text:anchor-type="paragraph" draw:z-index="3" svg:width="10.583333333333cm" svg:height="3.7747222222222cm"><draw:image xlink:href="Pictures/b045045f67d0d900574140a6058d2fff.png" xlink:type="simple" xlink:show="embed" xlink:actuate="onLoad"/></draw:frame></text:p>
      <text:h text:style-name="Heading_20_3" text:outline-level="3"><text:bookmark-start text:name="__RefHeading___saetze_ueber_dreiecke_8"/><text:bookmark-start text:name="saetze_ueber_dreiecke"/>Sätze über Dreiecke<text:bookmark-end text:name="__RefHeading___saetze_ueber_dreiecke_8"/><text:bookmark-end text:name="saetze_ueber_dreiecke"/></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Strong_20_Emphasis">Innenwinkelsatz für Dreiecke</text:span></text:p><text:p text:style-name="Text_20_body">In jedem Dreieck beträgt die Summe der Innenwinkel 180.</text:p></table:table-cell></table:table-row></table:table></draw:text-box></draw:frame></text:p>
      <text:p text:style-name="Text_20_body"><draw:frame draw:style-name="mediacenter" draw:name="4" text:anchor-type="paragraph" draw:z-index="4" svg:width="7.9375cm" style:rel-width="100%" svg:height="5.6223958333333cm" style:rel-height="scale"><draw:image xlink:href="Pictures/7259bacfaa2496cf834208dc88f6bce0.png" xlink:type="simple" xlink:show="embed" xlink:actuate="onLoad"/></draw:frame></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Außenwinkelwinkelsatz für Dreiecke</text:span></text:p><text:p text:style-name="Text_20_body">Jeder Außenwinkel eines Dreiecks ist so groß wie die Summe der beiden nicht anliegenden Innenwinkel.</text:p></table:table-cell></table:table-row></table:table></draw:text-box></draw:frame></text:p>
      <text:p text:style-name="Text_20_body"><draw:frame draw:style-name="mediacenter" draw:name="5" text:anchor-type="paragraph" draw:z-index="5" svg:width="7.9375cm" style:rel-width="100%" svg:height="7.1146458333333cm" style:rel-height="scale"><draw:image xlink:href="Pictures/4c615bb1e2f6e20017ce0da4f6bd29e3.png" xlink:type="simple" xlink:show="embed" xlink:actuate="onLoad"/></draw:frame></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span text:style-name="Strong_20_Emphasis">Kongruenzsatz sws</text:span></text:p><text:p text:style-name="Text_20_body">Zwei Dreiecke, die in zwei Seiten und dem eingeschlossenen Winkel übereinstimmen, sind kongruent.</text:p></table:table-cell></table:table-row></table:table></draw:text-box></draw:frame></text:p>
      <text:p text:style-name="Text_20_body"><draw:frame draw:style-name="mediacenter" draw:name="6" text:anchor-type="paragraph" draw:z-index="6" svg:width="7.9375cm" style:rel-width="100%" svg:height="4.9582916666667cm" style:rel-height="scale"><draw:image xlink:href="Pictures/75cc37544dee02bb0b13912e9e4e6d07.png" xlink:type="simple" xlink:show="embed" xlink:actuate="onLoad"/></draw:frame></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Kongruenzsatz wsw</text:span></text:p><text:p text:style-name="Text_20_body">Zwei Dreiecke, die in einer Seite und den beiden anliegenden Winkeln übereinstimmen, sind kongruent.</text:p></table:table-cell></table:table-row></table:table></draw:text-box></draw:frame></text:p>
      <text:p text:style-name="Text_20_body"><draw:frame draw:style-name="mediacenter" draw:name="7" text:anchor-type="paragraph" draw:z-index="7" svg:width="7.9375cm" style:rel-width="100%" svg:height="4.9582916666667cm" style:rel-height="scale"><draw:image xlink:href="Pictures/b9980b8ca7a7e6f953616626b77dbca2.png" xlink:type="simple" xlink:show="embed" xlink:actuate="onLoad"/></draw:frame></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Kongruenzsatz sss</text:span></text:p><text:p text:style-name="Text_20_body">Zwei Dreiecke, die in den drei Seiten übereinstimmen, sind kongruent.</text:p></table:table-cell></table:table-row></table:table></draw:text-box></draw:frame></text:p>
      <text:p text:style-name="Text_20_body"><draw:frame draw:style-name="mediacenter" draw:name="8" text:anchor-type="paragraph" draw:z-index="8" svg:width="7.9375cm" style:rel-width="100%" svg:height="4.9582916666667cm" style:rel-height="scale"><draw:image xlink:href="Pictures/f773ab8122b0d619508b16b0e9adf5a5.png" xlink:type="simple" xlink:show="embed" xlink:actuate="onLoad"/></draw:frame></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Kongruenzsatz Ssw</text:span></text:p><text:p text:style-name="Text_20_body">Zwei Dreiecke, die in zwei Seiten und dem der größeren Seite gegenüber liegenden Winkel übereinstimmen, sind kongruent.</text:p></table:table-cell></table:table-row></table:table></draw:text-box></draw:frame></text:p>
      <text:p text:style-name="Text_20_body"><draw:frame draw:style-name="mediacenter" draw:name="9" text:anchor-type="paragraph" draw:z-index="9" svg:width="7.9375cm" style:rel-width="100%" svg:height="4.9582916666667cm" style:rel-height="scale"><draw:image xlink:href="Pictures/8870981a3f968754a52306cee9371fa0.png" xlink:type="simple" xlink:show="embed" xlink:actuate="onLoad"/></draw:frame></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Seite-Winkel-Relation</text:span></text:p><text:p text:style-name="Text_20_body">In jedem Dreieck liegt der größeren von zwei Seiten auch der größere Winkel gegenüber.</text:p><text:p text:style-name="Text_20_body">In jedem Dreieck liegt dem größeren von zwei Winkeln auch die größere Seite gegenüber.</text:p></table:table-cell></table:table-row></table:table></draw:text-box></draw:frame></text:p>
      <text:p text:style-name="Text_20_body"><draw:frame draw:style-name="mediacenter" draw:name="10" text:anchor-type="paragraph" draw:z-index="10" svg:width="10.583333333333cm" svg:height="7.366cm"><draw:image xlink:href="Pictures/f4a02d4a0697b27901ede9a1184740f2.png" xlink:type="simple" xlink:show="embed" xlink:actuate="onLoad"/></draw:frame></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Dreiecksungleichung</text:span></text:p><text:p text:style-name="Text_20_body">In jedem Dreieck ist die Summe zweier Seiten größer als die dritte Seite.</text:p></table:table-cell></table:table-row></table:table></draw:text-box></draw:frame></text:p>
      <text:p text:style-name="Text_20_body"><draw:frame draw:style-name="mediacenter" draw:name="11" text:anchor-type="paragraph" draw:z-index="11" svg:width="10.583333333333cm" svg:height="8.1209444444444cm"><draw:image xlink:href="Pictures/63ee065fa9cbdc0b69d189fa7fe944a0.png" xlink:type="simple" xlink:show="embed" xlink:actuate="onLoad"/></draw:frame></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Basiswinkelsatz</text:span></text:p><text:p text:style-name="Text_20_body">Die Basiswinkel in einem gleichschenkligen Dreieck sind gleich groß.</text:p></table:table-cell></table:table-row></table:table></draw:text-box></draw:frame></text:p>
      <text:p text:style-name="Text_20_body"><draw:frame draw:style-name="mediacenter" draw:name="12" text:anchor-type="paragraph" draw:z-index="12" svg:width="10.583333333333cm" svg:height="7.9516111111111cm"><draw:image xlink:href="Pictures/4fd5f57fe5db939aacc0f6f2ba76fff9.png" xlink:type="simple" xlink:show="embed" xlink:actuate="onLoad"/></draw:frame></text:p>
      <text:h text:style-name="Heading_20_3" text:outline-level="3"><text:bookmark-start text:name="__RefHeading___weitere_saetze_9"/><text:bookmark-start text:name="weitere_saetze"/>Weitere Sätze<text:bookmark-end text:name="__RefHeading___weitere_saetze_9"/><text:bookmark-end text:name="weitere_saetze"/></text:h>
      <text:p text:style-name="Text_20_body"><draw:frame draw:style-name="PluginODTAutoStyle_Frame_53_text_frame" draw:name="Frame14" text:anchor-type="paragraph" svg:width="481.89pt" draw:z-index="0" svg:min-height="1cm"><draw:text-box><table:table table:style-name="Table"><table:table-column table:style-name="odt_auto_style_table_column_15_1"/><table:table-row><table:table-cell office:value-type="string" table:style-name="tablecell"><text:p text:style-name="tablealignleft"><text:span text:style-name="Strong_20_Emphasis">Innenwinkelsatz für Vierecke</text:span></text:p><text:p text:style-name="Text_20_body">In jedem Viereck beträgt die Summe der Innenwinkel 360.</text:p></table:table-cell></table:table-row></table:table></draw:text-box></draw:frame></text:p>
      <text:p text:style-name="Text_20_body"><draw:frame draw:style-name="mediacenter" draw:name="13" text:anchor-type="paragraph" draw:z-index="13" svg:width="10.583333333333cm" svg:height="7.9516111111111cm"><draw:image xlink:href="Pictures/6aa31aec64183035b71bba36b9f14abb.png" xlink:type="simple" xlink:show="embed" xlink:actuate="onLoad"/></draw:frame></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text:span text:style-name="Strong_20_Emphasis">Satz über Gegenwinkel im Sehnenviereck</text:span></text:p><text:p text:style-name="Text_20_body">In jedem Sehnenviereck beträgt die Summe der gegenüberliegenden Winkel jeweils 180 </text:p></table:table-cell></table:table-row></table:table></draw:text-box></draw:frame></text:p>
      <text:p text:style-name="Text_20_body"><draw:frame draw:style-name="mediacenter" draw:name="14" text:anchor-type="paragraph" draw:z-index="14" svg:width="10.583333333333cm" svg:height="7.9516111111111cm"><draw:image xlink:href="Pictures/13c19aed6efc399647a34fa229eb4c7e.png" xlink:type="simple" xlink:show="embed" xlink:actuate="onLoad"/></draw:frame></text:p>
      <text:p text:style-name="Text_20_body"><draw:frame draw:style-name="PluginODTAutoStyle_Frame_61_text_frame" draw:name="Frame16" text:anchor-type="paragraph" svg:width="481.89pt" draw:z-index="0" svg:min-height="1cm"><draw:text-box><table:table table:style-name="Table"><table:table-column table:style-name="odt_auto_style_table_column_17_1"/><table:table-row><table:table-cell office:value-type="string" table:style-name="tablecell"><text:p text:style-name="tablealignleft"><text:span text:style-name="Strong_20_Emphasis">Peripheriewinkelsatz</text:span></text:p><text:p text:style-name="Text_20_body">Peripheriewinkel über derselben Sehne eines Kreises sind gleich groß.</text:p></table:table-cell></table:table-row></table:table></draw:text-box></draw:frame></text:p>
      <text:p text:style-name="Text_20_body"><draw:frame draw:style-name="mediacenter" draw:name="15" text:anchor-type="paragraph" draw:z-index="15" svg:width="10.583333333333cm" svg:height="7.9516111111111cm"><draw:image xlink:href="Pictures/dcf1d659839ff7547821f8cc68600fd1.png" xlink:type="simple" xlink:show="embed" xlink:actuate="onLoad"/></draw:frame></text:p>
      <text:p text:style-name="Text_20_body"><draw:frame draw:style-name="PluginODTAutoStyle_Frame_65_text_frame" draw:name="Frame17" text:anchor-type="paragraph" svg:width="481.89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Zentriwinkel-Peripheriewinkelsatz</text:span></text:p><text:p text:style-name="Text_20_body">Jeder Zentriwinkel ist doppelt so groß wie jeder Peripheriewinkel über derselben Sehne.</text:p></table:table-cell></table:table-row></table:table></draw:text-box></draw:frame></text:p>
      <text:p text:style-name="Text_20_body"><draw:frame draw:style-name="mediacenter" draw:name="16" text:anchor-type="paragraph" draw:z-index="16" svg:width="10.583333333333cm" svg:height="7.9516111111111cm"><draw:image xlink:href="Pictures/631d181e13efe5e69105f2fd83471659.png" xlink:type="simple" xlink:show="embed" xlink:actuate="onLoad"/></draw:frame></text:p>
      <text:p text:style-name="Text_20_body"><draw:frame draw:style-name="PluginODTAutoStyle_Frame_69_text_frame" draw:name="Frame18" text:anchor-type="paragraph" svg:width="481.89pt" draw:z-index="0" svg:min-height="1cm"><draw:text-box><table:table table:style-name="Table"><table:table-column table:style-name="odt_auto_style_table_column_19_1"/><table:table-row><table:table-cell office:value-type="string" table:style-name="tablecell"><text:p text:style-name="tablealignleft"><text:span text:style-name="Strong_20_Emphasis">Satz des Thales</text:span></text:p><text:p text:style-name="Text_20_body">Jeder Peripheriewinkel über dem Durchmesser eines Kreises ist ein rechter Winkel.</text:p></table:table-cell></table:table-row></table:table></draw:text-box></draw:frame></text:p>
      <text:p text:style-name="Text_20_body"><draw:frame draw:style-name="mediacenter" draw:name="17" text:anchor-type="paragraph" draw:z-index="17" svg:width="10.583333333333cm" svg:height="7.9516111111111cm"><draw:image xlink:href="Pictures/b350684b563dcd3a306020dae7f7a504.png" xlink:type="simple" xlink:show="embed" xlink:actuate="onLoad"/></draw:frame></text:p>
      <text:p text:style-name="Text_20_body"><text:span text:style-name="Strong_20_Emphasis">Aufgabe 7</text:span></text:p>
      <text:p text:style-name="Text_20_body">Berechne alle fehlenden Winkel, wenn gilt:</text:p>
      <text:p text:style-name="Text_20_body">a) , 
b) </text:p>
      <text:p text:style-name="Text_20_body"><draw:frame draw:style-name="mediacenter" draw:name="18" text:anchor-type="paragraph" draw:z-index="18" svg:width="10.583333333333cm" svg:height="8.8476666666667cm"><draw:image xlink:href="Pictures/cbe0e2c05b9ac75ff1a359a20adab38f.png" xlink:type="simple" xlink:show="embed" xlink:actuate="onLoad"/></draw:frame></text:p>
      <text:p text:style-name="Text_20_body"><text:span text:style-name="Strong_20_Emphasis">Aufgabe 8</text:span></text:p>
      <text:p text:style-name="Text_20_body">Ermittle jeweils die Größe des Winkels !</text:p>
      <text:p text:style-name="Text_20_body">a)</text:p>
      <text:p text:style-name="Text_20_body"><draw:frame draw:style-name="mediacenter" draw:name="19" text:anchor-type="paragraph" draw:z-index="19" svg:width="10.583333333333cm" svg:height="8.54075cm"><draw:image xlink:href="Pictures/3d3a309a5c40c6b88aed8e51524eda39.png" xlink:type="simple" xlink:show="embed" xlink:actuate="onLoad"/></draw:frame></text:p>
      <text:p text:style-name="Text_20_body">b)</text:p>
      <text:p text:style-name="Text_20_body"><draw:frame draw:style-name="mediacenter" draw:name="20" text:anchor-type="paragraph" draw:z-index="20" svg:width="10.583333333333cm" svg:height="8.6395277777778cm"><draw:image xlink:href="Pictures/1fe2c8b3d6f83de0ec78d7fc2a3948d1.png" xlink:type="simple" xlink:show="embed" xlink:actuate="onLoad"/></draw:frame></text:p>
      <text:p text:style-name="Text_20_body"><text:span text:style-name="Strong_20_Emphasis">Aufgabe 9</text:span></text:p>
      <text:p text:style-name="Text_20_body">Ermittle die gesuchten Winkelmaße durch Rechnung!</text:p>
      <text:p text:style-name="Text_20_body">Welche geometrischen Sätze hasst du angewendet?</text:p>
      <text:p text:style-name="Text_20_body"><draw:frame draw:style-name="mediacenter" draw:name="21" text:anchor-type="paragraph" draw:z-index="21" svg:width="10.583333333333cm" svg:height="7.493cm"><draw:image xlink:href="Pictures/2f798711bda58b26882f2726e0fc676b.png" xlink:type="simple" xlink:show="embed" xlink:actuate="onLoad"/></draw:frame></text:p>
      <text:p text:style-name="Text_20_body"><text:span text:style-name="Strong_20_Emphasis">Aufgabe 10</text:span></text:p>
      <text:p text:style-name="Text_20_body">Das Dreieck ABC hat die Winkel  und .</text:p>
      <text:p text:style-name="Text_20_body">Die Gerade g schneidet die Seite  unter dem Winkel .</text:p>
      <text:p text:style-name="Text_20_body">Berechne den Winkel , den g mit  bildet.</text:p>
      <text:p text:style-name="Text_20_body"><draw:frame draw:style-name="mediacenter" draw:name="22" text:anchor-type="paragraph" draw:z-index="22" svg:width="10.583333333333cm" svg:height="7.9516111111111cm"><draw:image xlink:href="Pictures/6c930e8b8655b3e9829733b45e5ed344.png" xlink:type="simple" xlink:show="embed" xlink:actuate="onLoad"/></draw:frame></text:p>
      <text:p text:style-name="Text_20_body"><text:span text:style-name="Strong_20_Emphasis">Aufgabe 11</text:span></text:p>
      <text:p text:style-name="Text_20_body">Gegeben sind die Winkel  und .</text:p>
      <text:p text:style-name="Text_20_body">Berechne die Größen der Übrigen Außen- und Innenwinkel!</text:p>
      <text:p text:style-name="Text_20_body"><draw:frame draw:style-name="mediacenter" draw:name="23" text:anchor-type="paragraph" draw:z-index="23" svg:width="10.583333333333cm" svg:height="6.6428055555556cm"><draw:image xlink:href="Pictures/d29c1d4dcfa948dbe34f5515cc0be9eb.png" xlink:type="simple" xlink:show="embed" xlink:actuate="onLoad"/></draw:frame></text:p>
      <text:p text:style-name="Text_20_body"><text:span text:style-name="Strong_20_Emphasis">Aufgabe 12</text:span></text:p>
      <text:p text:style-name="Text_20_body">Berechne jeweils die fehlenden Winkel des Sehnenvierecks!</text:p>
      <text:list text:style-name="Numbering_20_1" text:continue-numbering="false">
        <text:list-item/>
        <text:list-item/>
        <text:list-item/>
        <text:list-item/>
        <text:list-item/>
        <text:list-item/>
      </text:list>
      <text:p text:style-name="Text_20_body"><draw:frame draw:style-name="mediacenter" draw:name="24" text:anchor-type="paragraph" draw:z-index="24" svg:width="10.583333333333cm" svg:height="10.071805555556cm"><draw:image xlink:href="Pictures/85acdd3d358eff90b98398ee24fe403b.png" xlink:type="simple" xlink:show="embed" xlink:actuate="onLoad"/></draw:frame></text:p>
      <text:p text:style-name="Text_20_body"><text:a xlink:type="simple" xlink:href="https://herrmix.de/dokuwiki/lib/exe/fetch.php?media=profil:klasse8:08_arbeitsblatt.pdf" text:style-name="Internet_20_link" text:visited-style-name="Visited_20_Internet_20_Link">08_arbeitsblatt.pdf</text:a></text:p>
      <text:h text:style-name="Heading_20_2" text:outline-level="2"><text:bookmark-start text:name="__RefHeading___beweisen_mathematischer_saetze_10"/><text:bookmark-start text:name="beweisen_mathematischer_saetze"/>Beweisen mathematischer Sätze<text:bookmark-end text:name="__RefHeading___beweisen_mathematischer_saetze_10"/><text:bookmark-end text:name="beweisen_mathematischer_saetze"/></text:h>
      <text:p text:style-name="Text_20_body"><text:line-break/></text:p>
      <text:p text:style-name="Text_20_body"><text:line-break/>
<text:line-break/></text:p>
      <text:h text:style-name="Heading_20_3" text:outline-level="3"><text:bookmark-start text:name="__RefHeading___wenn-dann-form_und_umkehrung_eines_satzes_11"/><text:bookmark-start text:name="wenn-dann-form_und_umkehrung_eines_satzes"/>Wenn-dann-Form und Umkehrung eines Satzes<text:bookmark-end text:name="__RefHeading___wenn-dann-form_und_umkehrung_eines_satzes_11"/><text:bookmark-end text:name="wenn-dann-form_und_umkehrung_eines_satzes"/></text:h>
      <text:p text:style-name="Text_20_body">Ein Satz besteht immer aus einer Voraussetzung und einer Behauptung. Um Voraussetzung und Behauptung deutlich hervorzuheben, kann man den Satz in der Wenn-dann-Form schreiben.</text:p>
      <text:p text:style-name="Text_20_body"><text:span text:style-name="Strong_20_Emphasis">Beispiel 1</text:span></text:p>
      <text:p text:style-name="Text_20_body">Scheitelwinkel sind gleich groß.</text:p>
      <text:p text:style-name="Text_20_body"><text:span text:style-name="Strong_20_Emphasis">Wenn-dann-Form:</text:span> <text:span text:style-name="Emphasis">Wenn</text:span> zwei Winkel Scheitelwinkel sind, <text:span text:style-name="Emphasis">dann</text:span> sind sie gleich groß.</text:p>
      <text:p text:style-name="Text_20_body">Es gibt auch Sätze die mehrere Voraussetzungen haben. Beide Voraussetzungen stehen dann hinter dem wenn. </text:p>
      <text:p text:style-name="Text_20_body"><text:span text:style-name="Strong_20_Emphasis">Beispiel 2</text:span></text:p>
      <text:p text:style-name="Text_20_body">Wechselwinkel an geschnittenen Parallelen sind gleich groß.</text:p>
      <text:p text:style-name="Text_20_body"><text:span text:style-name="Strong_20_Emphasis">Wenn-dann-Form:</text:span> Wenn zwei Winkel <text:span text:style-name="Emphasis">V1</text:span> (Wechselwinkel) <text:span text:style-name="Emphasis">V2</text:span> (an geschnittenen Parallelen) sind, dann sind sie gleich groß.</text:p>
      <text:p text:style-name="Text_20_body">Wenn man bei einem Satz Voraussetzung und Behauptung vertauscht, entsteht die <text:span text:style-name="Strong_20_Emphasis">Umkehrung des Satzes</text:span>. Die Umkehrung eines Satzes muss nicht unbedingt wieder eine wahre Aussage (also ein Satz) sein. Bei einem Satz mit mehreren Voraussetzungen gibt es mehrere Umkehrungen.</text:p>
      <text:p text:style-name="Text_20_body"><text:span text:style-name="Strong_20_Emphasis">Umkehrung von Beispiel 1</text:span></text:p>
      <text:p text:style-name="Text_20_body"><text:span text:style-name="Emphasis">Wenn</text:span> zwei Winkel gleich groß sind, <text:span text:style-name="Emphasis">dann</text:span> sind sie Scheitelwinkel. → falsche Aussage</text:p>
      <text:p text:style-name="Text_20_body"><text:span text:style-name="Strong_20_Emphasis">Umkehrung 1 von Beispiel 2</text:span></text:p>
      <text:p text:style-name="Text_20_body"><text:span text:style-name="Emphasis">Wenn</text:span> zwei Winkel an geschnittenen Parallelen gleich groß sind, <text:span text:style-name="Emphasis">dann</text:span> sind es Wechselwinkel. → falsche Aussage</text:p>
      <text:p text:style-name="Text_20_body"><text:span text:style-name="Strong_20_Emphasis">Umkehrung 2 von Beispiel 2</text:span></text:p>
      <text:p text:style-name="Text_20_body"><text:span text:style-name="Emphasis">Wenn</text:span> Wechselwinkel gleich groß sind, <text:span text:style-name="Emphasis">dann</text:span> liegen Sie an geschnittenen Parallelen. → wahre Aussage</text:p>
      <text:p text:style-name="Text_20_body"><text:span text:style-name="Strong_20_Emphasis">Aufgabe 13</text:span></text:p>
      <text:p text:style-name="Text_20_body">Bilde die Umkehrung der folgenden Sätze und entscheide jeweils, ob die Umkehrung wahr ist!</text:p>
      <text:list text:style-name="List_20_1" text:continue-numbering="false">
        <text:list-item>
          <text:p text:style-name="List_20_1_Content_First"> Nebenwinkelsatz</text:p>
        </text:list-item>
        <text:list-item>
          <text:p text:style-name="List_20_1_Content"> Innenwinkelsatz für Dreiecke</text:p>
        </text:list-item>
        <text:list-item>
          <text:p text:style-name="List_20_1_Content"> Außenwinkelsatz für Dreiecke</text:p>
        </text:list-item>
        <text:list-item>
          <text:p text:style-name="List_20_1_Content_Last"> Basiswinkelsatz</text:p>
        </text:list-item>
      </text:list>
      <text:p text:style-name="Text_20_body">Bilde beide Umkehrungen des Stufenwinkelsatzes und entscheide, ob sie wahr oder falsch sind!</text:p>
      <text:h text:style-name="Heading_20_3" text:outline-level="3"><text:bookmark-start text:name="__RefHeading___beispiele_fuer_beweise_12"/><text:bookmark-start text:name="beispiele_fuer_beweise"/>Beispiele für Beweise<text:bookmark-end text:name="__RefHeading___beispiele_fuer_beweise_12"/><text:bookmark-end text:name="beispiele_fuer_beweise"/></text:h>
      <text:p text:style-name="Text_20_body">Bevor eine wahre Aussage in der Mathematik als Satz zählt, muss sie bewiesen werden. Zum Beweisen dürfen Axiome (als wahr angenommene grundlegende Aussagen), bereits bewiesene Sätze und Regeln der Logik verwendet werden.</text:p>
      <text:p text:style-name="Text_20_body"><text:span text:style-name="Strong_20_Emphasis">Beispiel: Beweis des Innenwinkelsatzes für Dreiecke</text:span></text:p>
      <text:p text:style-name="Text_20_body">Wenn  und  Innenwinkel in einem Dreieck sind, dann gilt .</text:p>
      <text:p text:style-name="Text_20_body"><text:span text:style-name="Strong_20_Emphasis"><text:span text:style-name="Emphasis">Voraussetzung:</text:span></text:span></text:p>
      <text:p text:style-name="Text_20_body"> und  sind Innenwinkel in einem Dreieck.</text:p>
      <text:p text:style-name="Text_20_body"><text:span text:style-name="Strong_20_Emphasis"><text:span text:style-name="Emphasis">Behauptung:</text:span></text:span></text:p>
      <text:p text:style-name="Text_20_body"><text:span text:style-name="Strong_20_Emphasis"><text:span text:style-name="Emphasis">Beweis:</text:span></text:span></text:p>
      <text:p text:style-name="Text_20_body"><draw:frame draw:style-name="mediacenter" draw:name="25" text:anchor-type="paragraph" draw:z-index="25" svg:width="10.583333333333cm" svg:height="6.8830480847596cm"><draw:image xlink:href="Pictures/5c33c739589cede7872952cb243aec69.png" xlink:type="simple" xlink:show="embed" xlink:actuate="onLoad"/></draw:frame></text:p>
      <table:table table:style-name="Table">
        <table:table-column/>
        <table:table-column/>
        <table:table-row>
          <table:table-cell office:value-type="string" table:style-name="tableheader">
            <text:p text:style-name="Table_20_Heading"> Beweisschritt </text:p>
          </table:table-cell>
          <table:table-cell office:value-type="string" table:style-name="tableheader">
            <text:p text:style-name="Table_20_Heading"> Begründung </text:p>
          </table:table-cell>
        </table:table-row>
        <table:table-row>
          <table:table-cell office:value-type="string" table:style-name="tablecell">
            <text:p text:style-name="tablealignleft">(1) </text:p>
          </table:table-cell>
          <table:table-cell office:value-type="string" table:style-name="tablecell">
            <text:p text:style-name="tablealignleft">Wechselwinkelsatz </text:p>
          </table:table-cell>
        </table:table-row>
        <table:table-row>
          <table:table-cell office:value-type="string" table:style-name="tablecell">
            <text:p text:style-name="tablealignleft">(2) </text:p>
          </table:table-cell>
          <table:table-cell office:value-type="string" table:style-name="tablecell">
            <text:p text:style-name="tablealignleft">Wechselwinkelsatz </text:p>
          </table:table-cell>
        </table:table-row>
        <table:table-row>
          <table:table-cell office:value-type="string" table:style-name="tablecell">
            <text:p text:style-name="tablealignleft">(3) </text:p>
          </table:table-cell>
          <table:table-cell office:value-type="string" table:style-name="tablecell">
            <text:p text:style-name="tablealignleft">gestreckter Winkel</text:p>
          </table:table-cell>
        </table:table-row>
        <table:table-row>
          <table:table-cell office:value-type="string" table:style-name="tablecell">
            <text:p text:style-name="tablealignleft">Aus (1), (2) und (3)  </text:p>
          </table:table-cell>
          <table:table-cell office:value-type="string" table:style-name="tablecell">
            <text:p text:style-name="tablealignleft">logische Regeln</text:p>
          </table:table-cell>
        </table:table-row>
      </table:table>
      <text:p text:style-name="Text_20_body">w.z.b.w. oder qed.</text:p>
      <text:p text:style-name="Text_20_body"><text:span text:style-name="Strong_20_Emphasis">Aufgabe 14</text:span></text:p>
      <text:p text:style-name="Text_20_body">Beweise die folgenden Sätze!</text:p>
      <text:list text:style-name="List_20_1" text:continue-numbering="false">
        <text:list-item>
          <text:p text:style-name="List_20_1_Content_First"> Wechselwinkelsatz (Hinweis: Stufen- und Scheitelwinkelsatz dürfen verwendet werden)  </text:p>
        </text:list-item>
        <text:list-item>
          <text:p text:style-name="List_20_1_Content"> Außenwinkelsatz für Dreiecke</text:p>
        </text:list-item>
        <text:list-item>
          <text:p text:style-name="List_20_1_Content_Last"> Innenwinkelsatz für Vierecke</text:p>
        </text:list-item>
      </text:list>
      <text:h text:style-name="Heading_20_3" text:outline-level="3"><text:bookmark-start text:name="__RefHeading___saetze_entdecken_und_beweisen_13"/><text:bookmark-start text:name="saetze_entdecken_und_beweisen"/>Sätze entdecken und beweisen<text:bookmark-end text:name="__RefHeading___saetze_entdecken_und_beweisen_13"/><text:bookmark-end text:name="saetze_entdecken_und_beweisen"/></text:h>
      <text:p text:style-name="Text_20_body"><text:span text:style-name="Strong_20_Emphasis">Aufgabe 15</text:span></text:p>
      <text:p text:style-name="Text_20_body">Es sei ABC ein gleichschenkliges Dreieck mit  , auf dessen Basis  zwei Punkte D und E (in der Reihenfolge A, D, E, B) so liegen, dass  gilt. Verändere die Figur. Welche Vermutung lässt sich über die Winkel  und  treffen? Beweise die Vermutung!</text:p>
      <text:p text:style-name="Text_20_body"><draw:frame draw:style-name="mediacenter" draw:name="26" text:anchor-type="paragraph" draw:z-index="26" svg:width="10.583333333333cm" svg:height="7.4158392434988cm"><draw:image xlink:href="Pictures/f7dbed76536260bbc32ce832d8a8b368.png" xlink:type="simple" xlink:show="embed" xlink:actuate="onLoad"/></draw:frame></text:p>
      <text:p text:style-name="Text_20_body"><text:span text:style-name="Strong_20_Emphasis">Aufgabe 16</text:span></text:p>
      <text:p text:style-name="Text_20_body">Für ein Trapez ABCD gelte  und . Was lässt sich unter diesen Voraussetzungen über die Winkel  und  aussagen? Beweise deine Vermutung!</text:p>
      <text:p text:style-name="Text_20_body"><draw:frame draw:style-name="mediacenter" draw:name="27" text:anchor-type="paragraph" draw:z-index="27" svg:width="10.583333333333cm" svg:height="5.0270833333333cm"><draw:image xlink:href="Pictures/9b88607c72959024b1cfa2f466d06581.png" xlink:type="simple" xlink:show="embed" xlink:actuate="onLoad"/></draw:frame></text:p>
      <text:p text:style-name="Text_20_body"><text:span text:style-name="Strong_20_Emphasis">Aufgabe 17</text:span></text:p>
      <text:p text:style-name="Text_20_body">Gegeben Sei ein gleichseitiges Dreieck ABC. Auf der Verlängerung von  über B  hinaus liegt ein Punkt D so, dass  gilt. Was lässt sich dann über den Winkel  aussagen? Triff eine Vermutung und beweise sie!</text:p>
      <text:p text:style-name="Text_20_body"><draw:frame draw:style-name="mediacenter" draw:name="28" text:anchor-type="paragraph" draw:z-index="28" svg:width="10.583333333333cm" svg:height="4.7801388888889cm"><draw:image xlink:href="Pictures/f3a6d1ee0565956880f95060b5b867c3.png" xlink:type="simple" xlink:show="embed" xlink:actuate="onLoad"/></draw:frame></text:p>
      <text:p text:style-name="Text_20_body"><text:a xlink:type="simple" xlink:href="https://herrmix.de/dokuwiki/lib/exe/fetch.php?media=profil:klasse8:09_arbeitsblatt.pdf" text:style-name="Internet_20_link" text:visited-style-name="Visited_20_Internet_20_Link">09_arbeitsblatt.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46:39</meta:creation-date>
    <dc:creator>Generated</dc:creator>
    <dc:date>2026-08-25T07::46:39</dc:date>
    <dc:language>en-US</dc:language>
    <meta:editing-cycles>1</meta:editing-cycles>
    <meta:editing-duration>PT0S</meta:editing-duration>
    <dc:title>profil:klasse8:abschnitt-8-2-1</dc:title>
  </office:meta>
</office:document-meta>
</file>