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9998412e91d8069e9da3d7f29d18f3.png"/>
  <manifest:file-entry manifest:media-type="image/png" manifest:full-path="Pictures/897d719a01a6cf739e5c29d45256beea.png"/>
  <manifest:file-entry manifest:media-type="image/png" manifest:full-path="Pictures/e32a8bb7cb9be87ba18d451c8627867b.png"/>
  <manifest:file-entry manifest:media-type="image/png" manifest:full-path="Pictures/2eb90ffe97182ea0b84a5db88e78fdd7.png"/>
  <manifest:file-entry manifest:media-type="image/png" manifest:full-path="Pictures/b8561a51166272e3d6f3e99403d2e235.png"/>
  <manifest:file-entry manifest:media-type="image/png" manifest:full-path="Pictures/08e0e6e2f2c50c30060e452e290feb02.png"/>
  <manifest:file-entry manifest:media-type="image/png" manifest:full-path="Pictures/b78ddd8747d3b17b1e2b3c524ecbd27d.png"/>
  <manifest:file-entry manifest:media-type="image/png" manifest:full-path="Pictures/f6023069525645a52762f4de94ee0c7d.png"/>
  <manifest:file-entry manifest:media-type="image/png" manifest:full-path="Pictures/64b5f21f09d26c3191bf8d20ef923fee.png"/>
  <manifest:file-entry manifest:media-type="image/png" manifest:full-path="Pictures/1d0614473f72c685b4d289766e31a37d.png"/>
  <manifest:file-entry manifest:media-type="image/png" manifest:full-path="Pictures/784e009723661fde536b81c291cc1d1a.png"/>
  <manifest:file-entry manifest:media-type="image/png" manifest:full-path="Pictures/003dbab049289f95c422a128d254e88e.png"/>
  <manifest:file-entry manifest:media-type="image/png" manifest:full-path="Pictures/d3507fb509baaa0de2e0bfcf60845e7a.png"/>
  <manifest:file-entry manifest:media-type="image/png" manifest:full-path="Pictures/c6cf4febe3fab9c855a48b094d27e097.png"/>
  <manifest:file-entry manifest:media-type="image/png" manifest:full-path="Pictures/e90cf6b8cf14f7b2a99430d9b9b27fdb.png"/>
  <manifest:file-entry manifest:media-type="image/png" manifest:full-path="Pictures/776da26927a54e03b0b1cf15c2853464.png"/>
  <manifest:file-entry manifest:media-type="image/png" manifest:full-path="Pictures/7d1f445d98d72a90c645c48aeaf9dd17.png"/>
  <manifest:file-entry manifest:media-type="image/png" manifest:full-path="Pictures/bd783ca100b175b51b6558f44985874a.png"/>
  <manifest:file-entry manifest:media-type="image/png" manifest:full-path="Pictures/7a31170b998c97b276f30bbe440ac42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8:abschnitt-8-1-1"/><text:bookmark-start text:name="__RefHeading___mathematische_grundlagen_1"/><text:bookmark-start text:name="mathematische_grundlagen"/>Mathematische Grundlagen<text:bookmark-end text:name="__RefHeading___mathematische_grundlagen_1"/><text:bookmark-end text:name="mathematische_grundlagen"/></text:h>
      <text:h text:style-name="Heading_20_2" text:outline-level="2"><text:bookmark-start text:name="__RefHeading___darstellung_von_zahlen_2"/><text:bookmark-start text:name="darstellung_von_zahlen"/>Darstellung von Zahlen<text:bookmark-end text:name="__RefHeading___darstellung_von_zahlen_2"/><text:bookmark-end text:name="darstellung_von_zahlen"/></text:h>
      <text:p text:style-name="Text_20_body">Schon seit sehr langer Zeit beschäftigen sich Menschen mit Zahlen und Rechnen. Bereits in ca. 40 000 Jahre alten Stein- und Knochenfunden wurden Einritzungen entdeckt, die auf eine Zähltätigkeit dieser vorzeitlichen Menschen schließen lassen.</text:p>
      <text:p text:style-name="Text_20_body">Die ältesten Zahldarstellungen stammen aus Ägypten. In den Hieroglyphen wurde
eine Art Dezimalsystem benutzt, mit dem man sogar Brüche darstellen konnte. In Tabelle 1 sind die Symbole für die Zehnerpotenzen dargestellt.</text:p>
      <text:p text:style-name="Text_20_body">Um eine Zahl darzustellen wurden die Symbole einfach beliebig zusammengereiht. Die Zahlsymbole wurden auf zwei originalen Papyrusquellen um 1850 v.Chr. bzw. 1650 v.Chr. gefunden. Auch auf Wanddarstellungen in Tempeln fanden sich die Zahlsymbole.</text:p>
      <text:p text:style-name="Text_20_body"><text:span text:style-name="Strong_20_Emphasis">Tabelle 1</text:span></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Name </text:p>
          </table:table-cell>
          <table:table-cell office:value-type="string" table:style-name="tablecell">
            <text:p text:style-name="tablealignleft"> Strich </text:p>
          </table:table-cell>
          <table:table-cell office:value-type="string" table:style-name="tablecell">
            <text:p text:style-name="tablealignleft"> Gespann </text:p>
          </table:table-cell>
          <table:table-cell office:value-type="string" table:style-name="tablecell">
            <text:p text:style-name="tablealignleft"> Seilschlinge </text:p>
          </table:table-cell>
          <table:table-cell office:value-type="string" table:style-name="tablecell">
            <text:p text:style-name="tablealignleft"> Wasserlilie </text:p>
          </table:table-cell>
          <table:table-cell office:value-type="string" table:style-name="tablecell">
            <text:p text:style-name="tablealignleft"> Finger </text:p>
          </table:table-cell>
          <table:table-cell office:value-type="string" table:style-name="tablecell">
            <text:p text:style-name="tablealignleft"> Frosch </text:p>
          </table:table-cell>
          <table:table-cell office:value-type="string" table:style-name="tablecell">
            <text:p text:style-name="tablealignleft"> Gott Heh </text:p>
          </table:table-cell>
        </table:table-row>
        <table:table-row>
          <table:table-cell office:value-type="string" table:style-name="tableheader">
            <text:p text:style-name="Table_20_Heading">Symbol </text:p>
          </table:table-cell>
          <table:table-cell office:value-type="string" table:style-name="tablecell">
            <text:p text:style-name="tablealignleft"> <draw:frame draw:style-name="medialeft" draw:name="0" text:anchor-type="paragraph" draw:z-index="0" svg:width="0.26458333333333cm" svg:height="0.90619791666667cm"><draw:image xlink:href="Pictures/129998412e91d8069e9da3d7f29d18f3.png" xlink:type="simple" xlink:show="embed" xlink:actuate="onLoad"/></draw:frame> </text:p>
          </table:table-cell>
          <table:table-cell office:value-type="string" table:style-name="tablecell">
            <text:p text:style-name="tablealignleft"><draw:frame draw:style-name="medialeft" draw:name="1" text:anchor-type="paragraph" draw:z-index="1" svg:width="0.52916666666667cm" svg:height="1.0068865740741cm"><draw:image xlink:href="Pictures/897d719a01a6cf739e5c29d45256beea.png" xlink:type="simple" xlink:show="embed" xlink:actuate="onLoad"/></draw:frame></text:p>
          </table:table-cell>
          <table:table-cell office:value-type="string" table:style-name="tablecell">
            <text:p text:style-name="tablealignleft"> <draw:frame draw:style-name="medialeft" draw:name="2" text:anchor-type="paragraph" draw:z-index="2" svg:width="0.52916666666667cm" svg:height="1.0984217171717cm"><draw:image xlink:href="Pictures/e32a8bb7cb9be87ba18d451c8627867b.png" xlink:type="simple" xlink:show="embed" xlink:actuate="onLoad"/></draw:frame> </text:p>
          </table:table-cell>
          <table:table-cell office:value-type="string" table:style-name="tablecell">
            <text:p text:style-name="tablealignleft"> <draw:frame draw:style-name="medialeft" draw:name="3" text:anchor-type="paragraph" draw:z-index="3" svg:width="0.52916666666667cm" svg:height="1.1327473958333cm"><draw:image xlink:href="Pictures/2eb90ffe97182ea0b84a5db88e78fdd7.png" xlink:type="simple" xlink:show="embed" xlink:actuate="onLoad"/></draw:frame> </text:p>
          </table:table-cell>
          <table:table-cell office:value-type="string" table:style-name="tablecell">
            <text:p text:style-name="tablealignleft"> <draw:frame draw:style-name="medialeft" draw:name="4" text:anchor-type="paragraph" draw:z-index="4" svg:width="0.47625cm" svg:height="1.2793382352941cm"><draw:image xlink:href="Pictures/b8561a51166272e3d6f3e99403d2e235.png" xlink:type="simple" xlink:show="embed" xlink:actuate="onLoad"/></draw:frame>  </text:p>
          </table:table-cell>
          <table:table-cell office:value-type="string" table:style-name="tablecell">
            <text:p text:style-name="tablealignleft"> <draw:frame draw:style-name="medialeft" draw:name="5" text:anchor-type="paragraph" draw:z-index="5" svg:width="0.52916666666667cm" svg:height="0.90619791666667cm"><draw:image xlink:href="Pictures/08e0e6e2f2c50c30060e452e290feb02.png" xlink:type="simple" xlink:show="embed" xlink:actuate="onLoad"/></draw:frame> </text:p>
          </table:table-cell>
          <table:table-cell office:value-type="string" table:style-name="tablecell">
            <text:p text:style-name="tablealignleft"> <draw:frame draw:style-name="medialeft" draw:name="6" text:anchor-type="paragraph" draw:z-index="6" svg:width="0.79375cm" svg:height="1.0456129807692cm"><draw:image xlink:href="Pictures/b78ddd8747d3b17b1e2b3c524ecbd27d.png" xlink:type="simple" xlink:show="embed" xlink:actuate="onLoad"/></draw:frame>  </text:p>
          </table:table-cell>
        </table:table-row>
      </table:table>
      <text:p text:style-name="Text_20_body">Mit der Darstellung von Zahlen ist eng die Entwicklung von Alphabeten und Schriften
verbund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Definition:</text:span></text:p><text:p text:style-name="Text_20_body">Ein Alphabet  ist eine Menge von Symbolen. Eine Folge von Symbolen wird als <text:span text:style-name="Strong_20_Emphasis">Wort</text:span> bezeichnet. Eine <text:span text:style-name="Strong_20_Emphasis">Schrift</text:span> bzw. eine <text:span text:style-name="Strong_20_Emphasis">Sprache</text:span> besteht aus Worten. Wörter besitzen eine Bedeutung Sie repräsentieren Informationen.</text:p></table:table-cell></table:table-row></table:table></draw:text-box></draw:frame></text:p>
      <text:p text:style-name="Text_20_body"><text:span text:style-name="Strong_20_Emphasis">Aufgabe 1:</text:span></text:p>
      <text:p text:style-name="Text_20_body">a) Gib den Wert der folgenden Hieroglyphen an!</text:p>
      <text:p text:style-name="Text_20_body">(1) <draw:frame draw:style-name="media" draw:name="7" text:anchor-type="as-char" draw:z-index="7" svg:width="1.5875cm" svg:height="1.4760964912281cm"><draw:image xlink:href="Pictures/f6023069525645a52762f4de94ee0c7d.png" xlink:type="simple" xlink:show="embed" xlink:actuate="onLoad"/></draw:frame> 
(2) <draw:frame draw:style-name="media" draw:name="8" text:anchor-type="as-char" draw:z-index="8" svg:width="1.5875cm" svg:height="2.7008116883117cm"><draw:image xlink:href="Pictures/64b5f21f09d26c3191bf8d20ef923fee.png" xlink:type="simple" xlink:show="embed" xlink:actuate="onLoad"/></draw:frame> 
(3) <draw:frame draw:style-name="media" draw:name="9" text:anchor-type="as-char" draw:z-index="9" svg:width="1.5875cm" svg:height="3.8750776397516cm"><draw:image xlink:href="Pictures/1d0614473f72c685b4d289766e31a37d.png" xlink:type="simple" xlink:show="embed" xlink:actuate="onLoad"/></draw:frame> 
(4) <draw:frame draw:style-name="media" draw:name="10" text:anchor-type="as-char" draw:z-index="10" svg:width="1.5875cm" svg:height="4.6728107344633cm"><draw:image xlink:href="Pictures/784e009723661fde536b81c291cc1d1a.png" xlink:type="simple" xlink:show="embed" xlink:actuate="onLoad"/></draw:frame> 
(5) <draw:frame draw:style-name="media" draw:name="11" text:anchor-type="as-char" draw:z-index="11" svg:width="1.5875cm" svg:height="3.0733374384236cm"><draw:image xlink:href="Pictures/003dbab049289f95c422a128d254e88e.png" xlink:type="simple" xlink:show="embed" xlink:actuate="onLoad"/></draw:frame></text:p>
      <text:p text:style-name="Text_20_body">b) Löse die folgende Rechenaufgabe! Wandle dabei die Summanden möglichst vorher nicht in unser Zahlsystem um!</text:p>
      <text:p text:style-name="Text_20_body"><draw:frame draw:style-name="media" draw:name="12" text:anchor-type="as-char" draw:z-index="12" svg:width="7.9375cm" style:rel-width="100%" svg:height="4.0182166826462cm" style:rel-height="scale"><draw:image xlink:href="Pictures/d3507fb509baaa0de2e0bfcf60845e7a.png" xlink:type="simple" xlink:show="embed" xlink:actuate="onLoad"/></draw:frame></text:p>
      <text:p text:style-name="Text_20_body"><text:span text:style-name="Strong_20_Emphasis">Aufgabe 2</text:span></text:p>
      <text:p text:style-name="Text_20_body">Gegeben ist ein Alphabet  Entwickle daraus ein eigenes Zahl-
system!</text:p>
      <text:h text:style-name="Heading_20_3" text:outline-level="3"><text:bookmark-start text:name="__RefHeading___roemische_zahlen_3"/><text:bookmark-start text:name="roemische_zahlen"/>Römische Zahlen<text:bookmark-end text:name="__RefHeading___roemische_zahlen_3"/><text:bookmark-end text:name="roemische_zahlen"/></text:h>
      <text:p text:style-name="Text_20_body">Das Römische Zahlsystem ist ein sogenanntes Additionssystem, d.h. der Werte der Zahlsymbole werden einfach addiert. In Tabelle 2 sind die verwendeten Zahlsymbole dargestellt.</text:p>
      <text:p text:style-name="Text_20_body"><text:span text:style-name="Strong_20_Emphasis">Tabelle 2</text:span></text:p>
      <table:table table:style-name="Table">
        <table:table-column/>
        <table:table-column/>
        <table:table-column/>
        <table:table-column/>
        <table:table-column/>
        <table:table-column/>
        <table:table-column/>
        <table:table-row>
          <table:table-cell office:value-type="string" table:style-name="tableheader">
            <text:p text:style-name="Table_20_Heading">Symbol</text:p>
          </table:table-cell>
          <table:table-cell office:value-type="string" table:style-name="tablecell">
            <text:p text:style-name="tablealignleft">I</text:p>
          </table:table-cell>
          <table:table-cell office:value-type="string" table:style-name="tablecell">
            <text:p text:style-name="tablealignleft">V</text:p>
          </table:table-cell>
          <table:table-cell office:value-type="string" table:style-name="tablecell">
            <text:p text:style-name="tablealignleft">X</text:p>
          </table:table-cell>
          <table:table-cell office:value-type="string" table:style-name="tablecell">
            <text:p text:style-name="tablealignleft">L</text:p>
          </table:table-cell>
          <table:table-cell office:value-type="string" table:style-name="tablecell">
            <text:p text:style-name="tablealignleft">C</text:p>
          </table:table-cell>
          <table:table-cell office:value-type="string" table:style-name="tablecell">
            <text:p text:style-name="tablealignleft">D</text:p>
          </table:table-cell>
        </table:table-row>
        <table:table-row>
          <table:table-cell office:value-type="string" table:style-name="tableheader">
            <text:p text:style-name="Table_20_Heading">Zahl</text:p>
          </table:table-cell>
          <table:table-cell office:value-type="string" table:style-name="tablecell">
            <text:p text:style-name="tablealignleft">1</text:p>
          </table:table-cell>
          <table:table-cell office:value-type="string" table:style-name="tablecell">
            <text:p text:style-name="tablealignleft">5</text:p>
          </table:table-cell>
          <table:table-cell office:value-type="string" table:style-name="tablecell">
            <text:p text:style-name="tablealignleft">10</text:p>
          </table:table-cell>
          <table:table-cell office:value-type="string" table:style-name="tablecell">
            <text:p text:style-name="tablealignleft">50</text:p>
          </table:table-cell>
          <table:table-cell office:value-type="string" table:style-name="tablecell">
            <text:p text:style-name="tablealignleft">100</text:p>
          </table:table-cell>
          <table:table-cell office:value-type="string" table:style-name="tablecell">
            <text:p text:style-name="tablealignleft">500</text:p>
          </table:table-cell>
        </table:table-row>
      </table:table>
      <text:p text:style-name="Text_20_body">Da die Symbole für die Zahlen 5000 und 10000 nicht als Buchstaben dar-
gestellt, wird hier darauf verzichtet. Historisch wurden die Römischen Zahlen bis ins
Mittelalter in Europa verwendet. Dabei waren die Regeln zur Zahldarstellung manch-
mal nicht eindeutig.</text:p>
      <text:p text:style-name="Text_20_body">Wir wollen für die Darstellung der Römischen Zahlen die folgenden Regeln verwend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Regel 1</text:span></text:p><text:p text:style-name="Text_20_body">Solange das nachfolgende Zahlzeichen kleiner oder gleich dem vorherigen Zahlzeichen ist, werden die Werte der Zahlzeichen addiert. Die Zeichen I,X,C und M dürfen maximal dreimal hintereinander stehen. Die Zeichen V, L und D dürfen nicht mehrfach hintereinander stehen. </text:p><text:p text:style-name="Text_20_body"><text:span text:style-name="Strong_20_Emphasis">Regel 2</text:span></text:p><text:p text:style-name="Text_20_body">Wenn die nachfolgende Zahl eine größere Zahl ist, wird die aktuelle Zahl von der nachfolgenden Zahl subtrahiert. Folgende Fälle einer kleineren vor einer größeren Zahl sind erlaubt: I vor V, I vor X, X vor L, X vor C, C vor D, C vor M.</text:p></table:table-cell></table:table-row></table:table></draw:text-box></draw:frame></text:p>
      <text:p text:style-name="Text_20_body"><text:span text:style-name="Strong_20_Emphasis">Aufgabe 3</text:span></text:p>
      <text:p text:style-name="Text_20_body">Wandle die folgenden Römischen Zahlen in Zahlen in unserem Zahlsystem um!</text:p>
      <text:p text:style-name="Text_20_body">a) XXXV
b) XXVI
c) XIV
d) CCXXX
e) MIV
f) CDXCIX</text:p>
      <text:p text:style-name="Text_20_body">g) CDXIII
h) DCCCLX
i) CCLXXIX
j) CDLIX
k) CLXIII</text:p>
      <text:p text:style-name="Text_20_body"><text:span text:style-name="Strong_20_Emphasis">Aufgabe 4</text:span></text:p>
      <text:p text:style-name="Text_20_body">Wandle die folgenden Zahlen in Römische Zahlen um!</text:p>
      <text:p text:style-name="Text_20_body">a) 45 
b) 36 
c) 24 
d) 3200 
e) 2070 
f) 999 </text:p>
      <text:p text:style-name="Text_20_body">g) 1973 
h) 3999 
i) 414 
j) 46 
k) 165</text:p>
      <text:p text:style-name="Text_20_body"><text:span text:style-name="Strong_20_Emphasis">Aufgabe 5</text:span></text:p>
      <text:p text:style-name="Text_20_body">Ordne die folgenden Römischen Zahlen den entsprechenden Zahlen im Dezimalsystem zu!</text:p>
      <table:table table:style-name="Table">
        <table:table-column/>
        <table:table-column/>
        <table:table-row>
          <table:table-cell office:value-type="string" table:style-name="tableheader">
            <text:p text:style-name="Table_20_Heading">Zahl im Dezimalsystem </text:p>
          </table:table-cell>
          <table:table-cell office:value-type="string" table:style-name="tableheader">
            <text:p text:style-name="Table_20_Heading">Römische Zahl</text:p>
          </table:table-cell>
        </table:table-row>
        <table:table-row>
          <table:table-cell office:value-type="string" table:style-name="tablecell">
            <text:p text:style-name="tablealignleft">ad) 37 </text:p>
          </table:table-cell>
          <table:table-cell office:value-type="string" table:style-name="tablecell">
            <text:p text:style-name="tablealignleft">ar) CLVIII</text:p>
          </table:table-cell>
        </table:table-row>
        <table:table-row>
          <table:table-cell office:value-type="string" table:style-name="tablecell">
            <text:p text:style-name="tablealignleft">bd) 26 </text:p>
          </table:table-cell>
          <table:table-cell office:value-type="string" table:style-name="tablecell">
            <text:p text:style-name="tablealignleft">br) MMMDXI</text:p>
          </table:table-cell>
        </table:table-row>
        <table:table-row>
          <table:table-cell office:value-type="string" table:style-name="tablecell">
            <text:p text:style-name="tablealignleft">cd) 369 </text:p>
          </table:table-cell>
          <table:table-cell office:value-type="string" table:style-name="tablecell">
            <text:p text:style-name="tablealignleft">cr) XXXVII</text:p>
          </table:table-cell>
        </table:table-row>
        <table:table-row>
          <table:table-cell office:value-type="string" table:style-name="tablecell">
            <text:p text:style-name="tablealignleft">dd) 95</text:p>
          </table:table-cell>
          <table:table-cell office:value-type="string" table:style-name="tablecell">
            <text:p text:style-name="tablealignleft">dr) XCV</text:p>
          </table:table-cell>
        </table:table-row>
        <table:table-row>
          <table:table-cell office:value-type="string" table:style-name="tablecell">
            <text:p text:style-name="tablealignleft">ed) 158</text:p>
          </table:table-cell>
          <table:table-cell office:value-type="string" table:style-name="tablecell">
            <text:p text:style-name="tablealignleft">er) CDLXVI</text:p>
          </table:table-cell>
        </table:table-row>
        <table:table-row>
          <table:table-cell office:value-type="string" table:style-name="tablecell">
            <text:p text:style-name="tablealignleft">fd) 466</text:p>
          </table:table-cell>
          <table:table-cell office:value-type="string" table:style-name="tablecell">
            <text:p text:style-name="tablealignleft">fr) CCCLXIX</text:p>
          </table:table-cell>
        </table:table-row>
        <table:table-row>
          <table:table-cell office:value-type="string" table:style-name="tablecell">
            <text:p text:style-name="tablealignleft">gd) 3511</text:p>
          </table:table-cell>
          <table:table-cell office:value-type="string" table:style-name="tablecell">
            <text:p text:style-name="tablealignleft">gr) MMCMLXXXVII</text:p>
          </table:table-cell>
        </table:table-row>
        <table:table-row>
          <table:table-cell office:value-type="string" table:style-name="tablecell">
            <text:p text:style-name="tablealignleft">hd) 699</text:p>
          </table:table-cell>
          <table:table-cell office:value-type="string" table:style-name="tablecell">
            <text:p text:style-name="tablealignleft">hr) DCCXIII</text:p>
          </table:table-cell>
        </table:table-row>
        <table:table-row>
          <table:table-cell office:value-type="string" table:style-name="tablecell">
            <text:p text:style-name="tablealignleft">id) 2987</text:p>
          </table:table-cell>
          <table:table-cell office:value-type="string" table:style-name="tablecell">
            <text:p text:style-name="tablealignleft">ir) XXVI</text:p>
          </table:table-cell>
        </table:table-row>
        <table:table-row>
          <table:table-cell office:value-type="string" table:style-name="tablecell">
            <text:p text:style-name="tablealignleft">jd) 713</text:p>
          </table:table-cell>
          <table:table-cell office:value-type="string" table:style-name="tablecell">
            <text:p text:style-name="tablealignleft">jr) DCXCIX</text:p>
          </table:table-cell>
        </table:table-row>
      </table:table>
      <text:p text:style-name="Text_20_body"><text:span text:style-name="Strong_20_Emphasis">Aufgabe 6</text:span></text:p>
      <text:p text:style-name="Text_20_body">Welche Römischen Zahlen sind auf den Bildern dargestellt? (Klicke auf die Bilder, um sie größer zu sehen.)</text:p>
      <table:table table:style-name="Table">
        <table:table-column table:style-name="odt_auto_style_table_column_6_1"/>
        <table:table-column table:style-name="odt_auto_style_table_column_6_2"/>
        <table:table-column table:style-name="odt_auto_style_table_column_6_3"/>
        <table:table-column table:style-name="odt_auto_style_table_column_6_4"/>
        <table:table-column table:style-name="odt_auto_style_table_column_6_5"/>
        <table:table-column table:style-name="odt_auto_style_table_column_6_6"/>
        <table:table-row>
          <table:table-cell office:value-type="string" table:style-name="tablecell"/>
          <table:table-cell office:value-type="string" table:style-name="tablecell">
            <text:p text:style-name="tablealignleft">a) </text:p>
            <text:p text:style-name="Text_20_body"><draw:frame draw:style-name="mediacenter" draw:name="13" text:anchor-type="paragraph" draw:z-index="13" svg:width="5.2916666666667cm" style:rel-width="100%" svg:height="2.4382303839733cm" style:rel-height="scale"><draw:image xlink:href="Pictures/c6cf4febe3fab9c855a48b094d27e097.png" xlink:type="simple" xlink:show="embed" xlink:actuate="onLoad"/></draw:frame></text:p>
            <text:p text:style-name="Text_20_body">c)</text:p>
            <text:p text:style-name="Text_20_body"><draw:frame draw:style-name="mediacenter" draw:name="14" text:anchor-type="paragraph" draw:z-index="14" svg:width="5.2916666666667cm" style:rel-width="100%" svg:height="2.9986111111111cm" style:rel-height="scale"><draw:image xlink:href="Pictures/e90cf6b8cf14f7b2a99430d9b9b27fdb.png" xlink:type="simple" xlink:show="embed" xlink:actuate="onLoad"/></draw:frame></text:p>
          </table:table-cell>
          <table:table-cell office:value-type="string" table:style-name="tablecell">
            <text:p text:style-name="tablealignleft">b)</text:p>
            <text:p text:style-name="Text_20_body"><draw:frame draw:style-name="mediacenter" draw:name="15" text:anchor-type="paragraph" draw:z-index="15" svg:width="5.2916666666667cm" style:rel-width="100%" svg:height="1.8816777963272cm" style:rel-height="scale"><draw:image xlink:href="Pictures/776da26927a54e03b0b1cf15c2853464.png" xlink:type="simple" xlink:show="embed" xlink:actuate="onLoad"/></draw:frame></text:p>
            <text:p text:style-name="Text_20_body">d)</text:p>
            <text:p text:style-name="Text_20_body"><draw:frame draw:style-name="mediacenter" draw:name="16" text:anchor-type="paragraph" draw:z-index="16" svg:width="5.2916666666667cm" style:rel-width="100%" svg:height="2.69875cm" style:rel-height="scale"><draw:image xlink:href="Pictures/7d1f445d98d72a90c645c48aeaf9dd17.png" xlink:type="simple" xlink:show="embed" xlink:actuate="onLoad"/></draw:frame></text:p>
          </table:table-cell>
        </table:table-row>
        <text:p text:style-name="Text_20_body"><text:span text:style-name="Strong_20_Emphasis">Aufgabe 7</text:span></text:p>
        <text:p text:style-name="Text_20_body">Früher wurden bei der Darstellung römischer Zahlen manchmal Fehler gemacht. Korrigiere die römischen Zahlen auf den folgenden Abbilungen und schreibe sie in unserem Zahlsystem.</text:p>
        <table:table-cell office:value-type="string" table:style-name="tablecell"/>
        <table:table-cell office:value-type="string" table:style-name="tablecell">
          <text:p text:style-name="tablealignleft">a) </text:p>
          <text:p text:style-name="Text_20_body"><draw:frame draw:style-name="mediacenter" draw:name="17" text:anchor-type="paragraph" draw:z-index="17" svg:width="5.2916666666667cm" style:rel-width="100%" svg:height="3.96875cm" style:rel-height="scale"><draw:image xlink:href="Pictures/bd783ca100b175b51b6558f44985874a.png" xlink:type="simple" xlink:show="embed" xlink:actuate="onLoad"/></draw:frame></text:p>
        </table:table-cell>
        <table:table-cell office:value-type="string" table:style-name="tablecell">
          <text:p text:style-name="tablealignleft">b)</text:p>
          <text:p text:style-name="Text_20_body"><draw:frame draw:style-name="mediacenter" draw:name="18" text:anchor-type="paragraph" draw:z-index="18" svg:width="5.2916666666667cm" style:rel-width="100%" svg:height="3.3072916666667cm" style:rel-height="scale"><draw:image xlink:href="Pictures/7a31170b998c97b276f30bbe440ac420.png" xlink:type="simple" xlink:show="embed" xlink:actuate="onLoad"/></draw:frame></text:p>
        </table:table-cell>
      </table:table>
      <text:p text:style-name="Text_20_body"><text:a xlink:type="simple" xlink:href="https://herrmix.de/dokuwiki/lib/exe/fetch.php?media=profil:klasse8:01_arbeitsblatt.pdf" text:style-name="Internet_20_link" text:visited-style-name="Visited_20_Internet_20_Link"> Arbeitsblatt 1 als PDF-Datei</text:a></text:p>
      <text:h text:style-name="Heading_20_3" text:outline-level="3"><text:bookmark-start text:name="__RefHeading___stellenwertsysteme_4"/><text:bookmark-start text:name="stellenwertsysteme"/>Stellenwertsysteme<text:bookmark-end text:name="__RefHeading___stellenwertsysteme_4"/><text:bookmark-end text:name="stellenwertsysteme"/></text:h>
      <text:p text:style-name="Text_20_body"><draw:frame draw:style-name="PluginODTAutoStyle_Frame_23_text_frame" draw:name="Frame3" text:anchor-type="paragraph" svg:width="481.89pt" draw:z-index="0" svg:min-height="1cm"><draw:text-box><table:table table:style-name="Table"><table:table-column table:style-name="odt_auto_style_table_column_7_1"/><table:table-row><table:table-cell office:value-type="string" table:style-name="tablecell"><text:p text:style-name="tablealignleft">In einem <text:span text:style-name="Strong_20_Emphasis">Stellenwert</text:span>- oder <text:span text:style-name="Strong_20_Emphasis">Positionssystem</text:span> hängt der Zahlenwert einer Ziffer von der Position innerhalb der Zahl ab.</text:p></table:table-cell></table:table-row></table:table></draw:text-box></draw:frame></text:p>
      <text:p text:style-name="Text_20_body">Das erste Stellenwertsystem, was wir behandeln werden, kennt ihr bereits. Es ist unser Zahlensystem, das <text:span text:style-name="Strong_20_Emphasis">Dezimalsystem</text:span>. Es wurde von den Indern, die erstmalig ein Zahlzeichen für die Null hatten, entwickelt und kam über den arabischen Raum im Mittelalter nach Europa. Von den Arabern stammen auch unsere Zahlzeichen. Die Vorteile des Dezimalsystems gegenüber den Römischen Zahlen werden im folgenden
Abschnitt verdeutlicht.</text:p>
      <text:p text:style-name="Text_20_body">Bereits aus der Grundschule kennst du die Stellentafel und das Zerlegen von Zahlen
in Zehnerpotenzen. Hier ein Beispiel:</text:p>
      <text:p text:style-name="Text_20_body">Diese Zahl kann man natürlich auch in eine Stellentafel (Siehe Tabelle 3!) eintragen.</text:p>
      <text:p text:style-name="Text_20_body"><text:span text:style-name="Strong_20_Emphasis">Tabelle 3:</text:span> Stellentafel im Dezimalsystem</text:p>
      <table:table table:style-name="Table">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Es stellt sich nun die Frage, warum die Inder gerade die Basis 10 und damit zehn Zahlzeichen für ihr Zahlsystem benutzten. Eine mögliche Erklärung ist, dass unsere beiden Hände zusammen zehn Finger haben. In anderen Kulturen entstanden Positionssysteme mit anderen Basen.</text:p>
      <text:p text:style-name="Text_20_body">Für Positionssysteme lassen sich beliebige natürliche Zahlen als Basis benutzen. Eine besonders wichtige Rolle in der Computertechnik spielt das <text:span text:style-name="Strong_20_Emphasis">Dualsystem</text:span> (Positionssystem mit der Basis 2), welches auf dem Alphabet  </text:p>
      <text:p text:style-name="Text_20_body">beruht. Das Dualsystem in der heutigen Form wurde von Gottfried Wilhelm Leibniz bereits am Ende des 17. Jahrhunderts entwickelt als es noch gar keine Computer gab.</text:p>
      <text:p text:style-name="Text_20_body">An Stelle der Zehnerpotenzen verwendet man im Dualsystem die Zweierpotenzen.
Damit ergibt sich die folgende Stellenwerttafel für das Dualsystem:</text:p>
      <text:p text:style-name="Text_20_body"><text:span text:style-name="Strong_20_Emphasis">Tabelle 4:</text:span> Stellentafel im Dualsystem</text:p>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ie hier dargestellte Zahl ist die Zahl</text:p>
      <text:p text:style-name="Text_20_body">Will man umgekehrt eine Zahl aus dem Dezimalsystem in das Dualsystem umwandeln, so zerlegt man die Zahl zunächst in eine Summe aus Zweierpotenzen:</text:p>
      <text:p text:style-name="Text_20_body">Danach trägt man die Zahl in die Stellentafel des Dualsystems ein. Für jede vorhandene Zweierpotenz schreibt man eine 1, für jede nicht vorhandene eine 0.</text:p>
      <text:p text:style-name="Text_20_body"><text:span text:style-name="Strong_20_Emphasis">Tabelle 5:</text:span> Umwandeln von Dualzahlen in Dezimalzahlen</text:p>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anach braucht man die Zahl nur noch abzuschreiben. Führende Nullen können dabei weggelassen werden.</text:p>
      <text:p text:style-name="Text_20_body"><text:span text:style-name="Strong_20_Emphasis">Erklärvideo:</text:span></text:p>
      <text:p text:style-name="Text_20_body"><text:line-break/></text:p>
      <text:p text:style-name="Text_20_body">Eine weitere wichtige Rolle bei der Arbeit mit Computern spielt das <text:span text:style-name="Strong_20_Emphasis">Hexadezimalsystem</text:span>. Es benutzt als Basis die Zahl 16. Das Alphabet bei der Zahldarstellung ist:</text:p>
      <text:p text:style-name="Text_20_body">Analog zum Dual- bzw. Dezimalsystem arbeitet das Hexadezimalsystem mit den Potenzen von 16. Somit ergibt sich die folgende Stellentafel:</text:p>
      <text:p text:style-name="Text_20_body"><text:span text:style-name="Strong_20_Emphasis">Tabelle 6:</text:span> Stellentafel im Hexadezimalsystem</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2</text:p>
          </table:table-cell>
          <table:table-cell office:value-type="string" table:style-name="tablecell">
            <text:p text:style-name="tablealignleft">A</text:p>
          </table:table-cell>
          <table:table-cell office:value-type="string" table:style-name="tablecell">
            <text:p text:style-name="tablealignleft">4</text:p>
          </table:table-cell>
        </table:table-row>
      </table:table>
      <text:p text:style-name="Text_20_body">Die dargestellte Zahl  lässt sich nun wie folgt in eine Dezimalzahl umwandeln:</text:p>
      <text:p text:style-name="Text_20_body">Beim Umwandeln von Dezimalzahlen in Hexadezimalzahlen geht man ähnlich vor wie bei Umwandeln von Dualzahlen in Dezimalzahlen. Es soll am Beispiel der Zahl 741 demonstriert werden:</text:p>
      <text:list text:style-name="List_20_1" text:continue-numbering="false">
        <text:list-item>
          <text:p text:style-name="List_20_1_Content_First"> Zunächst sucht man die größte Potenz von 16, die kleiner oder gleich ist, als die Zahl und schaut wie oft sie in der Zahl vorkommt. Dann schreibt man dieses Produkt plus den entstehenden Rest auf:<text:line-break/></text:p>
        </text:list-item>
        <text:list-item>
          <text:p text:style-name="List_20_1_Content"> Jetzt geht man in analoger Weise mit dem Rest vor, bis ein Rest kleiner 16 entsteht:<text:line-break/></text:p>
        </text:list-item>
        <text:list-item>
          <text:p text:style-name="List_20_1_Content_Last"> Jetzt kann man die Koeffizienten und den letzten Rest als hexadezimale Zahl aufschreiben:<text:line-break/></text:p>
        </text:list-item>
      </text:list>
      <text:p text:style-name="Text_20_body"><text:span text:style-name="Strong_20_Emphasis">Erklärvideo:</text:span></text:p>
      <text:p text:style-name="Text_20_body"><text:line-break/></text:p>
      <text:p text:style-name="Text_20_body">Während das Umwandeln dezimaler Zahlen in hexadezimale Zahlen recht schwierig ist, kann man duale Zahlen recht einfach in hexadezimale Zahlen umwandeln. Dazu unterteilt man die Zahl von rechts beginnend in Viererblöcke, wobei man den linken Viererblock eventuell mit Nullen auffüllt, und wandelt jeden der Viererblöcke einzeln in eine Zahl von 0 bis 15 (0 bis F) um.</text:p>
      <text:p text:style-name="Text_20_body">Umgekehrt funktioniert das genau so:</text:p>
      <text:p text:style-name="Text_20_body">Deshalb lohnt es sich, beim Umwandeln von Hexadezimalzahlen in Dezimalzahlen und umgekehrt den Umweg über die Dualzahlen zu gehen.</text:p>
      <text:p text:style-name="Text_20_body"><text:line-break/></text:p>
      <text:p text:style-name="Text_20_body"><text:span text:style-name="Strong_20_Emphasis">Erklärvideo:</text:span></text:p>
      <text:p text:style-name="Text_20_body"><text:line-break/></text:p>
      <text:p text:style-name="Text_20_body"><text:span text:style-name="Strong_20_Emphasis">Aufgabe 8</text:span></text:p>
      <text:p text:style-name="Text_20_body">Erstelle eine Stellentafel im Dezimalsystem bis  und trage die folgenden Zahlen ein!</text:p>
      <text:p text:style-name="Text_20_body">, , , , , </text:p>
      <text:p text:style-name="Text_20_body"><text:span text:style-name="Strong_20_Emphasis">Aufgabe 9</text:span></text:p>
      <text:p text:style-name="Text_20_body">Informiere dich unter <text:a xlink:type="simple" xlink:href="https://de.wikipedia.org/wiki/Maya-Zahlschrift" text:style-name="Internet_20_link" text:visited-style-name="Visited_20_Internet_20_Link">https://de.wikipedia.org/wiki/Maya-Zahlschrift</text:a> über das Zahlsystem der Maya. Welche Basis benutzten sie? Welches Alphabet benutzten sie für ihr Zahlensystem?</text:p>
      <text:p text:style-name="Text_20_body"><text:span text:style-name="Strong_20_Emphasis">Aufgabe 10</text:span></text:p>
      <text:p text:style-name="Text_20_body">Wandle die die folgenden Dualzahlen in Dezimalzahlen um! Benutze als Hilfsmittel die Stellentafel bis !</text:p>
      <text:p text:style-name="Text_20_body">a)  b)  c)  d)  e) </text:p>
      <text:p text:style-name="Text_20_body"><text:span text:style-name="Strong_20_Emphasis">Aufgabe 11</text:span></text:p>
      <text:p text:style-name="Text_20_body">Wandle die die folgenden Dezimalzahlen in Dualzahlen um! Benutze als Hilfsmittel die Stellentafel bis !</text:p>
      <text:p text:style-name="Text_20_body">a)  b)  c)  d)  e) </text:p>
      <text:p text:style-name="Text_20_body"><text:span text:style-name="Strong_20_Emphasis">Aufgabe 12</text:span></text:p>
      <text:p text:style-name="Text_20_body">Trainiere mit dem Programm dual_dezimal das Umwandeln von Dualzahlen in Dezimalzahlen und umgekehrt. Versuche dabei ohne Stellentafel auszukommen und führe die Rechnungen im Kopf aus!</text:p>
      <text:p text:style-name="Text_20_body"><text:a xlink:type="simple" xlink:href="https://herrmix.de/dokuwiki/lib/exe/fetch.php?media=profil:klasse8:dual_dezimal.zip" text:style-name="Internet_20_link" text:visited-style-name="Visited_20_Internet_20_Link">dual_dezimal.zip</text:a></text:p>
      <text:p text:style-name="Text_20_body"><text:span text:style-name="Strong_20_Emphasis">Aufgabe 13</text:span></text:p>
      <text:p text:style-name="Text_20_body">Wandle die folgenden hexadezimalen Zahlen in dezimale Zahlen um!</text:p>
      <text:p text:style-name="Text_20_body">a)  b)  c)  d)  e) </text:p>
      <text:p text:style-name="Text_20_body"><text:span text:style-name="Strong_20_Emphasis">Aufgabe 14</text:span></text:p>
      <text:p text:style-name="Text_20_body">Wandle die folgenden dezimalen Zahlen in hexadezimale Zahlen um!</text:p>
      <text:p text:style-name="Text_20_body">a)  b)  c)  d)  e) </text:p>
      <text:p text:style-name="Text_20_body"><text:span text:style-name="Strong_20_Emphasis">Aufgabe 15</text:span></text:p>
      <text:p text:style-name="Text_20_body">Wandle die folgenden Dualzahlen in hexadezimale Zahlen um, ohne sie vorher in dezimale Zahlen umzuwandeln!</text:p>
      <text:p text:style-name="Text_20_body">a)  b)  c)  d)  e) </text:p>
      <text:p text:style-name="Text_20_body"><text:span text:style-name="Strong_20_Emphasis">Aufgabe 16</text:span></text:p>
      <text:p text:style-name="Text_20_body">Wandle die folgenden hexadezimalen Zahlen in Dualzahlen um, ohne sie vorher in dezimale Zahlen umzuwandeln!</text:p>
      <text:p text:style-name="Text_20_body">a)  b)  c)  d)  e) </text:p>
      <text:p text:style-name="Text_20_body"><text:span text:style-name="Strong_20_Emphasis">Aufgabe 17</text:span></text:p>
      <text:p text:style-name="Text_20_body">Positionssysteme lassen sich mit beliebigen natürlichen Zahlen als Basis erstellen. Wir betrachen ein Zahlsystem mit der Basis 5.</text:p>
      <text:p text:style-name="Text_20_body">a) Wie sieht das Alphabet dieses Zahlsystems aus?</text:p>
      <text:p text:style-name="Text_20_body">b) Schreibe die Stellentafel auf und trage ein Beispiel ein!</text:p>
      <text:p text:style-name="Text_20_body">c) Erstelle eine Aufgabe, bei der jeweils fünf Zahlen vom Fünfersystem ins Dezimalsystem und danach fünf Zahlen vom Dezimalsystem ins Fünfersystem umgerechnet werden sollen. Stelle die Aufgabe deinem Nachbarn und kontrolliere das Ergebnis.</text:p>
      <text:p text:style-name="Text_20_body"><text:a xlink:type="simple" xlink:href="https://herrmix.de/dokuwiki/lib/exe/fetch.php?media=profil:klasse8:02_arbeitsblatt.pdf" text:style-name="Internet_20_link" text:visited-style-name="Visited_20_Internet_20_Link">Arbeitsblatt 2 als PDF-Datei</text:a></text:p>
      <text:h text:style-name="Heading_20_2" text:outline-level="2"><text:bookmark-start text:name="__RefHeading___rechnen_in_anderen_zahlsystemen_5"/><text:bookmark-start text:name="rechnen_in_anderen_zahlsystemen"/>Rechnen in anderen Zahlsystemen<text:bookmark-end text:name="__RefHeading___rechnen_in_anderen_zahlsystemen_5"/><text:bookmark-end text:name="rechnen_in_anderen_zahlsystemen"/></text:h>
      <text:p text:style-name="Text_20_body">Beim Rechnen in anderen Zahlsystemen beschränken wir uns auf die Addition, da sich am Computer letztendlich alle Rechnungen auf Additionen zurückführen lassen.</text:p>
      <text:h text:style-name="Heading_20_3" text:outline-level="3"><text:bookmark-start text:name="__RefHeading___addition_und_subtraktion_von_zahlen_in_stellenwertsystemen_6"/><text:bookmark-start text:name="addition_und_subtraktion_von_zahlen_in_stellenwertsystemen"/>Addition und Subtraktion von Zahlen in Stellenwertsystemen<text:bookmark-end text:name="__RefHeading___addition_und_subtraktion_von_zahlen_in_stellenwertsystemen_6"/><text:bookmark-end text:name="addition_und_subtraktion_von_zahlen_in_stellenwertsystemen"/></text:h>
      <text:p text:style-name="Text_20_body">Das Addieren von Zahlen im Dual- und im Hexadezimalsystem funktioniert prinzipiell genau so, wie das Addieren im Dezimalsystem, nur dass es jetzt einen Übertrag bereits ab zwei bzw. erst ab zehn gibt.</text:p>
      <text:p text:style-name="Text_20_body"><text:span text:style-name="Strong_20_Emphasis">Beispiel:</text:span> Addition im Dualsystem</text:p>
      <text:p text:style-name="Text_20_body"><text:span text:style-name="Strong_20_Emphasis">Erklärvideo:</text:span></text:p>
      <text:p text:style-name="Text_20_body"><text:span text:style-name="Strong_20_Emphasis">Beispiel:</text:span> Subtraktion im Dualsystem</text:p>
      <text:p text:style-name="Text_20_body"><text:span text:style-name="Strong_20_Emphasis">Erklärvideos:</text:span></text:p>
      <text:p text:style-name="Text_20_body"><text:line-break/></text:p>
      <text:p text:style-name="Text_20_body">Zweierkomplement:</text:p>
      <text:p text:style-name="Text_20_body"><text:line-break/></text:p>
      <text:p text:style-name="Text_20_body"><text:span text:style-name="Strong_20_Emphasis">Beispiel:</text:span> Addition im Hexadezimalsystem</text:p>
      <text:p text:style-name="Text_20_body"><text:span text:style-name="Strong_20_Emphasis">Beispiel:</text:span> Subtraktion im Hexadezimalsystem</text:p>
      <text:h text:style-name="Heading_20_3" text:outline-level="3"><text:bookmark-start text:name="__RefHeading___addition_und_subtraktion_roemischer_zahlen_7"/><text:bookmark-start text:name="addition_und_subtraktion_roemischer_zahlen"/>Addition und Subtraktion Römischer Zahlen<text:bookmark-end text:name="__RefHeading___addition_und_subtraktion_roemischer_zahlen_7"/><text:bookmark-end text:name="addition_und_subtraktion_roemischer_zahlen"/></text:h>
      <text:p text:style-name="Text_20_body">Bis ins Mittelalter wurden in Europa Römische Zahlen zur Zahldarstellung genutzt. Das Problem bei Römischen Zahlen war, dass man damit nicht schriftlich rechnen konnte und dass das Rechnen mit großen Zahlen sehr schwierig war. Um das Problem zu lösen, griff man auf Hilfsmittel wie den Abakus oder das Rechenbrett zurück. Speziell der Mathematiker (1492 bis 1552) ist für seine Bücher über das
Rechnen mit dem Rechenbrett bekannt. Beim Rechnen mit dem Rechenbrett legt man die Zahlen zunächst mit Rechenpfennigen oder Steinen aus. Danach ermittelt man das Ergebnis durch zusammenschieben
und Ersetzen der Steine. Eine Sehr gute Anleitung findet man hier:</text:p>
      <text:p text:style-name="Text_20_body"><text:a xlink:type="simple" xlink:href="https://www.tinohempel.de/info/mathe/ries/ries.htm" text:style-name="Internet_20_link" text:visited-style-name="Visited_20_Internet_20_Link">Rechnen mit dem Rechenbrett</text:a></text:p>
      <text:p text:style-name="Text_20_body"><text:span text:style-name="Strong_20_Emphasis">Aufgabe 18</text:span> </text:p>
      <text:p text:style-name="Text_20_body">Berechne schriftlich und überprüfe mit dem Taschenrechner!</text:p>
      <text:p text:style-name="Text_20_body">a) 
b) 
c) 
d) </text:p>
      <text:p text:style-name="Text_20_body">e) </text:p>
      <text:p text:style-name="Text_20_body"><text:span text:style-name="Strong_20_Emphasis">Aufgabe 19</text:span></text:p>
      <text:p text:style-name="Text_20_body">Subtrahiere die folgenden natürlichen Zahlen schriftlich!</text:p>
      <text:p text:style-name="Text_20_body">a)  b)  c)  d) </text:p>
      <text:p text:style-name="Text_20_body"><text:span text:style-name="Strong_20_Emphasis">Aufgabe 20</text:span></text:p>
      <text:p text:style-name="Text_20_body">Addiere die folgenden Dualzahlen!</text:p>
      <text:p text:style-name="Text_20_body">a)  b)  </text:p>
      <text:p text:style-name="Text_20_body">c)  d)  </text:p>
      <text:p text:style-name="Text_20_body"><text:span text:style-name="Strong_20_Emphasis">Aufgabe 21</text:span></text:p>
      <text:p text:style-name="Text_20_body">Subtrahiere die folgenden Dualzahlen!</text:p>
      <text:p text:style-name="Text_20_body">a)   b) </text:p>
      <text:p text:style-name="Text_20_body">c)   d)  </text:p>
      <text:p text:style-name="Text_20_body"><text:span text:style-name="Strong_20_Emphasis">Aufgabe 22</text:span></text:p>
      <text:p text:style-name="Text_20_body">Addiere die folgenden Hexdezimalzahlen!</text:p>
      <text:p text:style-name="Text_20_body">a)   b)  </text:p>
      <text:p text:style-name="Text_20_body">c)   d)  </text:p>
      <text:p text:style-name="Text_20_body"><text:span text:style-name="Strong_20_Emphasis">Aufgabe 23</text:span></text:p>
      <text:p text:style-name="Text_20_body">Subtrahiere die folgenden Hexdezimalzahlen!</text:p>
      <text:p text:style-name="Text_20_body">a)   b)  </text:p>
      <text:p text:style-name="Text_20_body">c)   d)  </text:p>
      <text:p text:style-name="Text_20_body"><text:span text:style-name="Strong_20_Emphasis">Aufgabe 24</text:span></text:p>
      <text:p text:style-name="Text_20_body">Informiere dich unter: <text:a xlink:type="simple" xlink:href="https://www.tinohempel.de/info/mathe/ries/ries.htm" text:style-name="Internet_20_link" text:visited-style-name="Visited_20_Internet_20_Link">Rechnen mit dem Rechenbrett</text:a></text:p>
      <text:p text:style-name="Text_20_body">über das Addieren und Subtrahieren von Zahlen auf dem Rechenbrett und löse die folgenden Aufgaben mit dem Rechenbrett. Bereite  dich darauf vor, deine Rechnung zu erklären.</text:p>
      <text:p text:style-name="Text_20_body">a) XXIV + XIII  b) MCCCVII + MMCVIII  c) MMDCLI + CDXXII</text:p>
      <text:p text:style-name="Text_20_body">d) XXXIX - XIII  e) MMMDCIV - MMCCCLXIII  f) MMM - CCXXI</text:p>
      <text:p text:style-name="Text_20_body"><text:a xlink:type="simple" xlink:href="https://herrmix.de/dokuwiki/lib/exe/fetch.php?media=profil:klasse8:03_arbeitsblatt.pdf" text:style-name="Internet_20_link" text:visited-style-name="Visited_20_Internet_20_Link">Arbeitsblatt 3 als PDF-Date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46:33</meta:creation-date>
    <dc:creator>Generated</dc:creator>
    <dc:date>2026-08-25T07::46:33</dc:date>
    <dc:language>en-US</dc:language>
    <meta:editing-cycles>1</meta:editing-cycles>
    <meta:editing-duration>PT0S</meta:editing-duration>
    <dc:title>profil:klasse8:abschnitt-8-1-1</dc:title>
  </office:meta>
</office:document-meta>
</file>