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5b1861ceb48df01a117c64c305d23bd5.svg"/>
  <manifest:file-entry manifest:media-type="image/png" manifest:full-path="Pictures/b094357ee2e7cebc2cc2b208a5f6615c.png"/>
  <manifest:file-entry manifest:media-type="image/png" manifest:full-path="Pictures/f84135d750c07db67390d15db03696f6.png"/>
  <manifest:file-entry manifest:media-type="image/png" manifest:full-path="Pictures/07131d752dd6ea2b9fdb4dd4756d9d1a.png"/>
  <manifest:file-entry manifest:media-type="image/png" manifest:full-path="Pictures/64587eeaefcedefee429bdb23cacd4f7.png"/>
  <manifest:file-entry manifest:media-type="image/png" manifest:full-path="Pictures/a1a355b5419e3d8bf10914b8139fae9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uerlehrplan:klasse10:verzweigungen"/><text:bookmark-start text:name="__RefHeading___verzweigungen_1"/><text:bookmark-start text:name="verzweigungen"/>Verzweigungen<text:bookmark-end text:name="__RefHeading___verzweigungen_1"/><text:bookmark-end text:name="verzweigungen"/></text:h>
      <text:p text:style-name="Text_20_body">Häufig ist es notwendig, die Ausführung eines Algorithmus in Abhängigkeit von bestimmten Bedingungen zu verzweigen. Dazu verwendet man Alternativen bzw. Verzweigungen. Diese werden hier vorgestellt.</text:p>
      <text:h text:style-name="Heading_20_2" text:outline-level="2"><text:bookmark-start text:name="__RefHeading___einfache_verzweigung_mit_und_ohne_alternative_2"/><text:bookmark-start text:name="einfache_verzweigung_mit_und_ohne_alternative"/>Einfache Verzweigung mit und ohne Alternative<text:bookmark-end text:name="__RefHeading___einfache_verzweigung_mit_und_ohne_alternative_2"/><text:bookmark-end text:name="einfache_verzweigung_mit_und_ohne_alternative"/></text:h>
      <text:p text:style-name="Text_20_body">Bei einfachen Verzweigungen steht am Anfang immer eine <text:span text:style-name="Strong_20_Emphasis">Frage</text:span>, die mit <text:span text:style-name="Strong_20_Emphasis">ja</text:span> oder <text:span text:style-name="Strong_20_Emphasis">nein</text:span> beantwortet werden kann. Diese Frage wird auch <text:span text:style-name="Strong_20_Emphasis">Bedingung</text:span> genannt, die <text:span text:style-name="Strong_20_Emphasis">wahr</text:span> (entspricht ja) oder <text:span text:style-name="Strong_20_Emphasis">falsch</text:span> (entspricht nein) sein kann. In Ahängikeit von der Beantwortung der Frage werden nun die Anweisungen des Algorithmus ausgeführt.</text:p>
      <text:p text:style-name="Text_20_body"><draw:frame draw:style-name="mediacenter" draw:name="0" text:anchor-type="paragraph" draw:z-index="0" svg:width="" svg:rel-width="100%" svg:height="0cm"><draw:image xlink:href="Pictures/5b1861ceb48df01a117c64c305d23bd5.svg" xlink:type="simple" xlink:show="embed" xlink:actuate="onLoad"/></draw:frame></text:p>
      <text:h text:style-name="Heading_20_3" text:outline-level="3"><text:bookmark-start text:name="__RefHeading___verzweigung_ohne_alternative_3"/><text:bookmark-start text:name="verzweigung_ohne_alternative"/>Verzweigung ohne Alternative<text:bookmark-end text:name="__RefHeading___verzweigung_ohne_alternative_3"/><text:bookmark-end text:name="verzweigung_ohne_alternative"/></text:h>
      <text:p text:style-name="Text_20_body">Bei der Verzweigung ohne Alternative (, auch <text:span text:style-name="Strong_20_Emphasis">einseitige Verzweigung</text:span> oder <text:span text:style-name="Strong_20_Emphasis">einseitige Alternative</text:span> genannt,) werden Anweisungen nur ausgeführt, wenn die Frage mit ja beantwortet wird bzw. wenn diie Bedingung wahr ist.</text:p>
      <text:p text:style-name="Text_20_body">Im Satz könnte man formulier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Wenn</text:span> die Bedingung wahr ist, <text:span text:style-name="Strong_20_Emphasis">dann</text:span> führe Anweisungen aus.</text:p></table:table-cell></table:table-row></table:table></draw:text-box></draw:frame></text:p>
      <text:p text:style-name="Text_20_body">Im Struktogramm kann man sie wie folgt darstellen:</text:p>
      <text:p text:style-name="Text_20_body"><draw:frame draw:style-name="mediacenter" draw:name="1" text:anchor-type="paragraph" draw:z-index="1" svg:width="15.875cm" svg:height="1.7657397691501cm"><draw:image xlink:href="Pictures/b094357ee2e7cebc2cc2b208a5f6615c.png" xlink:type="simple" xlink:show="embed" xlink:actuate="onLoad"/></draw:frame> </text:p>
      <text:p text:style-name="Text_20_body">Das Struktogramm für eine einfache Alternative besteht zunächst aus einem Rechteck mit drei Dreiecken. Im zentralen Dreieck wird die Frage oder die Bedingung formuliert, im linken Dreieck steht dann wahr oder ja, im rechten Dreieck steht falsch oder nein. Unter dem linken Dreieck erscheint dann ein Rechteck mit einer oder mehreren Anweisungen, die ausgeführt werden, wenn die Bedingung erfüllt ist oder die Frage mit ja beantwortet wird. <text:span text:style-name="Strong_20_Emphasis">Bei der Verzweigung ohne Alternative bleibt das Rechteck unter dem rechten Dreieck leer bzw. man schreibt man das Symbol der leeren Menge $\emptyset$ hinein</text:span>.</text:p>
      <text:p text:style-name="Text_20_body">In Python kann die <text:span text:style-name="Strong_20_Emphasis">Verzweigung ohne Alternative (einseitige Verzweigung)</text:span> mit der <text:span text:style-name="Source_20_Text">if</text:span>-Anweisung umgesetzt werden:</text:p>
      <table:table table:style-name="Table">
        <table:table-column table:style-name="odt_auto_style_table_column_2_1"/>
        <table:table-row>
          <table:table-cell office:value-type="string" table:style-name="tablecell">
            <text:p text:style-name="Preformatted_20_Text"><text:span text:style-name="highlight_kw1">if</text:span> Bedingung:<text:line-break/><text:s text:c="4"/>... <text:span text:style-name="highlight_me1">Anweisungen</text:span> ...</text:p>
          </table:table-cell>
        </table:table-row>
      </table:table>
      <text:p text:style-name="Text_20_body">Hinter dem <text:span text:style-name="Source_20_Text">if</text:span> steht die Bedingung. Das ist ein Ausdruck mit dem Datentyp <text:span text:style-name="Strong_20_Emphasis">bool</text:span>, also er kann die Werte <text:span text:style-name="Source_20_Text">True</text:span> oder <text:span text:style-name="Source_20_Text">False</text:span> annehmen. Danach kommen die Anweisungen, die im Fall <text:span text:style-name="Source_20_Text">True</text:span> ausgeführt werden sollen. Sie werden um dieselbe Tiefe eingerückt. Um das Programm nach der <text:span text:style-name="Source_20_Text">if</text:span>-Anweisung fortzusetzen, muss der Quellcode wieder genau so tief eingerückt werden wie das <text:span text:style-name="Source_20_Text">if</text:span>.</text:p>
      <text:h text:style-name="Heading_20_4" text:outline-level="4"><text:bookmark-start text:name="__RefHeading___beispiel_1_4"/><text:bookmark-start text:name="beispiel_1"/>Beispiel 1<text:bookmark-end text:name="__RefHeading___beispiel_1_4"/><text:bookmark-end text:name="beispiel_1"/></text:h>
      <text:p text:style-name="Text_20_body">Es ist ein Programm zu erstellen, dass nach Eingabe einer ganzen Zahl entscheidet, ob die Zahl negativ ist. Zusätzlich soll der Betrag der Zahl ausgegeben werden.</text:p>
      <text:p text:style-name="Text_20_body"><text:span text:style-name="Strong_20_Emphasis">Stichwortartige Beschreibung des Algorithmus</text:span></text:p>
      <text:p text:style-name="Text_20_body">Eingabe: Ganze Zahl n
<text:span text:style-name="Strong_20_Emphasis">Wenn</text:span> n negativ ist:</text:p>
      <text:list text:style-name="List_20_1" text:continue-numbering="false">
        <text:list-item>
          <text:p text:style-name="List_20_1_Content_First"> Ausgabe: Die Zahl ist negativ</text:p>
        </text:list-item>
        <text:list-item>
          <text:p text:style-name="List_20_1_Content_Last"> Ausgabe: -n</text:p>
        </text:list-item>
      </text:list>
      <text:p text:style-name="Text_20_body"><text:span text:style-name="Strong_20_Emphasis">Darstellung des Algorithmus als Struktogramm</text:span></text:p>
      <text:p text:style-name="Text_20_body"><draw:frame draw:style-name="mediacenter" draw:name="2" text:anchor-type="paragraph" draw:z-index="2" svg:width="15.875cm" svg:height="2.965110178384cm"><draw:image xlink:href="Pictures/f84135d750c07db67390d15db03696f6.png" xlink:type="simple" xlink:show="embed" xlink:actuate="onLoad"/></draw:frame></text:p>
      <text:p text:style-name="Text_20_body"><text:span text:style-name="Strong_20_Emphasis">Algorithmus als Pythonprogramm</text:span></text:p>
      <table:table table:style-name="Table">
        <table:table-column table:style-name="odt_auto_style_table_column_3_1"/>
        <table:table-row>
          <table:table-cell office:value-type="string" table:style-name="tablecell">
            <text:p text:style-name="Preformatted_20_Text">n <text:span text:style-name="highlight_sy0">=</text:span> <text:span text:style-name="highlight_kw2">int</text:span><text:span text:style-name="highlight_br0">(</text:span><text:span text:style-name="highlight_kw2">input</text:span><text:span text:style-name="highlight_br0">(</text:span><text:span text:style-name="highlight_st0">"n = "</text:span><text:span text:style-name="highlight_br0">)</text:span><text:span text:style-name="highlight_br0">)</text:span><text:line-break/><text:span text:style-name="highlight_kw1">if</text:span> n <text:span text:style-name="highlight_sy0">&lt;</text:span> <text:span text:style-name="highlight_nu0">0</text:span>:<text:line-break/><text:s text:c="4"/><text:span text:style-name="highlight_kw1">print</text:span><text:span text:style-name="highlight_br0">(</text:span><text:span text:style-name="highlight_st0">"Die Zahl n ist negativ."</text:span><text:span text:style-name="highlight_br0">)</text:span><text:line-break/><text:s text:c="4"/><text:span text:style-name="highlight_kw1">print</text:span><text:span text:style-name="highlight_br0">(</text:span><text:span text:style-name="highlight_st0">"Betrag von n:"</text:span><text:span text:style-name="highlight_sy0">,</text:span> -n<text:span text:style-name="highlight_br0">)</text:span></text:p>
          </table:table-cell>
        </table:table-row>
      </table:table>
      <text:h text:style-name="Heading_20_3" text:outline-level="3"><text:bookmark-start text:name="__RefHeading___verzweigung_mit_alternative_5"/><text:bookmark-start text:name="verzweigung_mit_alternative"/>Verzweigung mit Alternative<text:bookmark-end text:name="__RefHeading___verzweigung_mit_alternative_5"/><text:bookmark-end text:name="verzweigung_mit_alternative"/></text:h>
      <text:p text:style-name="Text_20_body">Bei der Verzweigung mit Alternative (, auch <text:span text:style-name="Strong_20_Emphasis">zweiseitige Verzweigung</text:span> oder <text:span text:style-name="Strong_20_Emphasis">zweiseitige Alternative</text:span> genannt,) werden Anweisungen ausgeführt, wenn die Frage mit ja beantwortet wird bzw. wenn diie Bedingung wahr ist. Wenn Frage mit ja beantwortet wird bzw. die Bedingung falsch ist werden andere Anweisungen ausgeführt.</text:p>
      <text:p text:style-name="Text_20_body">Im Satz könnte man formulieren:</text:p>
      <text:p text:style-name="Text_20_body"><draw:frame draw:style-name="PluginODTAutoStyle_Frame_9_text_frame" draw:name="Frame2" text:anchor-type="paragraph" svg:width="289.134pt" draw:z-index="0" svg:min-height="1cm"><draw:text-box><table:table table:style-name="Table"><table:table-column table:style-name="odt_auto_style_table_column_4_1"/><table:table-row><table:table-cell office:value-type="string" table:style-name="tablecell"><text:p text:style-name="tablealignleft"><text:span text:style-name="Strong_20_Emphasis">Wenn</text:span> die Bedingung wahr ist, <text:span text:style-name="Strong_20_Emphasis">dann</text:span> führe Anweisungen aus, <text:span text:style-name="Strong_20_Emphasis">anderenfalls</text:span> führe andere Anweisungen aus.</text:p></table:table-cell></table:table-row></table:table></draw:text-box></draw:frame></text:p>
      <text:p text:style-name="Text_20_body">Im Struktogramm kann man sie wie folgt darstellen:</text:p>
      <text:p text:style-name="Text_20_body"><draw:frame draw:style-name="mediacenter" draw:name="3" text:anchor-type="paragraph" draw:z-index="3" svg:width="15.875cm" svg:height="1.7657397691501cm"><draw:image xlink:href="Pictures/07131d752dd6ea2b9fdb4dd4756d9d1a.png" xlink:type="simple" xlink:show="embed" xlink:actuate="onLoad"/></draw:frame> </text:p>
      <text:p text:style-name="Text_20_body">Das Struktogramm ist zunächst genau so aufgebaut, wie bei der Verzweigung ohne Alternative. <text:span text:style-name="Strong_20_Emphasis">Im Unterschied zu Verzweigung ohne Alternative stehen jetzt unter dem rechten Dreieck die Anweisungen, die ausgeführt werden, wenn die Bedingung nicht erfüllt ist bzw. wenn die Frage mit nein beantwortet wird</text:span>.</text:p>
      <text:p text:style-name="Text_20_body">In Python kann die <text:span text:style-name="Strong_20_Emphasis">Verzweigung mit Alternative (zweiseitige Verzweigung)</text:span> mit der <text:span text:style-name="Source_20_Text">if</text:span>-<text:span text:style-name="Source_20_Text">else</text:span>-Anweisung umgesetzt werden:</text:p>
      <table:table table:style-name="Table">
        <table:table-column table:style-name="odt_auto_style_table_column_5_1"/>
        <table:table-row>
          <table:table-cell office:value-type="string" table:style-name="tablecell">
            <text:p text:style-name="Preformatted_20_Text"><text:span text:style-name="highlight_kw1">if</text:span> Bedingung:<text:line-break/><text:s text:c="4"/>... <text:span text:style-name="highlight_me1">Anweisungen</text:span> ... <text:line-break/><text:span text:style-name="highlight_kw1">else</text:span>:<text:line-break/><text:s text:c="4"/>... <text:span text:style-name="highlight_me1">Anweisungen</text:span> ...</text:p>
          </table:table-cell>
        </table:table-row>
      </table:table>
      <text:p text:style-name="Text_20_body">Hinter dem <text:span text:style-name="Source_20_Text">if</text:span> steht die Bedingung. Das ist ein Ausdruck mit dem Datentyp <text:span text:style-name="Strong_20_Emphasis">bool</text:span>, also er kann die Werte <text:span text:style-name="Source_20_Text">True</text:span> oder <text:span text:style-name="Source_20_Text">False</text:span> annehmen. Danach kommen die Anweisungen, die im Fall <text:span text:style-name="Source_20_Text">True</text:span> ausgeführt werden sollen. Sie werden um dieselbe Tiefe eingerückt. Danach erscheint in derselben Einrücktiefe wie das <text:span text:style-name="Source_20_Text">if</text:span> das <text:span text:style-name="Source_20_Text">else</text:span> gefolgt von einem Doppelpunkt. Die nach dem <text:span text:style-name="Source_20_Text">else</text:span> eingerückten Anweisungen werden ausgeführt, wenn die Bedingung nicht erfüllt ist. Um das Programm nach der <text:span text:style-name="Source_20_Text">else</text:span>-Anweisung fortzusetzen, muss der Quellcode wieder genau so tief eingerückt werden wie das <text:span text:style-name="Source_20_Text">if</text:span>.</text:p>
      <text:h text:style-name="Heading_20_4" text:outline-level="4"><text:bookmark-start text:name="__RefHeading___beispiel_2_6"/><text:bookmark-start text:name="beispiel_2"/>Beispiel 2<text:bookmark-end text:name="__RefHeading___beispiel_2_6"/><text:bookmark-end text:name="beispiel_2"/></text:h>
      <text:p text:style-name="Text_20_body">s ist ein Programm zu erstellen, dass nach Eingabe einer ganzen Zahl entscheidet, ob die Zahl negativ oder nichtnegativ ist. Zusätzlich soll der Betrag der Zahl ausgegeben werden.</text:p>
      <text:p text:style-name="Text_20_body"><text:span text:style-name="Strong_20_Emphasis">Stichwortartige Beschreibung des Algorithmus</text:span></text:p>
      <text:p text:style-name="Text_20_body">Eingabe: Ganze Zahl n</text:p>
      <text:p text:style-name="Text_20_body"><text:span text:style-name="Strong_20_Emphasis">Wenn</text:span> n negativ ist:</text:p>
      <text:list text:style-name="List_20_1" text:continue-numbering="false">
        <text:list-item>
          <text:p text:style-name="List_20_1_Content_First"> Ausgabe: Die Zahl ist negativ</text:p>
        </text:list-item>
        <text:list-item>
          <text:p text:style-name="List_20_1_Content_Last"> Ausgabe: -n</text:p>
        </text:list-item>
      </text:list>
      <text:p text:style-name="Text_20_body"><text:span text:style-name="Strong_20_Emphasis">anderenfalls</text:span></text:p>
      <text:list text:style-name="List_20_1" text:continue-numbering="false">
        <text:list-item>
          <text:p text:style-name="List_20_1_Content_First"> Ausgabe: „Die Zahl ist nicht negativ.“</text:p>
        </text:list-item>
        <text:list-item>
          <text:p text:style-name="List_20_1_Content_Last"> Ausgabe: n</text:p>
        </text:list-item>
      </text:list>
      <text:p text:style-name="Text_20_body"><text:span text:style-name="Strong_20_Emphasis">Darstellung des Algorithmus als Struktogramm</text:span></text:p>
      <text:p text:style-name="Text_20_body"><draw:frame draw:style-name="mediacenter" draw:name="4" text:anchor-type="paragraph" draw:z-index="4" svg:width="15.875cm" svg:height="2.965110178384cm"><draw:image xlink:href="Pictures/64587eeaefcedefee429bdb23cacd4f7.png" xlink:type="simple" xlink:show="embed" xlink:actuate="onLoad"/></draw:frame></text:p>
      <text:p text:style-name="Text_20_body"><text:span text:style-name="Strong_20_Emphasis">Algorithmus als Pythonprogramm</text:span></text:p>
      <table:table table:style-name="Table">
        <table:table-column table:style-name="odt_auto_style_table_column_6_1"/>
        <table:table-row>
          <table:table-cell office:value-type="string" table:style-name="tablecell">
            <text:p text:style-name="Preformatted_20_Text">n <text:span text:style-name="highlight_sy0">=</text:span> <text:span text:style-name="highlight_kw2">int</text:span><text:span text:style-name="highlight_br0">(</text:span><text:span text:style-name="highlight_kw2">input</text:span><text:span text:style-name="highlight_br0">(</text:span><text:span text:style-name="highlight_st0">"n = "</text:span><text:span text:style-name="highlight_br0">)</text:span><text:span text:style-name="highlight_br0">)</text:span><text:line-break/><text:span text:style-name="highlight_kw1">if</text:span> n <text:span text:style-name="highlight_sy0">&lt;</text:span> <text:span text:style-name="highlight_nu0">0</text:span>:<text:line-break/><text:s text:c="4"/><text:span text:style-name="highlight_kw1">print</text:span><text:span text:style-name="highlight_br0">(</text:span><text:span text:style-name="highlight_st0">"Die Zahl n ist negativ."</text:span><text:span text:style-name="highlight_br0">)</text:span><text:line-break/><text:s text:c="4"/><text:span text:style-name="highlight_kw1">print</text:span><text:span text:style-name="highlight_br0">(</text:span><text:span text:style-name="highlight_st0">"Betrag von n:"</text:span><text:span text:style-name="highlight_sy0">,</text:span> -n<text:span text:style-name="highlight_br0">)</text:span><text:line-break/><text:span text:style-name="highlight_kw1">else</text:span>:<text:line-break/><text:s text:c="4"/><text:span text:style-name="highlight_kw1">print</text:span><text:span text:style-name="highlight_br0">(</text:span><text:span text:style-name="highlight_st0">"Die Zahl n ist nicht negativ."</text:span><text:span text:style-name="highlight_br0">)</text:span><text:line-break/><text:s text:c="4"/><text:span text:style-name="highlight_kw1">print</text:span><text:span text:style-name="highlight_br0">(</text:span><text:span text:style-name="highlight_st0">"Betrag von n:"</text:span><text:span text:style-name="highlight_sy0">,</text:span> n<text:span text:style-name="highlight_br0">)</text:span></text:p>
          </table:table-cell>
        </table:table-row>
      </table:table>
      <text:h text:style-name="Heading_20_3" text:outline-level="3"><text:bookmark-start text:name="__RefHeading___verschachtelte_verzweigungen_7"/><text:bookmark-start text:name="verschachtelte_verzweigungen"/>Verschachtelte Verzweigungen<text:bookmark-end text:name="__RefHeading___verschachtelte_verzweigungen_7"/><text:bookmark-end text:name="verschachtelte_verzweigungen"/></text:h>
      <text:p text:style-name="Text_20_body">Wir wollen nun unser Beispiel erweitern. Nachdem wir festgestellt haben, dass die Zahl nicht negativ ist, soll noch festgestellt werden, ob die Zahl Null ist, oder ob die Zahl positiv ist. Im Struktogramm könnte der Algorithmus so aussehen:</text:p>
      <text:h text:style-name="Heading_20_4" text:outline-level="4"><text:bookmark-start text:name="__RefHeading___beispiel_3_8"/><text:bookmark-start text:name="beispiel_3"/>Beispiel 3<text:bookmark-end text:name="__RefHeading___beispiel_3_8"/><text:bookmark-end text:name="beispiel_3"/></text:h>
      <text:p text:style-name="Text_20_body"><draw:frame draw:style-name="mediacenter" draw:name="5" text:anchor-type="paragraph" draw:z-index="5" svg:width="15.875cm" svg:height="3.6876770538244cm"><draw:image xlink:href="Pictures/a1a355b5419e3d8bf10914b8139fae9c.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1::35:20</meta:creation-date>
    <dc:creator>Generated</dc:creator>
    <dc:date>2026-08-25T11::35:20</dc:date>
    <dc:language>en-US</dc:language>
    <meta:editing-cycles>1</meta:editing-cycles>
    <meta:editing-duration>PT0S</meta:editing-duration>
    <dc:title>neuerlehrplan:klasse10:verzweigungen</dc:title>
  </office:meta>
</office:document-meta>
</file>