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10:thonny"/><text:bookmark-start text:name="__RefHeading___die_entwicklungsumgebung_thonny_-_unser_erstes_pythonprogramm_1"/><text:bookmark-start text:name="die_entwicklungsumgebung_thonny_-_unser_erstes_pythonprogramm"/>Die Entwicklungsumgebung Thonny - Unser erstes Pythonprogramm<text:bookmark-end text:name="__RefHeading___die_entwicklungsumgebung_thonny_-_unser_erstes_pythonprogramm_1"/><text:bookmark-end text:name="die_entwicklungsumgebung_thonny_-_unser_erstes_pythonprogram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8::59:17</meta:creation-date>
    <dc:creator>Generated</dc:creator>
    <dc:date>2026-08-25T08::59:17</dc:date>
    <dc:language>en-US</dc:language>
    <meta:editing-cycles>1</meta:editing-cycles>
    <meta:editing-duration>PT0S</meta:editing-duration>
    <dc:title>neuerlehrplan:klasse10:thonny</dc:title>
  </office:meta>
</office:document-meta>
</file>