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10:formalesprachen"/><text:bookmark-start text:name="__RefHeading___formale_sprachen_1"/><text:bookmark-start text:name="formale_sprachen"/>Formale Sprachen<text:bookmark-end text:name="__RefHeading___formale_sprachen_1"/><text:bookmark-end text:name="formale_sprachen"/></text:h>
      <text:p text:style-name="Text_20_body">Neben deiner Muttersprache kennst du sicher noch weitere Sprachen: Fremdsprachen (Englisch, Französisch, Spanisch …), Zahlen oder die Formelsprache der Mathematik. Auch in der Informatik gibt es Sprachen: Programmiersprachen (Python, Java, C, …) oder Auszeichnunssprachen (HTML, Latex, Markdown). Deshalb beschäftigt sich auch die Theoretische Informatik mit diesem Thema.</text:p>
      <text:h text:style-name="Heading_20_2" text:outline-level="2"><text:bookmark-start text:name="__RefHeading___alphabet_2"/><text:bookmark-start text:name="alphabet"/>Alphabet<text:bookmark-end text:name="__RefHeading___alphabet_2"/><text:bookmark-end text:name="alphabet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Ein <text:span text:style-name="Strong_20_Emphasis">Alphabet</text:span>  ist eine endliche, nicht leere Menge von &lt;strong&gt;Zeichen&lt;/strong&gt;.</text:p></table:table-cell></table:table-row></table:table></draw:text-box></draw:frame></text:p>
      <text:p text:style-name="Text_20_body"><text:span text:style-name="Strong_20_Emphasis">Beispiele:</text:span></text:p>
      <text:p text:style-name="Text_20_body"><text:line-break/>
<text:line-break/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2::00:58</meta:creation-date>
    <dc:creator>Generated</dc:creator>
    <dc:date>2026-08-25T12::00:58</dc:date>
    <dc:language>en-US</dc:language>
    <meta:editing-cycles>1</meta:editing-cycles>
    <meta:editing-duration>PT0S</meta:editing-duration>
    <dc:title>neuerlehrplan:klasse10:formalesprachen</dc:title>
  </office:meta>
</office:document-meta>
</file>