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3d2948fe95d7f02f56ad14c9810601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10:algorithmusbegriff"/><text:bookmark-start text:name="__RefHeading___algorithmusbegriff_1"/><text:bookmark-start text:name="algorithmusbegriff"/>Algorithmusbegriff<text:bookmark-end text:name="__RefHeading___algorithmusbegriff_1"/><text:bookmark-end text:name="algorithmusbegriff"/></text:h>
      <text:p text:style-name="Text_20_body">Bereits aus den Klassenstufen 7 un 8 kennst du den <text:a xlink:type="simple" xlink:href="https://herrmix.de/dokuwiki/doku.php?id=neuerlehrplan:klasse08:algorithmusbegriff" text:style-name="Internet_20_link" text:visited-style-name="Visited_20_Internet_20_Link">Algorithmusbegriff</text:a>. In Klasse 10 wollen wir nun den Begriff präzisieren.</text:p>
      <text:h text:style-name="Heading_20_2" text:outline-level="2"><text:bookmark-start text:name="__RefHeading___definition_und_eigenschaften_2"/><text:bookmark-start text:name="definition_und_eigenschaften"/>Definition und Eigenschaften<text:bookmark-end text:name="__RefHeading___definition_und_eigenschaften_2"/><text:bookmark-end text:name="definition_und_eigenschaft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in <text:span text:style-name="Strong_20_Emphasis"><text:span text:style-name="">Algorithmus</text:span></text:span> ist eine Verarbeitungsvorschrift, die aus einer endlichen Folge von eindeutig ausführbaren Anweisungen besteht, mit der man eine Vielzahl gleichartiger Aufgaben lösen kann. Ein Algorithmus gibt an, wie Eingabegrößen schrittweise in Ausgabegrößen umgewandelt werden.</text:p></table:table-cell></table:table-row></table:table></draw:text-box></draw:frame></text:p>
      <text:list text:style-name="List_20_1" text:continue-numbering="false">
        <text:list-item>
          <text:p text:style-name="List_20_1_Content_First"> <text:span text:style-name="Strong_20_Emphasis">Endlichkeit:</text:span> Ein Algorithmus besteht aus endlich vielen Anweisungen (Verarbeitungsbefehlen bzw. Regeln) endlicher Länge.</text:p>
        </text:list-item>
        <text:list-item>
          <text:p text:style-name="List_20_1_Content"> <text:span text:style-name="Strong_20_Emphasis">Eindeutigkeit:</text:span> Mit jeder Anwendung ist auch die nächstfolgende festgelegt, d. h., die Reihenfolge der Abarbeitung der Anweisungen unterliegt nicht der Willkür des Ausführenden. (Man sagt auch: Algorithmen sind deterministisch). Das heißt, dass bei gleichen Bedingungen gleiche Eingabegrößen bei wiederholter Abarbeitung eines Algorithmus auf dieselben Ausgabegrößen abgebildet werden. (Man sagt auch: Algorithmen sind determiniert).</text:p>
        </text:list-item>
        <text:list-item>
          <text:p text:style-name="List_20_1_Content"> <text:span text:style-name="Strong_20_Emphasis">Ausführbarkeit:</text:span> Jede einzelne Anweisung muss für den Ausführenden des Algorithmus verständlich und ausführbar sein. Ein Algorithmus ist also immer nur ein Algorithmus bezüglich des Ausführenden.</text:p>
        </text:list-item>
        <text:list-item>
          <text:p text:style-name="List_20_1_Content_Last"> <text:span text:style-name="Strong_20_Emphasis">Allgemeingültigkeit:</text:span> Ein Algorithmus muss auf alle Aufgaben gleichen Typs (Aufgabenklasse) anwendbar sein und (bei richtiger Anwendung) stets zum gesuchten Resultat (zur Lösung bzw. zur Einsicht, dass die Aufgabe nicht lösbar ist) führen.</text:p>
        </text:list-item>
      </text:list>
      <text:p text:style-name="Text_20_body"><text:note text:id="ftn0" text:note-class="footnote"><text:note-citation text:label="1)">1)</text:note-citation><text:note-body><text:p text:style-name="Text_20_body">Engelmann, Lutz (Hrsg.): Duden Informatik Lehrbuch S II, DUDEN PAETEC GmbH, Berlin 2006, S. 30-31</text:p></text:note-body></text:note></text:p>
      <text:h text:style-name="Heading_20_2" text:outline-level="2"><text:bookmark-start text:name="__RefHeading___algorithmische_grundstrukturen_und_darstellungsformen_3"/><text:bookmark-start text:name="algorithmische_grundstrukturen_und_darstellungsformen"/>Algorithmische Grundstrukturen und Darstellungsformen<text:bookmark-end text:name="__RefHeading___algorithmische_grundstrukturen_und_darstellungsformen_3"/><text:bookmark-end text:name="algorithmische_grundstrukturen_und_darstellungsformen"/></text:h>
      <text:p text:style-name="Text_20_body">Bereits in Klasse 8 hast du verschiedene Darstellungsformen und algorithmische Grundstrukturen kennengelernt:</text:p>
      <text:p text:style-name="Text_20_body"><draw:frame draw:style-name="PluginODTAutoStyle_Frame_6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a xlink:type="simple" xlink:href="https://herrmix.de/dokuwiki/lib/exe/fetch.php?media=neuerlehrplan:klasse10:darstellungsformen.pdf" text:style-name="Internet_20_link" text:visited-style-name="Visited_20_Internet_20_Link">darstellungsformen.pdf</text:a></text:p></table:table-cell></table:table-row></table:table></draw:text-box></draw:frame></text:p>
      <text:p text:style-name="Text_20_body">In der Klasse 10 wollen wir die algorithmischen Grundstrukturen mit Struktogrammen und in einer textorientierten Programmiersprache (Python) umsetzen. </text:p>
      <text:p text:style-name="Text_20_body"><text:a xlink:type="simple" xlink:href="https://herrmix.de/dokuwiki/lib/exe/fetch.php?media=neuerlehrplan:klasse10:darstellungsformen.pdf" text:style-name="Internet_20_link" text:visited-style-name="Visited_20_Internet_20_Link">darstellungsformen.pdf</text:a></text:p>
      <text:h text:style-name="Heading_20_2" text:outline-level="2"><text:bookmark-start text:name="__RefHeading___programme_und_programmiersprachen_4"/><text:bookmark-start text:name="programme_und_programmiersprachen"/>Programme und Programmiersprachen<text:bookmark-end text:name="__RefHeading___programme_und_programmiersprachen_4"/><text:bookmark-end text:name="programme_und_programmiersprachen"/></text:h>
      <text:p text:style-name="Text_20_body"><draw:frame draw:style-name="PluginODTAutoStyle_Frame_10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Ein <text:span text:style-name="Strong_20_Emphasis"><text:span text:style-name="">Programm</text:span></text:span> ist ein Algorithmus, der in einer für einen Computer verständlichen Sprache, einer <text:span text:style-name="Strong_20_Emphasis">Programmiersprache</text:span>, verfasst ist.</text:p></table:table-cell></table:table-row></table:table></draw:text-box></draw:frame></text:p>
      <text:p text:style-name="Text_20_body">Für Programmiersprachen gibt es verschiedene Möglichkeiten der Einteilung. Eine erste ist die Einteilung in</text:p>
      <text:list text:style-name="List_20_1" text:continue-numbering="false">
        <text:list-item>
          <text:p text:style-name="List_20_1_Content_First"> <text:span text:style-name="Strong_20_Emphasis">Maschinensprache:</text:span> Sprache die nur aus Nullen und Einsen besteht und die Direkt von einem Bestimmten Prozessor ausgeführt werden kann.</text:p>
        </text:list-item>
        <text:list-item>
          <text:p text:style-name="List_20_1_Content"> <text:span text:style-name="Strong_20_Emphasis">Assemblersprache:</text:span> Die Sprache benutzt symbolische Namen für Operanten und Operationen und ist damit leichter lesbar als reiner Maschinencode. </text:p>
        </text:list-item>
        <text:list-item>
          <text:p text:style-name="List_20_1_Content_Last"> <text:span text:style-name="Strong_20_Emphasis">Höhere Programmiersprachen:</text:span> Die Sprachen sind der natürlichen Sprache (meist Englisch) nachempfunden und weitestgehend vom Prozessor unabhängig.</text:p>
        </text:list-item>
      </text:list>
      <text:p text:style-name="Text_20_body">Ein Prozessor kann nur Maschinencode ausführen. Damit ein Prozessor ein Assemblerprogramm ausführen kann muss es assembliert werden, damit er ein Programm in einer höheren Programmiersprache ausführen kann, benötigt man einen Compiler oder einen Interpreter (Siehe unten!).</text:p>
      <text:p text:style-name="Text_20_body">Höhere Programmiersprachen kann man z.B. nach der Art des zugrunde liegenden Algorithmusbegriffs einteilen:</text:p>
      <text:p text:style-name="Text_20_body"><draw:frame draw:style-name="mediacenter" draw:name="0" text:anchor-type="paragraph" draw:z-index="0" svg:width="" svg:rel-width="100%" svg:height="0cm"><draw:image xlink:href="Pictures/73d2948fe95d7f02f56ad14c98106011.svg" xlink:type="simple" xlink:show="embed" xlink:actuate="onLoad"/></draw:frame></text:p>
      <text:p text:style-name="Text_20_body">Je nach Art der Übersetzung in Maschinencode kann man höhere Programmiersprachen auch einteilen in</text:p>
      <text:list text:style-name="List_20_1" text:continue-numbering="false">
        <text:list-item>
          <text:p text:style-name="List_20_1_Content_First"> <text:span text:style-name="Strong_20_Emphasis">Compilersprachen:</text:span> Der Quelltext des Programms wird durch den Compiler vollständig in Maschinencode übersetzt. Das entstandene Maschinenprogramm kann dann direkt ausgeführt werden. (z.B. C, C++, Rust)</text:p>
        </text:list-item>
        <text:list-item>
          <text:p text:style-name="List_20_1_Content"> <text:span text:style-name="Strong_20_Emphasis">Interpretersprachen:</text:span> Der Interpreter übersetzt einen Befehl in Maschinencode und führt ihn aus, bevor er den nächsten Befehl übersetzt. (z.B. Python. PHP, Perl)</text:p>
        </text:list-item>
        <text:list-item>
          <text:p text:style-name="List_20_1_Content_Last"> <text:span text:style-name="Strong_20_Emphasis">Mischtypen:</text:span> In Compiler übersetzt das Programm in Bytecode, dieser wird dann von einem Interpreter ausgeführt.</text:p>
        </text:list-item>
      </text:list>
      <text:h text:style-name="Heading_20_2" text:outline-level="2"><text:bookmark-start text:name="__RefHeading___grundsaetzliches_vorgehen_beim_programmieren_mit_textorientierten_sprachen_5"/><text:bookmark-start text:name="grundsaetzliches_vorgehen_beim_programmieren_mit_textorientierten_sprachen"/>Grundsätzliches Vorgehen beim Programmieren mit textorientierten Sprachen<text:bookmark-end text:name="__RefHeading___grundsaetzliches_vorgehen_beim_programmieren_mit_textorientierten_sprachen_5"/><text:bookmark-end text:name="grundsaetzliches_vorgehen_beim_programmieren_mit_textorientierten_sprachen"/></text:h>
      <text:list text:style-name="List_20_1" text:continue-numbering="false">
        <text:list-item>
          <text:p text:style-name="List_20_1_Content_First"> Der Quelltext wird in einem Texteditor erstellt.</text:p>
        </text:list-item>
        <text:list-item>
          <text:p text:style-name="List_20_1_Content"> Bei Assemblerprogrammen wird das Programm vom Assembler übersetzt, gelinkt und kann dann ausgeführt werden.</text:p>
        </text:list-item>
        <text:list-item>
          <text:p text:style-name="List_20_1_Content"> Bei Compilersprachen wird das Programm zunächst vom Compiler übersetzt und kann dann direkt ausgeführt werden.</text:p>
        </text:list-item>
        <text:list-item>
          <text:p text:style-name="List_20_1_Content_Last"> Bei Interpretersprachen wird das Programm direkt mit dem Interpreter aufgerufen und dadurch ausgeführt.</text:p>
        </text:list-item>
      </text:list>
      <text:h text:style-name="Heading_20_3" text:outline-level="3"><text:bookmark-start text:name="__RefHeading___beispielhallo_welt_-programm_in_assembler_6"/><text:bookmark-start text:name="beispielhallo_welt_-programm_in_assembler"/>Beispiel: "Hallo Welt!"-Programm in Assembler<text:bookmark-end text:name="__RefHeading___beispielhallo_welt_-programm_in_assembler_6"/><text:bookmark-end text:name="beispielhallo_welt_-programm_in_assembler"/></text:h>
      <table:table table:style-name="Table">
        <table:table-column table:style-name="odt_auto_style_table_column_4_1"/>
        <table:table-row>
          <table:table-cell office:value-type="string" table:style-name="tablecell">
            <text:p text:style-name="Preformatted_20_Text"><text:span text:style-name="highlight_kw5">section</text:span><text:tab/><text:span text:style-name="highlight_kw5">.text</text:span><text:line-break/><text:tab/><text:span text:style-name="highlight_kw5">global</text:span> _start<text:s text:c="7"/><text:span text:style-name="highlight_co1">;must be declared for using gcc</text:span><text:line-break/>_start<text:span text:style-name="highlight_sy1">:</text:span><text:s text:c="21"/><text:span text:style-name="highlight_co1">;tell linker entry point</text:span><text:line-break/><text:tab/><text:span text:style-name="highlight_kw1">mov</text:span><text:tab/><text:span text:style-name="highlight_kw4">edx</text:span><text:span text:style-name="highlight_sy1">,</text:span> len<text:s text:c="4"/><text:span text:style-name="highlight_co1">;message length</text:span><text:line-break/><text:tab/><text:span text:style-name="highlight_kw1">mov</text:span><text:tab/><text:span text:style-name="highlight_kw4">ecx</text:span><text:span text:style-name="highlight_sy1">,</text:span> msg<text:s text:c="4"/><text:span text:style-name="highlight_co1">;message to write</text:span><text:line-break/><text:tab/><text:span text:style-name="highlight_kw1">mov</text:span><text:tab/><text:span text:style-name="highlight_kw4">ebx</text:span><text:span text:style-name="highlight_sy1">,</text:span> <text:span text:style-name="highlight_nu0">1</text:span><text:tab/><text:s text:c="4"/><text:span text:style-name="highlight_co1">;file descriptor (stdout)</text:span><text:line-break/><text:tab/><text:span text:style-name="highlight_kw1">mov</text:span><text:tab/><text:span text:style-name="highlight_kw4">eax</text:span><text:span text:style-name="highlight_sy1">,</text:span> <text:span text:style-name="highlight_nu0">4</text:span><text:tab/><text:s text:c="4"/><text:span text:style-name="highlight_co1">;system call number (sys_write)</text:span><text:line-break/><text:tab/><text:span text:style-name="highlight_kw1">int</text:span><text:tab/><text:span text:style-name="highlight_nu0">0x80</text:span><text:s text:c="8"/><text:span text:style-name="highlight_co1">;call kernel</text:span><text:line-break/><text:tab/><text:span text:style-name="highlight_kw1">mov</text:span><text:tab/><text:span text:style-name="highlight_kw4">eax</text:span><text:span text:style-name="highlight_sy1">,</text:span> <text:span text:style-name="highlight_nu0">1</text:span><text:tab/><text:s text:c="4"/><text:span text:style-name="highlight_co1">;system call number (sys_exit)</text:span><text:line-break/><text:tab/><text:span text:style-name="highlight_kw1">int</text:span><text:tab/><text:span text:style-name="highlight_nu0">0x80</text:span><text:s text:c="8"/><text:span text:style-name="highlight_co1">;call kernel</text:span><text:line-break/> <text:line-break/><text:span text:style-name="highlight_kw5">section</text:span><text:tab/><text:span text:style-name="highlight_kw5">.data</text:span><text:line-break/> <text:line-break/>msg<text:tab/><text:span text:style-name="highlight_kw5">db</text:span><text:tab/><text:span text:style-name="highlight_st0">'Hello, world!'</text:span><text:span text:style-name="highlight_sy1">,</text:span><text:span text:style-name="highlight_nu0">0xa</text:span><text:tab/><text:span text:style-name="highlight_co1">;our dear string</text:span><text:line-break/>len<text:tab/><text:span text:style-name="highlight_kw5">equ</text:span><text:tab/><text:span text:style-name="highlight_sy2">$</text:span> <text:span text:style-name="highlight_sy1">-</text:span> msg<text:tab/><text:tab/><text:tab/><text:span text:style-name="highlight_co1">;length of our dear string</text:span></text:p>
          </table:table-cell>
        </table:table-row>
      </table:table>
      <text:p text:style-name="Text_20_body">Aufruf des Assemblers in der Kommandozeile:</text:p>
      <text:p text:style-name="Preformatted_20_Text">nasm -f elf64 hallo.asm</text:p>
      <text:p text:style-name="Text_20_body">Programm linken:</text:p>
      <text:p text:style-name="Preformatted_20_Text">ld hallo.o -o hallo</text:p>
      <text:p text:style-name="Text_20_body">Programm ausführen:</text:p>
      <text:p text:style-name="Preformatted_20_Text">./hallo</text:p>
      <text:p text:style-name="Text_20_body">Ausgabe:</text:p>
      <text:p text:style-name="Preformatted_20_Text">Hello, world!</text:p>
      <text:h text:style-name="Heading_20_3" text:outline-level="3"><text:bookmark-start text:name="__RefHeading___beispielhallo_welt_-programm_in_c_7"/><text:bookmark-start text:name="beispielhallo_welt_-programm_in_c"/>Beispiel: "Hallo Welt!"-Programm in C<text:bookmark-end text:name="__RefHeading___beispielhallo_welt_-programm_in_c_7"/><text:bookmark-end text:name="beispielhallo_welt_-programm_in_c"/></text:h>
      <table:table table:style-name="Table">
        <table:table-column table:style-name="odt_auto_style_table_column_5_1"/>
        <table:table-row>
          <table:table-cell office:value-type="string" table:style-name="tablecell">
            <text:p text:style-name="Preformatted_20_Text"><text:span text:style-name="highlight_co2">#include &lt;stdio.h&gt;</text:span><text:line-break/> <text:line-break/><text:span text:style-name="highlight_kw4">int</text:span> main<text:span text:style-name="highlight_br0">(</text:span><text:span text:style-name="highlight_br0">)</text:span><text:line-break/><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Hello, World!<text:span text:style-name="highlight_es1">\n</text:span>"</text:span><text:span text:style-name="highlight_br0">)</text:span><text:span text:style-name="highlight_sy0">;</text:span><text:line-break/> <text:line-break/><text:s text:c="4"/><text:span text:style-name="highlight_kw1">return</text:span> <text:span text:style-name="highlight_nu0">0</text:span><text:span text:style-name="highlight_sy0">;</text:span><text:line-break/><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32:12</meta:creation-date>
    <dc:creator>Generated</dc:creator>
    <dc:date>2026-08-25T11::32:12</dc:date>
    <dc:language>en-US</dc:language>
    <meta:editing-cycles>1</meta:editing-cycles>
    <meta:editing-duration>PT0S</meta:editing-duration>
    <dc:title>neuerlehrplan:klasse10:algorithmusbegriff</dc:title>
  </office:meta>
</office:document-meta>
</file>