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b7085cf28a5e63439a766227dbe4dfa.png"/>
  <manifest:file-entry manifest:media-type="image/png" manifest:full-path="Pictures/f470ff7be03bd4b35436c700edd95b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rlehrplan:klasse09:verschluesselungsverfahren"/><text:bookmark-start text:name="__RefHeading___verschluesselungsverfahren_-_kryptologie_1"/><text:bookmark-start text:name="verschluesselungsverfahren_-_kryptologie"/>Verschlüsselungsverfahren - Kryptologie<text:bookmark-end text:name="__RefHeading___verschluesselungsverfahren_-_kryptologie_1"/><text:bookmark-end text:name="verschluesselungsverfahren_-_kryptologie"/></text:h>
      <text:p text:style-name="Text_20_body"><text:span text:style-name="Strong_20_Emphasis">Einstieg:</text:span> <text:a xlink:type="simple" xlink:href="https://inf-schule.de/kryptologie" text:style-name="Internet_20_link" text:visited-style-name="Visited_20_Internet_20_Link">https://inf-schule.de/kryptologie</text:a></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Die <text:span text:style-name="Strong_20_Emphasis"><text:span text:style-name="">Kryptologie</text:span></text:span> mathematische Teildisziplin, die sich mit der Verschlüsselung von Informationen beschäftigt.</text:p><text:p text:style-name="Text_20_body">Sie lässt sich einteilen in die:</text:p><text:list text:style-name="List_20_1" text:continue-numbering="false"><text:list-item><text:p text:style-name="List_20_1_Content_First"> <text:span text:style-name="Strong_20_Emphasis">Kryptographie</text:span> - Lehre vom Verschlüsseln</text:p></text:list-item><text:list-item><text:p text:style-name="List_20_1_Content_Last"> <text:span text:style-name="Strong_20_Emphasis">Kryptoanalyse</text:span> - Lehre vom Entschlüsseln</text:p></text:list-item></text:list></table:table-cell></table:table-row></table:table></draw:text-box></draw:frame></text:p>
      <text:h text:style-name="Heading_20_2" text:outline-level="2"><text:bookmark-start text:name="__RefHeading___historische_verschluesselungsverfahren_2"/><text:bookmark-start text:name="historische_verschluesselungsverfahren"/>Historische Verschlüsselungsverfahren<text:bookmark-end text:name="__RefHeading___historische_verschluesselungsverfahren_2"/><text:bookmark-end text:name="historische_verschluesselungsverfahren"/></text:h>
      <text:p text:style-name="Text_20_body">Informationen werden nicht erst seit dem Computerzeitalter verschlüsselt. Bereits die alten Griechen Und Römer verwendeten Verschlüsselungen.</text:p>
      <text:h text:style-name="Heading_20_3" text:outline-level="3"><text:bookmark-start text:name="__RefHeading___caesar-chiffre_3"/><text:bookmark-start text:name="caesar-chiffre"/>Cäsar-Chiffre<text:bookmark-end text:name="__RefHeading___caesar-chiffre_3"/><text:bookmark-end text:name="caesar-chiffre"/></text:h>
      <text:p text:style-name="Text_20_body">Ein Nachteil der meisten Geheimschriften ist die Tatsache, dass sie unwirksam sind,sobald einmal das Verschlüsselungsprinzip verraten wurde. Besser wäre es, wenn es zu einem Chiffriersystem mehrere Schlüssel geben würde, die abwechselnd verwendet werden. Ein Beispiel für ein solches Verschlüsselungssystem ist das Cäsarchiffre. Cäsar benutzte dieses Verschlüsselungssystem während seiner Feldzüge.</text:p>
      <text:p text:style-name="Text_20_body">Beim Cäsarchiffre wird jeder Buchstabe des lateinischen Alphabets durch den entsprechenden Buchstabe ersetzt der eine bestimmte Anzahl an Stellen weiter steht, z.B. A durch E, B durch F, C durch G, … ,X durch C, Z durch D. Der Schlüssel ist dabei die Anzahl der Stellen, um die der Buchstabe verschoben wurde. In unserem Fall wäre also der Schlüssel 4.</text:p>
      <text:p text:style-name="Text_20_body">Als Hilfsmittel zum Verschlüsseln kann man eine Cäsarscheibe benutzen:</text:p>
      <text:p text:style-name="Text_20_body"><draw:frame draw:style-name="mediacenter" draw:name="0" text:anchor-type="paragraph" draw:z-index="0" svg:width="15.875cm" svg:height="15.875cm"><draw:image xlink:href="Pictures/9b7085cf28a5e63439a766227dbe4dfa.png" xlink:type="simple" xlink:show="embed" xlink:actuate="onLoad"/></draw:frame></text:p>
      <text:p text:style-name="Text_20_body"><text:span text:style-name="Strong_20_Emphasis">Aufgabe 1:</text:span></text:p>
      <text:p text:style-name="Text_20_body">Bastele dir eine Cäsarscheibe! Wie viele Verschiedene Schlüssel gibt es beim Cäsarverfahren?</text:p>
      <text:p text:style-name="Text_20_body">Alternativ kannst du auch eine interaktive Cäsarscheibe benutzen: <text:a xlink:type="simple" xlink:href="https://www.inf-schule.de/kids/datennetze/verschluesselung/caesar" text:style-name="Internet_20_link" text:visited-style-name="Visited_20_Internet_20_Link">https://www.inf-schule.de/kids/datennetze/verschluesselung/caesar</text:a> !</text:p>
      <text:p text:style-name="Text_20_body"><text:span text:style-name="Strong_20_Emphasis">Aufgabe 2:</text:span></text:p>
      <text:p text:style-name="Text_20_body">Der Text „Olbal pza zjovlulz Dlaaly“ wurde mit dem Schlüssel 7 verschlüsselt. Entschlüssele ihn!</text:p>
      <text:p text:style-name="Text_20_body"><text:span text:style-name="Strong_20_Emphasis">Aufgabe 3:</text:span></text:p>
      <text:p text:style-name="Text_20_body">Verschlüssele einen Satz mit einem von die dir selbst gewählten Schlüssel. Tausche den Text jeweils mit deinem Nachbarn aus und entschlüssele ihn!</text:p>
      <text:p text:style-name="Text_20_body">Beim Cäsarverfahren gibt es nicht viele verschiedene Verschlüsselungsmöglichkeiten, deshalb ist es mit dem Computer relativ schnell möglich, einfach alle Möglichkeiten durchzuprobieren. Eine weitere Schwäche des Cäsarverfahrens ist es, dass alle Buchstaben immer wieder mit denselben Schlüssel verschlüsselt werden. Da E der häufigste Buchstabe im deutschem Alphabet ist, kann man somit einfach den häufigsten Buchstaben im verschlüsselten Text suchen. Dieser ist mit großer Wahrscheinlichkeit das E. Somit kann man auf den Schlüssel schließen.</text:p>
      <text:p text:style-name="Text_20_body"><text:span text:style-name="Strong_20_Emphasis">Aufgabe 4:</text:span></text:p>
      <text:p text:style-name="Text_20_body">Entschlüssele den Text KJUM RBC FNRQWJLQCNW durch ausprobieren aller Möglichkeiten! Verwende dazu die Datei <text:a xlink:type="simple" xlink:href="https://herrmix.de/dokuwiki/lib/exe/fetch.php?media=profil:klasse8:caesar.ods" text:style-name="Internet_20_link" text:visited-style-name="Visited_20_Internet_20_Link">caesar.ods</text:a>!</text:p>
      <text:p text:style-name="Text_20_body"><text:span text:style-name="Strong_20_Emphasis">Aufgabe 5:</text:span></text:p>
      <text:p text:style-name="Text_20_body">Entschlüssele den Text NZ FRR VFFG RVA ERU IVRY XYRR mit Hilfe der Häufigkeitsanalyse. Verwende dazu die Datei <text:a xlink:type="simple" xlink:href="https://herrmix.de/dokuwiki/lib/exe/fetch.php?media=profil:klasse8:caesar.ods" text:style-name="Internet_20_link" text:visited-style-name="Visited_20_Internet_20_Link">caesar.ods</text:a>!</text:p>
      <text:h text:style-name="Heading_20_3" text:outline-level="3"><text:bookmark-start text:name="__RefHeading___vigenere-chiffre_4"/><text:bookmark-start text:name="vigenere-chiffre"/>Vigenère-Chiffre<text:bookmark-end text:name="__RefHeading___vigenere-chiffre_4"/><text:bookmark-end text:name="vigenere-chiffre"/></text:h>
      <text:p text:style-name="Text_20_body">Um die Häufigkeitsanalyse zu umgehen und um die Anzahl der Möglichkeiten zu vergrößern, verbesserte der Franzose Blaise de Vigenère das Verfahren von Cäsar im 16. Jahrhundert und erfand damit das Vigenère-Chiffre.</text:p>
      <text:p text:style-name="Text_20_body">Vigenère benutzte zum Verschlüsseln die folgende Tabelle:</text:p>
      <text:p text:style-name="Text_20_body"><draw:frame draw:style-name="mediacenter" draw:name="1" text:anchor-type="paragraph" draw:z-index="1" svg:width="15.875cm" svg:height="15.013983050847cm"><draw:image xlink:href="Pictures/f470ff7be03bd4b35436c700edd95b1b.png" xlink:type="simple" xlink:show="embed" xlink:actuate="onLoad"/></draw:frame></text:p>
      <text:p text:style-name="Text_20_body">In jeder Zeile steht ein Cäsaralphabet was um einen Buchstaben versetzt ist. Um einen Text zu verschlüsseln nimmt man ein geheimwort, und schreibt es über den Text z.B. Informatik. Entsprechend dem Geheimwort nimmt man als Schlüssel die Zeile in der jeweilige Buchstabe des Geheimworts auftaucht.</text:p>
      <text:p text:style-name="Text_20_body"><text:span text:style-name="Strong_20_Emphasis">Beispiel:</text:span></text:p>
      <text:p text:style-name="Preformatted_20_Text">Schlüsselwort<text:s text:c="3"/>InformatikInfor<text:line-break/>Klartext<text:s text:c="8"/>Heute ist Party<text:line-break/>Geheimtext<text:s text:c="6"/>Przhv ilb Xnwhp</text:p>
      <text:p text:style-name="Text_20_body">Der erste Buchstabe des Geheimworts ist I, also wird das H von Heute mit dem Schlüssel in der Zeile verschlüsselt, in der I als erster Buchstabe steht H → P. Der zweite Buchstabe des Geheimworts ist n, also wird das e von Heute mit dem Schlüssel in der Zeile verschlüsselt, in der n als erster Buchstabe steht e → r usw.</text:p>
      <text:p text:style-name="Text_20_body"><text:span text:style-name="Strong_20_Emphasis">Aufgabe 6:</text:span></text:p>
      <text:p text:style-name="Text_20_body">Verschlüssele den Text STARWARS IST KLASSE mit dem Schlüsselwort Yoda!</text:p>
      <text:p text:style-name="Text_20_body"><text:span text:style-name="Strong_20_Emphasis">Aufgabe 7:</text:span></text:p>
      <text:p text:style-name="Text_20_body">Der folgende Text wurde mit dem Schlüsselwort Geheim verschlüsselt: CMY AONVLMJQT IETP OSECEAV Entschlüssele ih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1::17:43</meta:creation-date>
    <dc:creator>Generated</dc:creator>
    <dc:date>2026-08-25T11::17:43</dc:date>
    <dc:language>en-US</dc:language>
    <meta:editing-cycles>1</meta:editing-cycles>
    <meta:editing-duration>PT0S</meta:editing-duration>
    <dc:title>neuerlehrplan:klasse09:verschluesselungsverfahren</dc:title>
  </office:meta>
</office:document-meta>
</file>