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9:kiteilgebiete"/><text:bookmark-start text:name="__RefHeading___teilgebiete_der_kuenstlichen_intelligenz_1"/><text:bookmark-start text:name="teilgebiete_der_kuenstlichen_intelligenz"/>Teilgebiete der Künstlichen Intelligenz<text:bookmark-end text:name="__RefHeading___teilgebiete_der_kuenstlichen_intelligenz_1"/><text:bookmark-end text:name="teilgebiete_der_kuenstlichen_intelligenz"/></text:h>
      <text:h text:style-name="Heading_20_2" text:outline-level="2"><text:bookmark-start text:name="__RefHeading___expertensysteme_2"/><text:bookmark-start text:name="expertensysteme"/>Expertensysteme<text:bookmark-end text:name="__RefHeading___expertensysteme_2"/><text:bookmark-end text:name="expertensystem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Ein Expertensystem ist ein Computerprogramm, das Menschen bei der Lösung komplexerer Probleme wie ein Experte unterstützen kann, indem es Handlungsempfehlungen aus einer Wissensbasis ableitet.</text:p></table:table-cell></table:table-row></table:table></draw:text-box></draw:frame></text:p>
      <text:p text:style-name="Text_20_body"><text:span text:style-name="Strong_20_Emphasis">Weblinks:</text:span></text:p>
      <text:list text:style-name="List_20_1" text:continue-numbering="false">
        <text:list-item>
          <text:p text:style-name="List_20_1_Content_First"> <text:a xlink:type="simple" xlink:href="https://de.wikipedia.org/wiki/Expertensystem" text:style-name="Internet_20_link" text:visited-style-name="Visited_20_Internet_20_Link">https://de.wikipedia.org/wiki/Expertensystem</text:a></text:p>
        </text:list-item>
        <text:list-item>
          <text:p text:style-name="List_20_1_Content"> <text:a xlink:type="simple" xlink:href="https://www.kiberatung.de/ki-glossar/expertensysteme" text:style-name="Internet_20_link" text:visited-style-name="Visited_20_Internet_20_Link">https://www.kiberatung.de/ki-glossar/expertensysteme</text:a></text:p>
        </text:list-item>
        <text:list-item>
          <text:p text:style-name="List_20_1_Content"> <text:a xlink:type="simple" xlink:href="https://datascientest.com/de/expertensystem-alles-ueber-diesen-typ-von-ki" text:style-name="Internet_20_link" text:visited-style-name="Visited_20_Internet_20_Link">https://datascientest.com/de/expertensystem-alles-ueber-diesen-typ-von-ki</text:a></text:p>
        </text:list-item>
        <text:list-item>
          <text:p text:style-name="List_20_1_Content_Last"> <text:a xlink:type="simple" xlink:href="https://gpt5.blog/ki-anwendungen-expertensysteme/" text:style-name="Internet_20_link" text:visited-style-name="Visited_20_Internet_20_Link">https://gpt5.blog/ki-anwendungen-expertensysteme/</text:a></text:p>
        </text:list-item>
      </text:list>
      <text:p text:style-name="Text_20_body"><text:note text:id="ftn0" text:note-class="footnote"><text:note-citation text:label="1)">1)</text:note-citation><text:note-body><text:a xlink:type="simple" xlink:href="https://de.wikipedia.org/wiki/Expertensystem" text:style-name="Internet_20_link" text:visited-style-name="Visited_20_Internet_20_Link">Quelle: https://de.wikipedia.org/wiki/Expertensystem</text:a></text:note-body></text:note></text:p>
      <text:p text:style-name="Text_20_body"><text:span text:style-name="Strong_20_Emphasis">Anwendungsbeispiel: Expertensysteme in der Medizin</text:span></text:p>
      <text:p text:style-name="Text_20_body"><text:line-break/></text:p>
      <text:h text:style-name="Heading_20_2" text:outline-level="2"><text:bookmark-start text:name="__RefHeading___spracherkennung_3"/><text:bookmark-start text:name="spracherkennung"/>Spracherkennung<text:bookmark-end text:name="__RefHeading___spracherkennung_3"/><text:bookmark-end text:name="spracherkennung"/></text:h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Spracherkennung ist ein Teilbereich der Künstlichen Intelligenz, der es Maschinen und Software ermöglicht, menschliche Sprache in geschriebenen Text umzuwandeln.</text:p></table:table-cell></table:table-row></table:table></draw:text-box></draw:frame></text:p>
      <text:p text:style-name="Text_20_body"><text:span text:style-name="Strong_20_Emphasis">Weblinks:</text:span></text:p>
      <text:list text:style-name="List_20_1" text:continue-numbering="false">
        <text:list-item>
          <text:p text:style-name="LastListParagraph_List_20_1_Content_First"> <text:a xlink:type="simple" xlink:href="https://ki-echo.de/glossar/spracherkennung/" text:style-name="Internet_20_link" text:visited-style-name="Visited_20_Internet_20_Link">https://ki-echo.de/glossar/spracherkennung/</text:a></text:p>
        </text:list-item>
      </text:list>
      <text:p text:style-name="Text_20_body"><text:note text:id="ftn1" text:note-class="footnote"><text:note-citation text:label="2)">2)</text:note-citation><text:note-body><text:a xlink:type="simple" xlink:href="https://ki-echo.de/glossar/spracherkennung/" text:style-name="Internet_20_link" text:visited-style-name="Visited_20_Internet_20_Link">Quelle: https://ki-echo.de/glossar/spracherkennung/</text:a></text:note-body></text:note></text:p>
      <text:h text:style-name="Heading_20_2" text:outline-level="2"><text:bookmark-start text:name="__RefHeading___autonomes_fahren_4"/><text:bookmark-start text:name="autonomes_fahren"/>Autonomes Fahren<text:bookmark-end text:name="__RefHeading___autonomes_fahren_4"/><text:bookmark-end text:name="autonomes_fahren"/></text:h>
      <text:h text:style-name="Heading_20_2" text:outline-level="2"><text:bookmark-start text:name="__RefHeading___gesichtserkennung_5"/><text:bookmark-start text:name="gesichtserkennung"/>Gesichtserkennung<text:bookmark-end text:name="__RefHeading___gesichtserkennung_5"/><text:bookmark-end text:name="gesichtserkennung"/></text:h>
      <text:h text:style-name="Heading_20_2" text:outline-level="2"><text:bookmark-start text:name="__RefHeading___texterkennung_6"/><text:bookmark-start text:name="texterkennung"/>Texterkennung<text:bookmark-end text:name="__RefHeading___texterkennung_6"/><text:bookmark-end text:name="texterkennung"/></text:h>
      <text:h text:style-name="Heading_20_2" text:outline-level="2"><text:bookmark-start text:name="__RefHeading___big_data_7"/><text:bookmark-start text:name="big_data"/>Big Data<text:bookmark-end text:name="__RefHeading___big_data_7"/><text:bookmark-end text:name="big_data"/></text:h>
      <text:h text:style-name="Heading_20_2" text:outline-level="2"><text:bookmark-start text:name="__RefHeading___data_mining_8"/><text:bookmark-start text:name="data_mining"/>Data Mining<text:bookmark-end text:name="__RefHeading___data_mining_8"/><text:bookmark-end text:name="data_mining"/></text:h>
      <text:h text:style-name="Heading_20_2" text:outline-level="2"><text:bookmark-start text:name="__RefHeading___computerspiele_9"/><text:bookmark-start text:name="computerspiele"/>Computerspiele<text:bookmark-end text:name="__RefHeading___computerspiele_9"/><text:bookmark-end text:name="computerspie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34:04</meta:creation-date>
    <dc:creator>Generated</dc:creator>
    <dc:date>2026-08-25T11::34:04</dc:date>
    <dc:language>en-US</dc:language>
    <meta:editing-cycles>1</meta:editing-cycles>
    <meta:editing-duration>PT0S</meta:editing-duration>
    <dc:title>neuerlehrplan:klasse09:kiteilgebiete</dc:title>
  </office:meta>
</office:document-meta>
</file>