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947960e50e176ab6f6d8b62c33337d.png"/>
  <manifest:file-entry manifest:media-type="image/png" manifest:full-path="Pictures/49f9980c83e534fe334918899bcb2cfc.png"/>
  <manifest:file-entry manifest:media-type="image/png" manifest:full-path="Pictures/96c1304da562db840961d1a987ead43c.png"/>
  <manifest:file-entry manifest:media-type="image/png" manifest:full-path="Pictures/420214e6594b3eda062bca410d578c0e.png"/>
  <manifest:file-entry manifest:media-type="image/png" manifest:full-path="Pictures/454f2a12f5371cdccca9246acc42f1bb.png"/>
  <manifest:file-entry manifest:media-type="image/png" manifest:full-path="Pictures/598bcfcf7516570b19050c348174b79e.png"/>
  <manifest:file-entry manifest:media-type="image/png" manifest:full-path="Pictures/db98ac61bfceb39ce57715d01da62e29.png"/>
  <manifest:file-entry manifest:media-type="image/png" manifest:full-path="Pictures/d32ae984719127504de6828715e42d37.png"/>
  <manifest:file-entry manifest:media-type="image/png" manifest:full-path="Pictures/7b622495c39872a2fbf775623c015bde.png"/>
  <manifest:file-entry manifest:media-type="image/png" manifest:full-path="Pictures/76863f06c9b520d667644e2c6adc79a5.png"/>
  <manifest:file-entry manifest:media-type="image/png" manifest:full-path="Pictures/395bcd19c21d3996967ced72aa54f56c.png"/>
  <manifest:file-entry manifest:media-type="image/png" manifest:full-path="Pictures/aa56d5fb54978efaa2a15aeed6c7ed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09:grundlagennetzwerke"/><text:bookmark-start text:name="__RefHeading___grundlagen_computernetzwerke_1"/><text:bookmark-start text:name="grundlagen_computernetzwerke"/>Grundlagen Computernetzwerke<text:bookmark-end text:name="__RefHeading___grundlagen_computernetzwerke_1"/><text:bookmark-end text:name="grundlagen_computernetzwerke"/></text:h>
      <text:p text:style-name="Text_20_body">Was ist ein Netzwer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ideo</text:span></text:p><text:p text:style-name="Text_20_body"><text:a xlink:type="simple" xlink:href="https://studyflix.de/informatik/netzwerke-5498" text:style-name="Internet_20_link" text:visited-style-name="Visited_20_Internet_20_Link">https://studyflix.de/informatik/netzwerke-5498</text:a></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in <text:span text:style-name="Strong_20_Emphasis">Computernetzwerk</text:span> ist Gruppe miteinander verbundener Systeme, die in der Lage sind, untereinander zu kommunizieren. Sobald auch nur zwei Computersysteme miteinander verbunden sind und Daten austauschen können, spricht man bereits von einem Computernetzwerk in der kleinsten Variante.</text:p></table:table-cell></table:table-row></table:table></draw:text-box></draw:frame></text:p>
      <text:p text:style-name="Text_20_body">Welche Aufgaben und Vorteile haben Netzwerke?</text:p>
      <text:list text:style-name="List_20_1" text:continue-numbering="false">
        <text:list-item>
          <text:p text:style-name="List_20_1_Content_First"> Nutzung gemeinsamer Daten und Ressourcen über große räumliche Entfernungen</text:p>
        </text:list-item>
        <text:list-item>
          <text:p text:style-name="List_20_1_Content"> Zentrale Steuerung von Programmen und Daten</text:p>
        </text:list-item>
        <text:list-item>
          <text:p text:style-name="List_20_1_Content"> Zentrales Speichern und Sichern von Daten</text:p>
        </text:list-item>
        <text:list-item>
          <text:p text:style-name="List_20_1_Content"> Teilen von Rechenleistung und Speicherkapazität</text:p>
        </text:list-item>
        <text:list-item>
          <text:p text:style-name="List_20_1_Content_Last"> Einfache Verwaltung von Berechtigungen und Zuständigkeiten</text:p>
        </text:list-item>
      </text:list>
      <text:h text:style-name="Heading_20_2" text:outline-level="2"><text:bookmark-start text:name="__RefHeading___netzwerkkomponenten_2"/><text:bookmark-start text:name="netzwerkkomponenten"/>Netzwerkkomponenten<text:bookmark-end text:name="__RefHeading___netzwerkkomponenten_2"/><text:bookmark-end text:name="netzwerkkomponenten"/></text:h>
      <text:p text:style-name="Text_20_body">Geräte in Netzwerken nennt man Netzwerkkomponenten. Hier einige Beispiele:</text:p>
      <text:h text:style-name="Heading_20_4" text:outline-level="4"><text:bookmark-start text:name="__RefHeading___pc_bzw._laptop_3"/><text:bookmark-start text:name="pc_bzw._laptop"/>PC bzw. Laptop<text:bookmark-end text:name="__RefHeading___pc_bzw._laptop_3"/><text:bookmark-end text:name="pc_bzw._laptop"/></text:h>
      <text:p text:style-name="Text_20_body">PCs oder Laptops sind Endgeräte im Netzwerk durch die ein Nutzer mit anderen Geräten im Netzwerk kommunizieren kann. Die Verbindung zum Netzwerk wird meistens über einen Wlan- oder Lanadapter hergestellt.</text:p>
      <table:table table:style-name="Table">
        <table:table-column table:style-name="odt_auto_style_table_column_3_1"/>
        <table:table-column table:style-name="odt_auto_style_table_column_3_2"/>
        <table:table-row>
          <table:table-cell office:value-type="string" table:style-name="tablecell">
            <text:p text:style-name="tablealignleft"><draw:frame draw:style-name="media" draw:name="0" text:anchor-type="as-char" draw:z-index="0" svg:width="3.96875cm" style:rel-width="100%" svg:height="4.8996913580247cm" style:rel-height="scale"><draw:image xlink:href="Pictures/d6947960e50e176ab6f6d8b62c33337d.png" xlink:type="simple" xlink:show="embed" xlink:actuate="onLoad"/></draw:frame></text:p>
          </table:table-cell>
          <table:table-cell office:value-type="string" table:style-name="tablecell">
            <text:p text:style-name="tablealignleft"><draw:frame draw:style-name="media" draw:name="1" text:anchor-type="as-char" draw:z-index="1" svg:width="3.96875cm" style:rel-width="100%" svg:height="4.1088235294118cm" style:rel-height="scale"><draw:image xlink:href="Pictures/49f9980c83e534fe334918899bcb2cfc.png" xlink:type="simple" xlink:show="embed" xlink:actuate="onLoad"/></draw:frame></text:p>
          </table:table-cell>
        </table:table-row>
      </table:table>
      <text:h text:style-name="Heading_20_4" text:outline-level="4"><text:bookmark-start text:name="__RefHeading___modem_4"/><text:bookmark-start text:name="modem"/>Modem<text:bookmark-end text:name="__RefHeading___modem_4"/><text:bookmark-end text:name="modem"/></text:h>
      <text:p text:style-name="Text_20_body">Ein <text:a xlink:type="simple" xlink:href="https://de.wikipedia.org/wiki/Modem" text:style-name="Internet_20_link" text:visited-style-name="Visited_20_Internet_20_Link"> Modem</text:a> (Modulator-Demodulator) ist ein Gerät, welches analoge Signale in digitale Signale und umgekehrt umwandeln kann. Früher wurde der Internetzugang über Signale aus der Telefonleitung hergestellt. Für die Umwandlung war ein Modem verantwortlich. Das war sehr langsam. Auch heute braucht man für bestimmte Signale, die den Internetzugang herstellen, Modems: DSL-Modem, Kabelmodem, Glasfasermodem.</text:p>
      <text:p text:style-name="Text_20_body"><draw:frame draw:style-name="mediacenter" draw:name="2" text:anchor-type="paragraph" draw:z-index="2" svg:width="3.96875cm" style:rel-width="100%" svg:height="3.0667613636364cm" style:rel-height="scale"><draw:image xlink:href="Pictures/96c1304da562db840961d1a987ead43c.png" xlink:type="simple" xlink:show="embed" xlink:actuate="onLoad"/></draw:frame></text:p>
      <text:h text:style-name="Heading_20_4" text:outline-level="4"><text:bookmark-start text:name="__RefHeading___router_5"/><text:bookmark-start text:name="router"/>Router<text:bookmark-end text:name="__RefHeading___router_5"/><text:bookmark-end text:name="router"/></text:h>
      <text:p text:style-name="Text_20_body">Ein <text:a xlink:type="simple" xlink:href="https://de.wikipedia.org/wiki/Router" text:style-name="Internet_20_link" text:visited-style-name="Visited_20_Internet_20_Link"> Router</text:a> sorgt dafür, dass die Daten zwischen zwei Netzwerken (Internet und Heimnetz) an die richtigen Adressen weitergeleitet werden.</text:p>
      <text:p text:style-name="Text_20_body"><draw:frame draw:style-name="mediacenter" draw:name="3" text:anchor-type="paragraph" draw:z-index="3" svg:width="3.96875cm" style:rel-width="100%" svg:height="3.1183035714286cm" style:rel-height="scale"><draw:image xlink:href="Pictures/420214e6594b3eda062bca410d578c0e.png" xlink:type="simple" xlink:show="embed" xlink:actuate="onLoad"/></draw:frame></text:p>
      <text:h text:style-name="Heading_20_4" text:outline-level="4"><text:bookmark-start text:name="__RefHeading___switch_6"/><text:bookmark-start text:name="switch"/>Switch<text:bookmark-end text:name="__RefHeading___switch_6"/><text:bookmark-end text:name="switch"/></text:h>
      <text:p text:style-name="Text_20_body">Um mehrere Geräte mit Lan-Kabeln mit einem Netzwerk zu verbinden, benötigt man einen <text:a xlink:type="simple" xlink:href="https://de.wikipedia.org/wiki/Switch_(Netzwerktechnik)" text:style-name="Internet_20_link" text:visited-style-name="Visited_20_Internet_20_Link"> Switch</text:a>. Der Switch regelt hie die richtige Weiterleitung der Daten von einem Endgerät zum anderen.  </text:p>
      <text:p text:style-name="Text_20_body"><draw:frame draw:style-name="mediacenter" draw:name="4" text:anchor-type="paragraph" draw:z-index="4" svg:width="3.96875cm" style:rel-width="100%" svg:height="2.7547794117647cm" style:rel-height="scale"><draw:image xlink:href="Pictures/454f2a12f5371cdccca9246acc42f1bb.png" xlink:type="simple" xlink:show="embed" xlink:actuate="onLoad"/></draw:frame></text:p>
      <text:h text:style-name="Heading_20_4" text:outline-level="4"><text:bookmark-start text:name="__RefHeading___accespoint_7"/><text:bookmark-start text:name="accespoint"/>Accespoint<text:bookmark-end text:name="__RefHeading___accespoint_7"/><text:bookmark-end text:name="accespoint"/></text:h>
      <text:p text:style-name="Text_20_body">Ein <text:a xlink:type="simple" xlink:href="https://de.wikipedia.org/wiki/Wireless_Access_Point" text:style-name="Internet_20_link" text:visited-style-name="Visited_20_Internet_20_Link"> Accespoint</text:a> ist ein Gerät, das in einem drahtlosen Netzwerk eine Verbindung zwischen Geräten und dem Internet oder einem lokalen Netzwerk ermöglicht. </text:p>
      <text:p text:style-name="Text_20_body"><draw:frame draw:style-name="mediacenter" draw:name="5" text:anchor-type="paragraph" draw:z-index="5" svg:width="3.96875cm" style:rel-width="100%" svg:height="3.96875cm" style:rel-height="scale"><draw:image xlink:href="Pictures/598bcfcf7516570b19050c348174b79e.png" xlink:type="simple" xlink:show="embed" xlink:actuate="onLoad"/></draw:frame></text:p>
      <text:p text:style-name="Text_20_body"><text:note text:id="ftn0" text:note-class="footnote"><text:note-citation text:label="1)">1)</text:note-citation><text:note-body><text:p text:style-name="Text_20_body">Quelle: <text:a xlink:type="simple" xlink:href="https://www.privateinternetaccess.com/blog/wp-content/uploads/2017/10/wpa2-krack.jpg" text:style-name="Internet_20_link" text:visited-style-name="Visited_20_Internet_20_Link">https://www.privateinternetaccess.com/blog/wp-content/uploads/2017/10/wpa2-krack.jpg</text:a></text:p></text:note-body></text:note></text:p>
      <text:h text:style-name="Heading_20_4" text:outline-level="4"><text:bookmark-start text:name="__RefHeading___repeater_8"/><text:bookmark-start text:name="repeater"/>Repeater<text:bookmark-end text:name="__RefHeading___repeater_8"/><text:bookmark-end text:name="repeater"/></text:h>
      <text:p text:style-name="Text_20_body">Ein <text:a xlink:type="simple" xlink:href="https://de.wikipedia.org/wiki/Repeater" text:style-name="Internet_20_link" text:visited-style-name="Visited_20_Internet_20_Link"> Repeater</text:a> ist ein Gerät, welches das Signal in einem Netzwerk verstärkt.</text:p>
      <text:p text:style-name="Text_20_body"><draw:frame draw:style-name="mediacenter" draw:name="6" text:anchor-type="paragraph" draw:z-index="6" svg:width="3.96875cm" style:rel-width="100%" svg:height="3.96875cm" style:rel-height="scale"><draw:image xlink:href="Pictures/db98ac61bfceb39ce57715d01da62e29.png" xlink:type="simple" xlink:show="embed" xlink:actuate="onLoad"/></draw:frame></text:p>
      <text:p text:style-name="Text_20_body"><text:note text:id="ftn1" text:note-class="footnote"><text:note-citation text:label="2)">2)</text:note-citation><text:note-body><text:a xlink:type="simple" xlink:href="https://cdn4.iconfinder.com/data/icons/wireless-routers-ui/134/wireless_repeater-1024.png" text:style-name="Internet_20_link" text:visited-style-name="Visited_20_Internet_20_Link">https://cdn4.iconfinder.com/data/icons/wireless-routers-ui/134/wireless_repeater-1024.png</text:a></text:note-body></text:note></text:p>
      <text:h text:style-name="Heading_20_4" text:outline-level="4"><text:bookmark-start text:name="__RefHeading___kombigeraete_9"/><text:bookmark-start text:name="kombigeraete"/>Kombigeräte<text:bookmark-end text:name="__RefHeading___kombigeraete_9"/><text:bookmark-end text:name="kombigeraete"/></text:h>
      <text:p text:style-name="Text_20_body">Meist wird die Funktionalität von Modem, Router, Switch und Accespoint, sowie  weitere Funktionalitäten in einem Gerät kombiniert.</text:p>
      <text:p text:style-name="Text_20_body"><draw:frame draw:style-name="mediacenter" draw:name="7" text:anchor-type="paragraph" draw:z-index="7" svg:width="7.9375cm" style:rel-width="100%" svg:height="4.0170838971583cm" style:rel-height="scale"><draw:image xlink:href="Pictures/d32ae984719127504de6828715e42d37.png" xlink:type="simple" xlink:show="embed" xlink:actuate="onLoad"/></draw:frame></text:p>
      <text:h text:style-name="Heading_20_2" text:outline-level="2"><text:bookmark-start text:name="__RefHeading___uebertragungsmedien_10"/><text:bookmark-start text:name="uebertragungsmedien"/>Übertragungsmedien<text:bookmark-end text:name="__RefHeading___uebertragungsmedien_10"/><text:bookmark-end text:name="uebertragungsmedien"/></text:h>
      <text:p text:style-name="Text_20_body">Daten werden in Netzwerken über verschiedene Übertragungsmedien transportiert. Übertragungsmedien kann man grundsätzlich in die folgenden beiden Gruppen einteilen.</text:p>
      <table:table table:style-name="Table">
        <table:table-column table:style-name="odt_auto_style_table_column_4_1"/>
        <table:table-column table:style-name="odt_auto_style_table_column_4_2"/>
        <table:table-row>
          <table:table-cell office:value-type="string" table:style-name="tablecell">
            <text:p text:style-name="tablealignleft"><text:span text:style-name="Strong_20_Emphasis">Kabelgebundene Medien</text:span></text:p>
            <text:list text:style-name="List_20_1" text:continue-numbering="false">
              <text:list-item>
                <text:p text:style-name="List_20_1_Content_First"> <text:a xlink:type="simple" xlink:href="https://de.wikipedia.org/wiki/Glasfaser" text:style-name="Internet_20_link" text:visited-style-name="Visited_20_Internet_20_Link"> Glasfaserkabel</text:a></text:p>
              </text:list-item>
              <text:list-item>
                <text:p text:style-name="List_20_1_Content_Last"> <text:a xlink:type="simple" xlink:href="https://de.wikipedia.org/wiki/Kabel#Hochfrequenz-,_Signal-_und_Steuerkabel" text:style-name="Internet_20_link" text:visited-style-name="Visited_20_Internet_20_Link"> Kupferkabel</text:a></text:p>
              </text:list-item>
            </text:list>
          </table:table-cell>
          <table:table-cell office:value-type="string" table:style-name="tablecell">
            <text:p text:style-name="tablealignleft"><text:span text:style-name="Strong_20_Emphasis">Kabellose Medien</text:span></text:p>
            <text:list text:style-name="List_20_1" text:continue-numbering="false">
              <text:list-item>
                <text:p text:style-name="List_20_1_Content_First"> <text:a xlink:type="simple" xlink:href="https://de.wikipedia.org/wiki/Wireless_Local_Area_Network" text:style-name="Internet_20_link" text:visited-style-name="Visited_20_Internet_20_Link"> Wlan</text:a></text:p>
              </text:list-item>
              <text:list-item>
                <text:p text:style-name="List_20_1_Content"> <text:a xlink:type="simple" xlink:href="https://de.wikipedia.org/wiki/Mobiles_Internet" text:style-name="Internet_20_link" text:visited-style-name="Visited_20_Internet_20_Link"> Mobilfunk/mobiles Internet</text:a></text:p>
              </text:list-item>
              <text:list-item>
                <text:p text:style-name="List_20_1_Content_Last"> <text:a xlink:type="simple" xlink:href="https://de.wikipedia.org/wiki/Bluetooth" text:style-name="Internet_20_link" text:visited-style-name="Visited_20_Internet_20_Link"> Bluetooth</text:a></text:p>
              </text:list-item>
            </text:list>
          </table:table-cell>
        </table:table-row>
      </table:table>
      <text:h text:style-name="Heading_20_2" text:outline-level="2"><text:bookmark-start text:name="__RefHeading___einteilung_von_netzwerken_nach_ihrer_groesse_11"/><text:bookmark-start text:name="einteilung_von_netzwerken_nach_ihrer_groesse"/>Einteilung von Netzwerken nach ihrer Größe<text:bookmark-end text:name="__RefHeading___einteilung_von_netzwerken_nach_ihrer_groesse_11"/><text:bookmark-end text:name="einteilung_von_netzwerken_nach_ihrer_groesse"/></text:h>
      <text:p text:style-name="Text_20_body"><text:a xlink:type="simple" xlink:href="https://herrmix.de/dokuwiki/doku.php?id=neuerlehrplan:klasse08:bednetzwerke#einteilung_von_computernetzwerken_nach_der_groesse_-_netzwerkklassen" text:style-name="Internet_20_link" text:visited-style-name="Visited_20_Internet_20_Link"> -&gt; Siehe Klasse 8</text:a></text:p>
      <text:h text:style-name="Heading_20_2" text:outline-level="2"><text:bookmark-start text:name="__RefHeading___netzwerktopologien_12"/><text:bookmark-start text:name="netzwerktopologien"/>Netzwerktopologien<text:bookmark-end text:name="__RefHeading___netzwerktopologien_12"/><text:bookmark-end text:name="netzwerktopologien"/></text:h>
      <table:table table:style-name="Table">
        <table:table-column/>
        <table:table-column/>
        <table:table-column/>
        <table:table-row>
          <table:table-cell office:value-type="string" table:style-name="tableheader">
            <text:p text:style-name="Table_20_Heading">Topologie </text:p>
          </table:table-cell>
          <table:table-cell office:value-type="string" table:style-name="tableheader">
            <text:p text:style-name="Table_20_Heading">Vorteile </text:p>
          </table:table-cell>
          <table:table-cell office:value-type="string" table:style-name="tableheader">
            <text:p text:style-name="Table_20_Heading">Nachteile</text:p>
          </table:table-cell>
        </table:table-row>
        <table:table-row>
          <table:table-cell office:value-type="string" table:style-name="tablecell">
            <text:p text:style-name="tablealignleft"><draw:frame draw:style-name="media" draw:name="8" text:anchor-type="as-char" draw:z-index="8" svg:width="3.0691666666667cm" style:rel-width="100%" svg:height="3.889375cm" style:rel-height="scale"><draw:image xlink:href="Pictures/7b622495c39872a2fbf775623c015bde.png" xlink:type="simple" xlink:show="embed" xlink:actuate="onLoad"/></draw:frame></text:p>
          </table:table-cell>
          <table:table-cell office:value-type="string" table:style-name="tablecell">
            <text:list text:style-name="List_20_1" text:continue-numbering="false">
              <text:list-item>
                <text:p text:style-name="List_20_1_Content_First"> Kostengünstig</text:p>
              </text:list-item>
              <text:list-item>
                <text:p text:style-name="List_20_1_Content"> Leicht erweiterbar</text:p>
              </text:list-item>
              <text:list-item>
                <text:p text:style-name="List_20_1_Content_Last"> Kabelaufwand gering</text:p>
              </text:list-item>
            </text:list>
          </table:table-cell>
          <table:table-cell office:value-type="string" table:style-name="tablecell">
            <text:p text:style-name="tablealignleft">891,8 km² </text:p>
          </table:table-cell>
        </table:table-row>
      </table:table>
      <text:h text:style-name="Heading_20_2" text:outline-level="2"><text:bookmark-start text:name="__RefHeading___vermittlungsverfahren_13"/><text:bookmark-start text:name="vermittlungsverfahren"/>Vermittlungsverfahren<text:bookmark-end text:name="__RefHeading___vermittlungsverfahren_13"/><text:bookmark-end text:name="vermittlungsverfahren"/></text:h>
      <text:list text:style-name="List_20_1" text:continue-numbering="false">
        <text:list-item>
          <text:p text:style-name="List_20_1_Content_First"> <text:span text:style-name="Strong_20_Emphasis">Kanalvermittlung:</text:span> Es wird ein Kanal zur Endstelle zwischen zwei Endpunkten erzeugt. Andere Verbindungen werden blockiert. <draw:frame draw:style-name="mediacenter" draw:name="9" text:anchor-type="paragraph" draw:z-index="9" svg:width="10.583333333333cm" svg:height="7.1326654523376cm"><draw:image xlink:href="Pictures/76863f06c9b520d667644e2c6adc79a5.png" xlink:type="simple" xlink:show="embed" xlink:actuate="onLoad"/></draw:frame></text:p>
        </text:list-item>
        <text:list-item>
          <text:p text:style-name="List_20_1_Content"> <text:span text:style-name="Strong_20_Emphasis">Nachrichtenvermittlung:</text:span> Die Verbindung steht so lange, wie eine Nachricht geschickt wird. Es kommt zu Wartezeiten. <draw:frame draw:style-name="mediacenter" draw:name="10" text:anchor-type="paragraph" draw:z-index="10" svg:width="10.583333333333cm" svg:height="5.3881978993919cm"><draw:image xlink:href="Pictures/395bcd19c21d3996967ced72aa54f56c.png" xlink:type="simple" xlink:show="embed" xlink:actuate="onLoad"/></draw:frame></text:p>
        </text:list-item>
        <text:list-item>
          <text:p text:style-name="List_20_1_Content_Last"> <text:span text:style-name="Strong_20_Emphasis">Paketvermittlung:</text:span> Eine Nachricht wird in kleine Pakete zerlegt, die unterschiedliche Wege durchs Netz nehmen können. <draw:frame draw:style-name="mediacenter" draw:name="11" text:anchor-type="paragraph" draw:z-index="11" svg:width="10.583333333333cm" svg:height="5.3934294871795cm"><draw:image xlink:href="Pictures/aa56d5fb54978efaa2a15aeed6c7edad.png" xlink:type="simple" xlink:show="embed" xlink:actuate="onLoad"/></draw:frame></text:p>
        </text:list-item>
      </text:list>
      <text:p text:style-name="Text_20_body">Im Internet ist die <text:span text:style-name="Strong_20_Emphasis">Paketvermittlung</text:span> das dominierende Vermittlungsverfahren. Hier wird erklärt, wie Paketvermittlung grundsätzlich funktioni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12:43</meta:creation-date>
    <dc:creator>Generated</dc:creator>
    <dc:date>2026-08-25T11::12:43</dc:date>
    <dc:language>en-US</dc:language>
    <meta:editing-cycles>1</meta:editing-cycles>
    <meta:editing-duration>PT0S</meta:editing-duration>
    <dc:title>neuerlehrplan:klasse09:grundlagennetzwerke</dc:title>
  </office:meta>
</office:document-meta>
</file>