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f4ea1930c599bd7e5cb2e7cd378669.png"/>
  <manifest:file-entry manifest:media-type="image/png" manifest:full-path="Pictures/98e8613c367335a746b32b96cca3e09d.png"/>
  <manifest:file-entry manifest:media-type="image/png" manifest:full-path="Pictures/d0948ffeeac78b7af429a77407b8ab24.png"/>
  <manifest:file-entry manifest:media-type="image/png" manifest:full-path="Pictures/ce3a8a3e1300e91fa7835c8d95d4345b.png"/>
  <manifest:file-entry manifest:media-type="image/png" manifest:full-path="Pictures/d3f617f8ac819cb045d5ba2c0f9a938d.png"/>
  <manifest:file-entry manifest:media-type="image/png" manifest:full-path="Pictures/05b743b83d4a79cb229384a2672c049c.png"/>
  <manifest:file-entry manifest:media-type="image/png" manifest:full-path="Pictures/b67458f45cc89876a70b2dc976222d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filius"/><text:bookmark-start text:name="__RefHeading___simulation_von_netzwerken_mit_filius_1"/><text:bookmark-start text:name="simulation_von_netzwerken_mit_filius"/>Simulation von Netzwerken mit Filius<text:bookmark-end text:name="__RefHeading___simulation_von_netzwerken_mit_filius_1"/><text:bookmark-end text:name="simulation_von_netzwerken_mit_filius"/></text:h>
      <text:p text:style-name="Text_20_body">Wir wollen nun unsere Kenntnisse über Netzwerke anwenden und ein Netzwerk mit der Simulationssoftware <text:a xlink:type="simple" xlink:href="https://www.lernsoftware-filius.de" text:style-name="Internet_20_link" text:visited-style-name="Visited_20_Internet_20_Link">Filius</text:a> erstellen. Dies soll hier in Form einer kleinen Schritt-für-Schritt-Anleitung passieren.</text:p>
      <text:h text:style-name="Heading_20_3" text:outline-level="3"><text:bookmark-start text:name="__RefHeading___aufgabe_1_-_netz_aufbauen_2"/><text:bookmark-start text:name="aufgabe_1_-_netz_aufbauen"/>Aufgabe 1 - Netz aufbauen<text:bookmark-end text:name="__RefHeading___aufgabe_1_-_netz_aufbauen_2"/><text:bookmark-end text:name="aufgabe_1_-_netz_aufbauen"/></text:h>
      <text:p text:style-name="Text_20_body">Starte Filius und erstelle das folgende Netz.</text:p>
      <text:p text:style-name="Text_20_body"><draw:frame draw:style-name="mediacenter" draw:name="0" text:anchor-type="paragraph" draw:z-index="0" svg:width="12.938125cm" svg:height="11.165416666667cm"><draw:image xlink:href="Pictures/5cf4ea1930c599bd7e5cb2e7cd378669.png" xlink:type="simple" xlink:show="embed" xlink:actuate="onLoad"/></draw:frame></text:p>
      <text:p text:style-name="Text_20_body">Der Switch dient gleichzeitig als Wlan-Accespoint. Der Server und der PC werden mit einem Lan-Kabel mit dem Switch verbunden. Die beiden Notebooks sollen später per Wlan ins Netz eingebunden werden.</text:p>
      <text:p text:style-name="Text_20_body">Speichere deine Datei ab!</text:p>
      <text:h text:style-name="Heading_20_3" text:outline-level="3"><text:bookmark-start text:name="__RefHeading___aufgabe_2_-_erstkonfiguration_und_test_3"/><text:bookmark-start text:name="aufgabe_2_-_erstkonfiguration_und_test"/>Aufgabe 2 - Erstkonfiguration und Test<text:bookmark-end text:name="__RefHeading___aufgabe_2_-_erstkonfiguration_und_test_3"/><text:bookmark-end text:name="aufgabe_2_-_erstkonfiguration_und_test"/></text:h>
      <text:p text:style-name="Text_20_body">In unserem Netz wollen wir mit der Netzmaske 255.255.255.0 arbeiten, deshalb müssen wir darauf achten, dass die IPv4-Adressen in den ersten drei Zahlen übereinstimmen. Vergib deshalb die IP-Adressen wie folgt:</text:p>
      <text:list text:style-name="List_20_1" text:continue-numbering="false">
        <text:list-item>
          <text:p text:style-name="List_20_1_Content_First"> Server: 192.168.0.1</text:p>
        </text:list-item>
        <text:list-item>
          <text:p text:style-name="List_20_1_Content"> PC: 192.168.0.10</text:p>
        </text:list-item>
        <text:list-item>
          <text:p text:style-name="List_20_1_Content"> Notebook 1: 192.168.0.11</text:p>
        </text:list-item>
        <text:list-item>
          <text:p text:style-name="List_20_1_Content_Last"> Notebook 2: 192.168.0.12</text:p>
        </text:list-item>
      </text:list>
      <text:p text:style-name="Text_20_body">Nun konfigurieren wir das Wlan.</text:p>
      <text:list text:style-name="List_20_1" text:continue-numbering="false">
        <text:list-item>
          <text:p text:style-name="List_20_1_Content_First"> Stelle am Switch/WLAN den Namen (SSID) „SchulWlan“ ein!</text:p>
        </text:list-item>
        <text:list-item>
          <text:p text:style-name="List_20_1_Content_Last"> Wähle an den Notebooks Drahtlos und anschließend „SchulWlan“ aus!</text:p>
        </text:list-item>
      </text:list>
      <text:p text:style-name="Text_20_body">Zum Abschluss wollen wir die Verbindung testen. Dazu benutzen wir das Programm „Ping“. Dieses ist auch bei richtigen Rechnern auf Konsole(Linux) und in der Powershell(Windows) installiert.</text:p>
      <text:list text:style-name="List_20_1" text:continue-numbering="false">
        <text:list-item>
          <text:p text:style-name="List_20_1_Content_First"> Starte die Simulation! (grüner Pfeil)</text:p>
        </text:list-item>
        <text:list-item>
          <text:p text:style-name="List_20_1_Content"> Installiere auf dem Server das Programm Befehlszeile! </text:p>
        </text:list-item>
        <text:list-item>
          <text:p text:style-name="List_20_1_Content"> Gib den Befehl ping 192.168.0.10 ein und bestätige mit &lt;Enter&gt;! → Beim Paketverlust sollte 0% stehen.</text:p>
        </text:list-item>
        <text:list-item>
          <text:p text:style-name="List_20_1_Content_Last"> Wiederhole den Befehl mit den zwei anderen IP-Adressen!</text:p>
        </text:list-item>
      </text:list>
      <text:p text:style-name="Text_20_body"><draw:frame draw:style-name="mediacenter" draw:name="1" text:anchor-type="paragraph" draw:z-index="1" svg:width="15.875cm" svg:height="12.895833333333cm"><draw:image xlink:href="Pictures/98e8613c367335a746b32b96cca3e09d.png" xlink:type="simple" xlink:show="embed" xlink:actuate="onLoad"/></draw:frame></text:p>
      <text:h text:style-name="Heading_20_3" text:outline-level="3"><text:bookmark-start text:name="__RefHeading___aufgabe_3_-_peer-to-peer-prinzip_mit_gnutella_4"/><text:bookmark-start text:name="aufgabe_3_-_peer-to-peer-prinzip_mit_gnutella"/>Aufgabe 3 - Peer-to-Peer-Prinzip mit Gnutella<text:bookmark-end text:name="__RefHeading___aufgabe_3_-_peer-to-peer-prinzip_mit_gnutella_4"/><text:bookmark-end text:name="aufgabe_3_-_peer-to-peer-prinzip_mit_gnutella"/></text:h>
      <text:list text:style-name="List_20_1" text:continue-numbering="false">
        <text:list-item>
          <text:p text:style-name="List_20_1_Content_First"> Wiederhole das <text:a xlink:type="simple" xlink:href="https://www.herrmix.de/dokuwiki/doku.php?id=neuerlehrplan:klasse09:netzwerkprinzipien#netzwerkprinzipien" text:style-name="Internet_20_link" text:visited-style-name="Visited_20_Internet_20_Link">P2P-Prinzip</text:a>!</text:p>
        </text:list-item>
        <text:list-item>
          <text:p text:style-name="List_20_1_Content"> Installiere Gnutella, den Texteditor und den Datei-Explorer auf dem PC und dem Notebook 1! Mit der Software Gnutella erzeugt man ein P2P-Netzwerk das einen gemeinsamen Austauschordner für alle Teilnehmer bereitstellt. Mit dem Dateiexplorer wollen wir auf den Ordner zugreifen und mit dem Texteditor wollen wir eine Datei in dem Ordner bearbeiten.</text:p>
        </text:list-item>
        <text:list-item>
          <text:p text:style-name="List_20_1_Content_Last"> Öffne danach auf beiden Rechnern Gnutella und stelle eine Verbindung zum jeweils anderen Rechner her. Dazu muss als Teilnehmer IP-Adresse die Adresse des anderen Rechners eingetragen werden. Nach dem Drücken von Netz beitreten erscheint auf dem anderen Rechner die eigene IP-Adresse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center" draw:name="2" text:anchor-type="paragraph" draw:z-index="2" svg:width="10.583333333333cm" svg:height="8.5972222222222cm"><draw:image xlink:href="Pictures/d0948ffeeac78b7af429a77407b8ab24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3" text:anchor-type="paragraph" draw:z-index="3" svg:width="10.583333333333cm" svg:height="8.5972222222222cm"><draw:image xlink:href="Pictures/ce3a8a3e1300e91fa7835c8d95d4345b.png" xlink:type="simple" xlink:show="embed" xlink:actuate="onLoad"/></draw:frame></text:p>
          </table:table-cell>
        </table:table-row>
      </table:table>
      <text:list text:style-name="List_20_1" text:continue-numbering="false">
        <text:list-item>
          <text:p text:style-name="LastListParagraph_List_20_1_Content_First"> Öffne auf dem PC eine Textdatei, schreibe den Text „Vom Eise befreit sind Strom und Bäche“ und speichere sie unter osterspaziergang.txt im Ordner peer2peer ab!</text:p>
        </text:list-item>
      </text:list>
      <text:p text:style-name="Text_20_body"><draw:frame draw:style-name="mediacenter" draw:name="4" text:anchor-type="paragraph" draw:z-index="4" svg:width="10.583333333333cm" svg:height="8.5972222222222cm"><draw:image xlink:href="Pictures/d3f617f8ac819cb045d5ba2c0f9a938d.png" xlink:type="simple" xlink:show="embed" xlink:actuate="onLoad"/></draw:frame></text:p>
      <text:list text:style-name="List_20_1" text:continue-numbering="false">
        <text:list-item>
          <text:p text:style-name="LastListParagraph_List_20_1_Content_First"> Gehe auf Notebook 1 in Gnutella auf Suche, suche nach osterspaziergang.txt und lade die Datei herunter!</text:p>
        </text:list-item>
      </text:list>
      <text:p text:style-name="Text_20_body"><draw:frame draw:style-name="mediacenter" draw:name="5" text:anchor-type="paragraph" draw:z-index="5" svg:width="10.583333333333cm" svg:height="8.5972222222222cm"><draw:image xlink:href="Pictures/05b743b83d4a79cb229384a2672c049c.png" xlink:type="simple" xlink:show="embed" xlink:actuate="onLoad"/></draw:frame></text:p>
      <text:list text:style-name="List_20_1" text:continue-numbering="false">
        <text:list-item>
          <text:p text:style-name="LastListParagraph_List_20_1_Content_First"> Öffne die Datei auf dem Notebook 1 im Texteditor und ergänze „sind Strom und Bäche durch des Frühlings holden belebenden Blick“. Speichere die Datei wieder ab.</text:p>
        </text:list-item>
      </text:list>
      <text:p text:style-name="Text_20_body"><draw:frame draw:style-name="mediacenter" draw:name="6" text:anchor-type="paragraph" draw:z-index="6" svg:width="10.583333333333cm" svg:height="8.5972222222222cm"><draw:image xlink:href="Pictures/b67458f45cc89876a70b2dc976222dad.png" xlink:type="simple" xlink:show="embed" xlink:actuate="onLoad"/></draw:frame></text:p>
      <text:list text:style-name="List_20_1" text:continue-numbering="false">
        <text:list-item>
          <text:p text:style-name="List_20_1_Content_First"> Lade nun die Datei in Gnutella auf den PC herunter.</text:p>
        </text:list-item>
        <text:list-item>
          <text:p text:style-name="List_20_1_Content_Last"> Öffne die Datei wieder auf dem PC! Was stellst du fest?</text:p>
        </text:list-item>
      </text:list>
      <text:h text:style-name="Heading_20_3" text:outline-level="3"><text:bookmark-start text:name="__RefHeading___aufgabe_4_-_client-server-prinzip_mit_dem_dienst_www_5"/><text:bookmark-start text:name="aufgabe_4_-_client-server-prinzip_mit_dem_dienst_www"/>Aufgabe 4 - Client-Server-Prinzip mit dem Dienst WWW<text:bookmark-end text:name="__RefHeading___aufgabe_4_-_client-server-prinzip_mit_dem_dienst_www_5"/><text:bookmark-end text:name="aufgabe_4_-_client-server-prinzip_mit_dem_dienst_www"/></text:h>
      <text:p text:style-name="Text_20_body">Wir ihr schon wisst, stellt der Dienst www Internetseiten zur Verfügung, die auf einem Webserver liegen. Dieser Dienst arbeitet nach dem Client-Server-Prinzip. Wir wollen in unserem lokalen Netz einen Webserver installieren, auf den wir mit einem Webbrowser zugreifen werden.</text:p>
      <text:list text:style-name="List_20_1" text:continue-numbering="false">
        <text:list-item>
          <text:p text:style-name="LastListParagraph_List_20_1_Content_First"> Installiere auf dem Rechner Server einen Webserver und einen Texteditor. Starte den Webserv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1:04</meta:creation-date>
    <dc:creator>Generated</dc:creator>
    <dc:date>2026-08-25T11::31:04</dc:date>
    <dc:language>en-US</dc:language>
    <meta:editing-cycles>1</meta:editing-cycles>
    <meta:editing-duration>PT0S</meta:editing-duration>
    <dc:title>neuerlehrplan:klasse09:filius</dc:title>
  </office:meta>
</office:document-meta>
</file>