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985a6e3e450c40ee7f1f01a1de43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9:begriffe_praesentation"/><text:bookmark-start text:name="__RefHeading___datenbanksysteme_1"/><text:bookmark-start text:name="datenbanksysteme"/>Datenbanksysteme<text:bookmark-end text:name="__RefHeading___datenbanksysteme_1"/><text:bookmark-end text:name="datenbanksysteme"/></text:h>
      <text:h text:style-name="Heading_20_2" text:outline-level="2"><text:bookmark-start text:name="__RefHeading___video_2"/><text:bookmark-start text:name="video"/>Video<text:bookmark-end text:name="__RefHeading___video_2"/><text:bookmark-end text:name="video"/></text:h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„Ein <text:span text:style-name="Strong_20_Emphasis">Datenbanksystem</text:span> (DBS) (eine <text:span text:style-name="Strong_20_Emphasis">Datenbank</text:span>) ist eine systematische und strukturierte Zusammenfassung von Daten eines Problembereiches (Datenbasis) einschließlich der zur Eingabe, Verwaltung, Auswertung und Ausgabe erforderlichen Software (Datenbankmanagementsystem, DBMS).“<text:note text:id="ftn0" text:note-class="footnote"><text:note-citation text:label="1)">1)</text:note-citation><text:note-body><text:p text:style-name="Text_20_body">Engelmann, Lutz (Hrsg.): Duden Informatik Lehrbuch S II, DUDEN PAETEC GmbH, Berlin 2006, S.153</text:p></text:note-body></text:note></text:p></table:table-cell></table:table-row></table:table></draw:text-box></draw:frame></text:p>
      <text:h text:style-name="Heading_20_2" text:outline-level="2"><text:bookmark-start text:name="__RefHeading___definition_4"/><text:bookmark-start text:name="definition1"/>Definition<text:bookmark-end text:name="__RefHeading___definition_4"/><text:bookmark-end text:name="definition1"/></text:h>
      <text:p text:style-name="Text_20_body"><draw:frame draw:style-name="mediacenter" draw:name="0" text:anchor-type="paragraph" draw:z-index="0" svg:width="10.583333333333cm" svg:height="12.673541666667cm"><draw:image xlink:href="Pictures/eb985a6e3e450c40ee7f1f01a1de433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2::02:10</meta:creation-date>
    <dc:creator>Generated</dc:creator>
    <dc:date>2026-08-25T12::02:10</dc:date>
    <dc:language>en-US</dc:language>
    <meta:editing-cycles>1</meta:editing-cycles>
    <meta:editing-duration>PT0S</meta:editing-duration>
    <dc:title>neuerlehrplan:klasse09:begriffe_praesentation</dc:title>
  </office:meta>
</office:document-meta>
</file>