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uerlehrplan:klasse08:verzweigungen"/><text:bookmark-start text:name="__RefHeading___bedingte_anweisungen_-_verzweigungen_-_variablen_1"/><text:bookmark-start text:name="bedingte_anweisungen_-_verzweigungen_-_variablen"/>Bedingte Anweisungen - Verzweigungen - Variablen<text:bookmark-end text:name="__RefHeading___bedingte_anweisungen_-_verzweigungen_-_variablen_1"/><text:bookmark-end text:name="bedingte_anweisungen_-_verzweigungen_-_variablen"/></text:h>
      <text:p text:style-name="Text_20_body">Öffne das Programm11_vorlage.sb3 <text:note text:id="ftn0" text:note-class="footnote"><text:note-citation text:label="1)">1)</text:note-citation><text:note-body><text:p text:style-name="Text_20_body">Quelle: Knodel, Philipp und Diana - Einfach Programmieren mit Scratch – Carlsen Verlag</text:p></text:note-body></text:note> und benenne es um in Programm11.sb3! Teste das Programm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10::20:20</meta:creation-date>
    <dc:creator>Generated</dc:creator>
    <dc:date>2026-08-25T10::20:20</dc:date>
    <dc:language>en-US</dc:language>
    <meta:editing-cycles>1</meta:editing-cycles>
    <meta:editing-duration>PT0S</meta:editing-duration>
    <dc:title>neuerlehrplan:klasse08:verzweigungen</dc:title>
  </office:meta>
</office:document-meta>
</file>