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uerlehrplan:klasse08:umgangmitmedien"/><text:bookmark-start text:name="__RefHeading___umgang_mit_medien_1"/><text:bookmark-start text:name="umgang_mit_medien"/>Umgang mit Medien<text:bookmark-end text:name="__RefHeading___umgang_mit_medien_1"/><text:bookmark-end text:name="umgang_mit_medien"/></text:h>
      <text:h text:style-name="Heading_20_2" text:outline-level="2"><text:bookmark-start text:name="__RefHeading___fake-news_2"/><text:bookmark-start text:name="fake-news"/>Fake-News<text:bookmark-end text:name="__RefHeading___fake-news_2"/><text:bookmark-end text:name="fake-new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1::35:20</meta:creation-date>
    <dc:creator>Generated</dc:creator>
    <dc:date>2026-08-25T11::35:20</dc:date>
    <dc:language>en-US</dc:language>
    <meta:editing-cycles>1</meta:editing-cycles>
    <meta:editing-duration>PT0S</meta:editing-duration>
    <dc:title>neuerlehrplan:klasse08:umgangmitmedien</dc:title>
  </office:meta>
</office:document-meta>
</file>