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cfaca5881fd775d627f71d9d7c1ac27.png"/>
  <manifest:file-entry manifest:media-type="image/png" manifest:full-path="Pictures/20fcf892d0624f689c38009f6cd04879.png"/>
  <manifest:file-entry manifest:media-type="image/png" manifest:full-path="Pictures/0fc2c274ddbf2e3276db88b5690e0073.png"/>
  <manifest:file-entry manifest:media-type="image/png" manifest:full-path="Pictures/e3ab9bcd8412151e367e268a4967fc3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8:schleifen"/><text:bookmark-start text:name="__RefHeading___schleifen_1"/><text:bookmark-start text:name="schleifen"/>Schleifen<text:bookmark-end text:name="__RefHeading___schleifen_1"/><text:bookmark-end text:name="schleifen"/></text:h>
      <text:p text:style-name="Text_20_body">Manchmal wiederholen sich Befehle in Comuterprogrammen. Solche Befehle kann man in <text:span text:style-name="">Schleifen</text:span> zusammenfassen.</text:p>
      <text:h text:style-name="Heading_20_2" text:outline-level="2"><text:bookmark-start text:name="__RefHeading___zaehlschleifen_2"/><text:bookmark-start text:name="zaehlschleifen"/>Zählschleifen<text:bookmark-end text:name="__RefHeading___zaehlschleifen_2"/><text:bookmark-end text:name="zaehlschleifen"/></text:h>
      <text:p text:style-name="Text_20_body">Wenn die Anzahl der Wiederholungen bekannt ist, spricht man dabei von <text:span text:style-name="">Zählschleifen</text:span>.</text:p>
      <text:p text:style-name="Text_20_body">Wir betrachten die folgenden Scratch-Programme: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draw:frame draw:style-name="mediacenter" draw:name="0" text:anchor-type="paragraph" draw:z-index="0" svg:width="5.2916666666667cm" style:rel-width="100%" svg:height="12.46044481982cm" style:rel-height="scale"><draw:image xlink:href="Pictures/bcfaca5881fd775d627f71d9d7c1ac27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center" draw:name="1" text:anchor-type="paragraph" draw:z-index="1" svg:width="5.2916666666667cm" style:rel-width="100%" svg:height="8.4380630630631cm" style:rel-height="scale"><draw:image xlink:href="Pictures/20fcf892d0624f689c38009f6cd04879.png" xlink:type="simple" xlink:show="embed" xlink:actuate="onLoad"/></draw:frame></text:p>
          </table:table-cell>
        </table:table-row>
      </table:table>
      <text:p text:style-name="Text_20_body">Im linken Programm (Programm02) wird die Befehlsfolge:</text:p>
      <text:list text:style-name="List_20_1" text:continue-numbering="false">
        <text:list-item>
          <text:p text:style-name="List_20_1_Content_First"> Gehe 100er Schritt!</text:p>
        </text:list-item>
        <text:list-item>
          <text:p text:style-name="List_20_1_Content"> Drehe dich nach rechts um 90 Grad!</text:p>
        </text:list-item>
        <text:list-item>
          <text:p text:style-name="List_20_1_Content_Last"> Warte eine Sekunde!</text:p>
        </text:list-item>
      </text:list>
      <text:p text:style-name="Text_20_body">viermal wiederholt. Diese Befehlsfolge kann man in eine Zählschleife „Wiederhole 4 mal“ einbetten. Sie wird dann auch viermal wiederholt.</text:p>
      <text:p text:style-name="Text_20_body"><text:span text:style-name="Strong_20_Emphasis">Aufgabe 1</text:span></text:p>
      <text:p text:style-name="Text_20_body">Verändere dein Programm02 entsprechend der obigen Abbildung. Teste es und speichere es unter dem Namen Programm05.sb3 ab.</text:p>
      <text:p text:style-name="Text_20_body"><text:span text:style-name="Strong_20_Emphasis">Aufgabe 2</text:span></text:p>
      <text:p text:style-name="Text_20_body">Erstelle die folgende Zeichnung einer Treppe mit 20 Stufen mit Scratch. Nutze dazu Zählschleifen!</text:p>
      <text:p text:style-name="Text_20_body"><draw:frame draw:style-name="mediacenter" draw:name="2" text:anchor-type="paragraph" draw:z-index="2" svg:width="15.875cm" svg:height="12.242695473251cm"><draw:image xlink:href="Pictures/0fc2c274ddbf2e3276db88b5690e0073.png" xlink:type="simple" xlink:show="embed" xlink:actuate="onLoad"/></draw:frame></text:p>
      <text:p text:style-name="Text_20_body">Hinweise:</text:p>
      <text:list text:style-name="List_20_1" text:continue-numbering="false">
        <text:list-item>
          <text:p text:style-name="List_20_1_Content_First"> Die Treppe beginnt an der Position (-100|-100). Setze die Figur am Anfang auf diese Position und lösche eine eventuelle frühere  Zeichnung.</text:p>
        </text:list-item>
        <text:list-item>
          <text:p text:style-name="List_20_1_Content"> Die Stufen haben die Breite und die Höhe 10.</text:p>
        </text:list-item>
        <text:list-item>
          <text:p text:style-name="List_20_1_Content"> Füge nach jedem Strich eine Pause von einer Sekunde ein.</text:p>
        </text:list-item>
        <text:list-item>
          <text:p text:style-name="List_20_1_Content"> Den Stift oder auch andere Stifte kannst du dir hier: <text:a xlink:type="simple" xlink:href="https://icons8.de/icon/set/characters/color" text:style-name="Internet_20_link" text:visited-style-name="Visited_20_Internet_20_Link">https://icons8.de/icon/set/characters/color</text:a> herunterladen.</text:p>
        </text:list-item>
        <text:list-item>
          <text:p text:style-name="List_20_1_Content_Last"> Speichere das Programm unter Programm06.sb3 ab!</text:p>
        </text:list-item>
      </text:list>
      <text:p text:style-name="Text_20_body"><text:span text:style-name="Strong_20_Emphasis">Aufgabe 3</text:span></text:p>
      <text:p text:style-name="Text_20_body">Zeichne die folgenden Figuren mit Scratch. Verwende dazu Zählschleifen! (Programm07.sb3) </text:p>
      <text:p text:style-name="Text_20_body"><draw:frame draw:style-name="mediacenter" draw:name="3" text:anchor-type="paragraph" draw:z-index="3" svg:width="15.875cm" svg:height="16.467842323651cm"><draw:image xlink:href="Pictures/e3ab9bcd8412151e367e268a4967fc3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2::00:59</meta:creation-date>
    <dc:creator>Generated</dc:creator>
    <dc:date>2026-08-25T12::00:59</dc:date>
    <dc:language>en-US</dc:language>
    <meta:editing-cycles>1</meta:editing-cycles>
    <meta:editing-duration>PT0S</meta:editing-duration>
    <dc:title>neuerlehrplan:klasse08:schleifen</dc:title>
  </office:meta>
</office:document-meta>
</file>