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0d15be23470498e0b609d5d07d2d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kommunikation"/><text:bookmark-start text:name="__RefHeading___kommunikation_1"/><text:bookmark-start text:name="kommunikation"/>Kommunikation<text:bookmark-end text:name="__RefHeading___kommunikation_1"/><text:bookmark-end text:name="kommunikatio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">Kommunikation</text:span> bezeichnet den wechselseitigen Austausch von Botschaften zwischen Lebewesen, Objekten, Systemen.</text:p></table:table-cell></table:table-row></table:table></draw:text-box></draw:frame></text:p>
      <text:p text:style-name="Text_20_body">Kommunikation ist ein Grundbedürfnis des Menschen. Menschen kommunizieren stets miteinander – auch wenn sie nicht sprechen.</text:p>
      <text:h text:style-name="Heading_20_2" text:outline-level="2"><text:bookmark-start text:name="__RefHeading___kommunikatinsmodell_2"/><text:bookmark-start text:name="kommunikatinsmodell"/>Kommunikatinsmodell<text:bookmark-end text:name="__RefHeading___kommunikatinsmodell_2"/><text:bookmark-end text:name="kommunikatinsmodell"/></text:h>
      <text:p text:style-name="Text_20_body"><draw:frame draw:style-name="mediacenter" draw:name="0" text:anchor-type="paragraph" draw:z-index="0" svg:width="15.875cm" svg:height="7.3281898340249cm"><draw:image xlink:href="Pictures/c80d15be23470498e0b609d5d07d2da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9::38:59</meta:creation-date>
    <dc:creator>Generated</dc:creator>
    <dc:date>2026-08-25T09::38:59</dc:date>
    <dc:language>en-US</dc:language>
    <meta:editing-cycles>1</meta:editing-cycles>
    <meta:editing-duration>PT0S</meta:editing-duration>
    <dc:title>neuerlehrplan:klasse08:kommunikation</dc:title>
  </office:meta>
</office:document-meta>
</file>