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internet"/><text:bookmark-start text:name="__RefHeading___internetsuche_1"/><text:bookmark-start text:name="internetsuche"/>Internetsuche<text:bookmark-end text:name="__RefHeading___internetsuche_1"/><text:bookmark-end text:name="internetsuche"/></text:h>
      <text:p text:style-name="Text_20_body">Für die Suche von Informationen im Internet gibt es mehrere Möglichkeiten:</text:p>
      <text:h text:style-name="Heading_20_2" text:outline-level="2"><text:bookmark-start text:name="__RefHeading___suchmaschinen_2"/><text:bookmark-start text:name="suchmaschinen"/>Suchmaschinen<text:bookmark-end text:name="__RefHeading___suchmaschinen_2"/><text:bookmark-end text:name="suchmaschi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2:30</meta:creation-date>
    <dc:creator>Generated</dc:creator>
    <dc:date>2026-08-25T11::32:30</dc:date>
    <dc:language>en-US</dc:language>
    <meta:editing-cycles>1</meta:editing-cycles>
    <meta:editing-duration>PT0S</meta:editing-duration>
    <dc:title>neuerlehrplan:klasse08:internet</dc:title>
  </office:meta>
</office:document-meta>
</file>