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46bbb8a8b160e623935a288bcd1e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emailgefahren"/><text:bookmark-start text:name="__RefHeading___gefaehrliche_e-mails_1"/><text:bookmark-start text:name="gefaehrliche_e-mails"/>Gefährliche E-Mails<text:bookmark-end text:name="__RefHeading___gefaehrliche_e-mails_1"/><text:bookmark-end text:name="gefaehrliche_e-mails"/></text:h>
      <text:h text:style-name="Heading_20_2" text:outline-level="2"><text:bookmark-start text:name="__RefHeading___spam-mails_2"/><text:bookmark-start text:name="spam-mails"/>Spam-Mails<text:bookmark-end text:name="__RefHeading___spam-mails_2"/><text:bookmark-end text:name="spam-mails"/></text:h>
      <text:p text:style-name="Text_20_body"><text:span text:style-name="Strong_20_Emphasis"><text:a xlink:type="simple" xlink:href="https://de.wikipedia.org/wiki/Spam" text:style-name="Internet_20_link" text:visited-style-name="Visited_20_Internet_20_Link"> Spam</text:a>-Mails</text:span> sind E-Mails, die dem Empfänger ungewollt zugeschickt werden.
<draw:frame draw:style-name="mediacenter" draw:name="0" text:anchor-type="paragraph" draw:z-index="0" svg:width="15.875cm" svg:height="8.9296875cm"><draw:image xlink:href="Pictures/0f46bbb8a8b160e623935a288bcd1e8f.jpg" xlink:type="simple" xlink:show="embed" xlink:actuate="onLoad"/></draw:frame></text:p>
      <text:p text:style-name="Text_20_body">(Quelle: <text:a xlink:type="simple" xlink:href="https://static.vncdn.vn/agent/uploads/files/original/c10cf7de5f6c2e74b6e93f2f5aa12f30_1676905302.jpg" text:style-name="Internet_20_link" text:visited-style-name="Visited_20_Internet_20_Link">https://static.vncdn.vn/agent/uploads/files/original/c10cf7de5f6c2e74b6e93f2f5aa12f30_1676905302.jpg</text:a>)</text:p>
      <text:h text:style-name="Heading_20_2" text:outline-level="2"><text:bookmark-start text:name="__RefHeading___phishing-mails_3"/><text:bookmark-start text:name="phishing-mails"/>Phishing-Mails<text:bookmark-end text:name="__RefHeading___phishing-mails_3"/><text:bookmark-end text:name="phishing-mai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59</meta:creation-date>
    <dc:creator>Generated</dc:creator>
    <dc:date>2026-08-25T11::34:59</dc:date>
    <dc:language>en-US</dc:language>
    <meta:editing-cycles>1</meta:editing-cycles>
    <meta:editing-duration>PT0S</meta:editing-duration>
    <dc:title>neuerlehrplan:klasse08:emailgefahren</dc:title>
  </office:meta>
</office:document-meta>
</file>