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euerlehrplan:klasse08:datenschutzundsicherheit"/><text:bookmark-start text:name="__RefHeading___datenschutz_und_datensicherheit_1"/><text:bookmark-start text:name="datenschutz_und_datensicherheit"/>Datenschutz und Datensicherheit<text:bookmark-end text:name="__RefHeading___datenschutz_und_datensicherheit_1"/><text:bookmark-end text:name="datenschutz_und_datensicherheit"/></text:h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span text:style-name="Strong_20_Emphasis">Datenschutz</text:span></text:p><text:p text:style-name="Text_20_body">Schutz des Bürgers vor Beeinträchtigungen seiner Privatsphäre durch unbefugte Erhebung, Speicherung und Weitergabe von Daten, die seine Person betreffen.</text:p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5T10::20:03</meta:creation-date>
    <dc:creator>Generated</dc:creator>
    <dc:date>2026-08-25T10::20:03</dc:date>
    <dc:language>en-US</dc:language>
    <meta:editing-cycles>1</meta:editing-cycles>
    <meta:editing-duration>PT0S</meta:editing-duration>
    <dc:title>neuerlehrplan:klasse08:datenschutzundsicherheit</dc:title>
  </office:meta>
</office:document-meta>
</file>