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a8430383d91b6f23940ff3833889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darstellungsformen"/><text:bookmark-start text:name="__RefHeading___darstellungsformen_von_algorithmen_1"/><text:bookmark-start text:name="darstellungsformen_von_algorithmen"/>Darstellungsformen von Algorithmen<text:bookmark-end text:name="__RefHeading___darstellungsformen_von_algorithmen_1"/><text:bookmark-end text:name="darstellungsformen_von_algorithmen"/></text:h>
      <text:h text:style-name="Heading_20_2" text:outline-level="2"><text:bookmark-start text:name="__RefHeading___algorithmische_grundstrukturen_2"/><text:bookmark-start text:name="algorithmische_grundstrukturen"/>Algorithmische Grundstrukturen<text:bookmark-end text:name="__RefHeading___algorithmische_grundstrukturen_2"/><text:bookmark-end text:name="algorithmische_grundstrukturen"/></text:h>
      <text:p text:style-name="Text_20_body">Beim Programmieren mit Scratch hast du bereits einige algorithmische Grundstrukturen kennengelernt:</text:p>
      <text:list text:style-name="List_20_1" text:continue-numbering="false">
        <text:list-item>
          <text:p text:style-name="List_20_1_Content_First"> Eine <text:span text:style-name="Strong_20_Emphasis">Sequenz</text:span> ist eine Abfolge von Befehlen, die in einer eindeutig definierten Reihenfolge hintereinander ausgeführt werden.</text:p>
        </text:list-item>
        <text:list-item>
          <text:p text:style-name="List_20_1_Content"> Durch eine <text:span text:style-name="Strong_20_Emphasis">Verzweigung, Alternative</text:span> werden Teile eines Algorithmus ausgeführt, wenn eine Bedingung erfüllt oder nicht erfüllt ist. Dabei unterscheiden wir:</text:p>
          <text:list text:style-name="List_20_1">
            <text:list-item>
              <text:p text:style-name="List_20_1_Content"> eine <text:span text:style-name="Strong_20_Emphasis">einseitige Alternative</text:span>: Anweisungen werden ausgeführt, wenn eine bestimmte Bedingung erfüllt ist.</text:p>
            </text:list-item>
            <text:list-item>
              <text:p text:style-name="List_20_1_Content"> eine <text:span text:style-name="Strong_20_Emphasis">zweiseitige Alternative</text:span>: Anweisungen werden ausgeführt, wenn eine bestimmte Bedingung erfüllt ist, wenn die Bedingung nicht erfüllt ist, werden andere Anweisungen ausgeführt.</text:p>
            </text:list-item>
            <text:list-item>
              <text:p text:style-name="List_20_1_Content"> eine <text:span text:style-name="Strong_20_Emphasis">Mehrfachverzweigung</text:span> (Klasse 10): In Abhängigkeit von mehreren Bedingungen werden jeweils bestimmte Anweisungen ausgeführt. Wenn keine der Bedingen erfüllt ist können auch bestimmte Anweisungen ausgeführt werden.</text:p>
            </text:list-item>
          </text:list>
        </text:list-item>
        <text:list-item>
          <text:p text:style-name="List_20_1_Content"> Bei einer <text:span text:style-name="Strong_20_Emphasis">Wiederholung, Schleife</text:span> werden Anweisungen mehrfach ausgeführt. Dabei unterscheiden wir:</text:p>
          <text:list text:style-name="List_20_1">
            <text:list-item>
              <text:p text:style-name="List_20_1_Content"> <text:span text:style-name="Strong_20_Emphasis">Zählschleife</text:span>: Es gibt eine festgelegte Anzahl an Schleifendurchläufen.</text:p>
            </text:list-item>
            <text:list-item>
              <text:p text:style-name="List_20_1_Content"> <text:span text:style-name="Strong_20_Emphasis">Schleife mit Abbruchbedingung</text:span>: Die Schleife wird immer wieder durchlaufen, solange eine bestimmte Bedingung erfüllt ist.</text:p>
            </text:list-item>
            <text:list-item>
              <text:p text:style-name="List_20_1_Content_Last"> <text:span text:style-name="Strong_20_Emphasis">Endlosschleife</text:span>: Es gibt keine Abbruchbedingung. Die Schleife wird erst beendet, wenn das Programm beendet wird.</text:p>
            </text:list-item>
          </text:list>
        </text:list-item>
      </text:list>
      <text:h text:style-name="Heading_20_2" text:outline-level="2"><text:bookmark-start text:name="__RefHeading___verschiedene_darstellungsformen_von_algorithmen_3"/><text:bookmark-start text:name="verschiedene_darstellungsformen_von_algorithmen"/>Verschiedene Darstellungsformen von Algorithmen<text:bookmark-end text:name="__RefHeading___verschiedene_darstellungsformen_von_algorithmen_3"/><text:bookmark-end text:name="verschiedene_darstellungsformen_von_algorithmen"/></text:h>
      <text:p text:style-name="Text_20_body">Für Algorithmen gibt es verschiedene Darstellungsformen, die je nach Einsatzzweck angewendet. Die folgende Tabelle gibt einen Überblick.</text:p>
      <text:p text:style-name="Text_20_body"><text:a xlink:type="simple" xlink:href="https://herrmix.de/dokuwiki/lib/exe/fetch.php?media=neuerlehrplan:klasse08:darstellungsformen.pdf" text:style-name="Internet_20_link" text:visited-style-name="Visited_20_Internet_20_Link">darstellungsformen.pdf</text:a></text:p>
      <text:p text:style-name="Text_20_body"><text:span text:style-name="Strong_20_Emphasis">Aufgabe 1</text:span></text:p>
      <text:p text:style-name="Text_20_body"><draw:frame draw:style-name="medialeft" draw:name="0" text:anchor-type="paragraph" draw:z-index="0" svg:width="7.9375cm" style:rel-width="100%" svg:height="19.24758583691cm" style:rel-height="scale"><draw:image xlink:href="Pictures/fda8430383d91b6f23940ff383388946.png" xlink:type="simple" xlink:show="embed" xlink:actuate="onLoad"/></draw:frame> Gegeben ist das folgende Scratch-Programm mit Zeichenstift! Beschreibe den Programmablauf. Was wird gezeichnet? Teste danach das Programm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12:00</meta:creation-date>
    <dc:creator>Generated</dc:creator>
    <dc:date>2026-08-25T11::12:00</dc:date>
    <dc:language>en-US</dc:language>
    <meta:editing-cycles>1</meta:editing-cycles>
    <meta:editing-duration>PT0S</meta:editing-duration>
    <dc:title>neuerlehrplan:klasse08:darstellungsformen</dc:title>
  </office:meta>
</office:document-meta>
</file>