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8:algorithmusbegriff"/><text:bookmark-start text:name="__RefHeading___algorithmusbegriff_1"/><text:bookmark-start text:name="algorithmusbegriff"/>Algorithmusbegriff<text:bookmark-end text:name="__RefHeading___algorithmusbegriff_1"/><text:bookmark-end text:name="algorithmusbegriff"/></text:h>
      <text:p text:style-name="Text_20_body">Bereits aus der Klasse 7 kennst du den Begriff Algorithmus: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Ein <text:span text:style-name="">Algorithmus</text:span> ist ein Verfahren zur systematischen, schrittweisen Lösung eines Problems. </text:p></table:table-cell></table:table-row></table:table></draw:text-box></draw:frame></text:p>
      <text:p text:style-name="Text_20_body">In der Klasse 8 wollen wir uns nun zusätzlich mit den Eigenschaften eines Algorithmus befassen.</text:p>
      <text:h text:style-name="Heading_20_2" text:outline-level="2"><text:bookmark-start text:name="__RefHeading___eigenschaften_eines_algorithmus_2"/><text:bookmark-start text:name="eigenschaften_eines_algorithmus"/>Eigenschaften eines Algorithmus<text:bookmark-end text:name="__RefHeading___eigenschaften_eines_algorithmus_2"/><text:bookmark-end text:name="eigenschaften_eines_algorithmus"/></text:h>
      <text:list text:style-name="List_20_1" text:continue-numbering="false">
        <text:list-item>
          <text:p text:style-name="List_20_1_Content_First"> **Allgemeingültigkeit: **</text:p>
        </text:list-item>
        <text:list-item>
          <text:p text:style-name="List_20_1_Content"> **Ausführbarkeit: **</text:p>
        </text:list-item>
        <text:list-item>
          <text:p text:style-name="List_20_1_Content"> **Eindeutigkeit: **</text:p>
        </text:list-item>
        <text:list-item>
          <text:p text:style-name="List_20_1_Content_Last"> **Endlichkeit: **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02:50</meta:creation-date>
    <dc:creator>Generated</dc:creator>
    <dc:date>2026-08-25T11::02:50</dc:date>
    <dc:language>en-US</dc:language>
    <meta:editing-cycles>1</meta:editing-cycles>
    <meta:editing-duration>PT0S</meta:editing-duration>
    <dc:title>neuerlehrplan:klasse08:algorithmusbegriff</dc:title>
  </office:meta>
</office:document-meta>
</file>