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7:speichereinheiten"/><text:bookmark-start text:name="__RefHeading___digitale_speichereinheiten_1"/><text:bookmark-start text:name="digitale_speichereinheiten"/>Digitale Speichereinheiten<text:bookmark-end text:name="__RefHeading___digitale_speichereinheiten_1"/><text:bookmark-end text:name="digitale_speichereinheiten"/></text:h>
      <text:p text:style-name="Text_20_body">Die kleinste digitale Speichereinheit ist <text:span text:style-name="Strong_20_Emphasis">1 Bit</text:span>. Es entspricht einer einstelligen Dualzahl und kann genau zwei Zustände ( 1 und 0, True und False, An und Aus …) annehmen.</text:p>
      <text:p text:style-name="Text_20_body">Die nächstgrößere digitale Speichereinheit ist <text:span text:style-name="Strong_20_Emphasis">1 Byte</text:span>. Es gilt:</text:p>
      <text:p text:style-name="Preformatted_20_Text">1 Byte = 8 Bit<text:s text:c="2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0::17:29</meta:creation-date>
    <dc:creator>Generated</dc:creator>
    <dc:date>2026-08-25T10::17:29</dc:date>
    <dc:language>en-US</dc:language>
    <meta:editing-cycles>1</meta:editing-cycles>
    <meta:editing-duration>PT0S</meta:editing-duration>
    <dc:title>neuerlehrplan:klasse07:speichereinheiten</dc:title>
  </office:meta>
</office:document-meta>
</file>