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849ddc9124930f3f42ccdd1b1b0ddfa.png"/>
  <manifest:file-entry manifest:media-type="image/png" manifest:full-path="Pictures/810aba74e2c17082ca93f018978926dc.png"/>
  <manifest:file-entry manifest:media-type="image/png" manifest:full-path="Pictures/3d71f2d082511cd8ccd386bd00ea446c.png"/>
  <manifest:file-entry manifest:media-type="image/png" manifest:full-path="Pictures/cd2750770f5f34fd7e08a770708e8bfa.png"/>
  <manifest:file-entry manifest:media-type="image/png" manifest:full-path="Pictures/8e14ac4930f371da3a7070ed23ca41ce.png"/>
  <manifest:file-entry manifest:media-type="image/png" manifest:full-path="Pictures/ae7568ee0c63d4f9daafaf4ab125d1a0.png"/>
  <manifest:file-entry manifest:media-type="image/jpeg" manifest:full-path="Pictures/a2735f1bea77e564c202efe517487148.jpg"/>
  <manifest:file-entry manifest:media-type="image/png" manifest:full-path="Pictures/d73177ddf3c140d7af20f85cc54e75c2.png"/>
  <manifest:file-entry manifest:media-type="image/png" manifest:full-path="Pictures/92d53b026792a0e611f9fb7f7958a416.png"/>
  <manifest:file-entry manifest:media-type="image/png" manifest:full-path="Pictures/095ca1ab0cb2e56ca7b5fe9b158ad5e5.png"/>
  <manifest:file-entry manifest:media-type="image/png" manifest:full-path="Pictures/bce0ee1742edc4c0dcc9e1da557e4073.png"/>
  <manifest:file-entry manifest:media-type="image/png" manifest:full-path="Pictures/e0bf6517c01117dfc7eeb6aa5faa81d6.png"/>
  <manifest:file-entry manifest:media-type="image/png" manifest:full-path="Pictures/1ba03123691fcea7a05cfff5c22871d4.png"/>
  <manifest:file-entry manifest:media-type="image/png" manifest:full-path="Pictures/5a01a7605f450a21fdce62ee9889041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name="PluginODTAutoStyle_Frame_8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uerlehrplan:klasse07:objekte_und_klassen"/><text:bookmark-start text:name="__RefHeading___objekte_und_klassen_1"/><text:bookmark-start text:name="objekte_und_klassen"/>Objekte und Klassen<text:bookmark-end text:name="__RefHeading___objekte_und_klassen_1"/><text:bookmark-end text:name="objekte_und_klassen"/></text:h>
      <text:h text:style-name="Heading_20_2" text:outline-level="2"><text:bookmark-start text:name="__RefHeading___objekte_2"/><text:bookmark-start text:name="objekte"/>Objekte<text:bookmark-end text:name="__RefHeading___objekte_2"/><text:bookmark-end text:name="objekte"/></text:h>
      <text:h text:style-name="Heading_20_3" text:outline-level="3"><text:bookmark-start text:name="__RefHeading___objektorientierte_sichtweise_3"/><text:bookmark-start text:name="objektorientierte_sichtweise"/>Objektorientierte Sichtweise<text:bookmark-end text:name="__RefHeading___objektorientierte_sichtweise_3"/><text:bookmark-end text:name="objektorientierte_sichtweise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list text:style-name="List_20_1" text:continue-numbering="false"><text:list-item><text:p text:style-name="List_20_1_Content_First"> Unsere Umwelt besteht aus <text:span text:style-name="">Objekten</text:span>. Objekte sind Dinge, Lebewesen oder Begriffe.</text:p></text:list-item><text:list-item><text:p text:style-name="List_20_1_Content"> Objekte haben bestimmte Eigenschaften (<text:span text:style-name="">Attribute</text:span>).</text:p></text:list-item><text:list-item><text:p text:style-name="List_20_1_Content_Last"> Durch <text:span text:style-name="">Methoden</text:span> kann ein Objekt seine Eigenschaften verändern oder selbst Aktionen ausführen.</text:p></text:list-item></text:list></table:table-cell></table:table-row></table:table></draw:text-box></draw:frame></text:p>
      <text:p text:style-name="Text_20_body"><text:span text:style-name="Strong_20_Emphasis">Beispiel 1</text:span></text:p>
      <text:p text:style-name="Text_20_body"><draw:frame draw:style-name="mediacenter" draw:name="0" text:anchor-type="paragraph" draw:z-index="0" svg:width="15.875cm" svg:height="4.6739411157025cm"><draw:image xlink:href="Pictures/9849ddc9124930f3f42ccdd1b1b0ddfa.png" xlink:type="simple" xlink:show="embed" xlink:actuate="onLoad"/></draw:frame></text:p>
      <text:p text:style-name="Text_20_body"><text:note text:id="ftn0" text:note-class="footnote"><text:note-citation text:label="1)">1)</text:note-citation><text:note-body><text:p text:style-name="Text_20_body">NASA/JPL-Caltech - <text:a xlink:type="simple" xlink:href="https://web.archive.org/web/20090119235457/http://planetquest.jpl.nasa.gov/milestones_show/slide1.html" text:style-name="Internet_20_link" text:visited-style-name="Visited_20_Internet_20_Link">https://web.archive.org/web/20090119235457/http://planetquest.jpl.nasa.gov/milestones_show/slide1.html</text:a> (image link) <text:a xlink:type="simple" xlink:href="http://photojournal.jpl.nasa.gov/catalog/PIA18182" text:style-name="Internet_20_link" text:visited-style-name="Visited_20_Internet_20_Link">http://photojournal.jpl.nasa.gov/catalog/PIA18182</text:a> (image link) </text:p></text:note-body></text:note></text:p>
      <text:p text:style-name="Text_20_body"><text:span text:style-name="Strong_20_Emphasis">Beispiel 2</text:span></text:p>
      <text:p text:style-name="Text_20_body"><draw:frame draw:style-name="mediacenter" draw:name="1" text:anchor-type="paragraph" draw:z-index="1" svg:width="15.875cm" svg:height="5.1331353305785cm"><draw:image xlink:href="Pictures/810aba74e2c17082ca93f018978926dc.png" xlink:type="simple" xlink:show="embed" xlink:actuate="onLoad"/></draw:frame></text:p>
      <text:p text:style-name="Text_20_body"><text:note text:id="ftn1" text:note-class="footnote"><text:note-citation text:label="2)">2)</text:note-citation><text:note-body><text:a xlink:type="simple" xlink:href="https://commons.wikimedia.org/wiki/File:Tyrannosaurus_BW.jpg" text:style-name="Internet_20_link" text:visited-style-name="Visited_20_Internet_20_Link">https://commons.wikimedia.org/wiki/File:Tyrannosaurus_BW.jpg</text:a> </text:note-body></text:note></text:p>
      <text:p text:style-name="Text_20_body"><text:span text:style-name="Strong_20_Emphasis">Beispiel 3</text:span></text:p>
      <text:p text:style-name="Text_20_body"><draw:frame draw:style-name="mediacenter" draw:name="2" text:anchor-type="paragraph" draw:z-index="2" svg:width="15.875cm" svg:height="4.9441542288557cm"><draw:image xlink:href="Pictures/3d71f2d082511cd8ccd386bd00ea446c.png" xlink:type="simple" xlink:show="embed" xlink:actuate="onLoad"/></draw:frame></text:p>
      <text:p text:style-name="Text_20_body"><text:note text:id="ftn2" text:note-class="footnote"><text:note-citation text:label="3)">3)</text:note-citation><text:note-body><text:a xlink:type="simple" xlink:href="https://www.hdcarwallpapers.com/walls/2014_chevrolet_corvette_c7_stingray-wide.jpg" text:style-name="Internet_20_link" text:visited-style-name="Visited_20_Internet_20_Link">https://www.hdcarwallpapers.com/walls/2014_chevrolet_corvette_c7_stingray-wide.jpg</text:a></text:note-body></text:note></text:p>
      <text:h text:style-name="Heading_20_3" text:outline-level="3"><text:bookmark-start text:name="__RefHeading___darstellung_von_objekten_4"/><text:bookmark-start text:name="darstellung_von_objekten"/>Darstellung von Objekten<text:bookmark-end text:name="__RefHeading___darstellung_von_objekten_4"/><text:bookmark-end text:name="darstellung_von_objekten"/></text:h>
      <text:p text:style-name="Text_20_body">Objekte lassen sich in sogenannten Objektkarten (abgerundetes Rechteck) darstellen. Sie beschreiben den Zustand eines Objekts. Methoden werden nicht mit in die Objektkarten geschrieben.</text:p>
      <text:p text:style-name="Text_20_body"><text:span text:style-name="Strong_20_Emphasis">Objektkarte für Beispiel 1</text:span></text:p>
      <text:p text:style-name="Text_20_body"><draw:frame draw:style-name="mediacenter" draw:name="3" text:anchor-type="paragraph" draw:z-index="3" svg:width="15.875cm" svg:height="6.1155189620758cm"><draw:image xlink:href="Pictures/cd2750770f5f34fd7e08a770708e8bfa.png" xlink:type="simple" xlink:show="embed" xlink:actuate="onLoad"/></draw:frame></text:p>
      <text:p text:style-name="Text_20_body"><text:span text:style-name="Strong_20_Emphasis">Objektkarte für Beispiel 2</text:span></text:p>
      <text:p text:style-name="Text_20_body"><draw:frame draw:style-name="mediacenter" draw:name="4" text:anchor-type="paragraph" draw:z-index="4" svg:width="15.875cm" svg:height="6.5476653696498cm"><draw:image xlink:href="Pictures/8e14ac4930f371da3a7070ed23ca41ce.png" xlink:type="simple" xlink:show="embed" xlink:actuate="onLoad"/></draw:frame></text:p>
      <text:p text:style-name="Text_20_body"><text:span text:style-name="Strong_20_Emphasis">Objektkarte für Beispiel 3</text:span></text:p>
      <text:p text:style-name="Text_20_body"><draw:frame draw:style-name="mediacenter" draw:name="5" text:anchor-type="paragraph" draw:z-index="5" svg:width="15.875cm" svg:height="6.8196555217832cm"><draw:image xlink:href="Pictures/ae7568ee0c63d4f9daafaf4ab125d1a0.png" xlink:type="simple" xlink:show="embed" xlink:actuate="onLoad"/></draw:frame></text:p>
      <text:p text:style-name="Text_20_body"><text:span text:style-name="Strong_20_Emphasis">Aufgabe 1</text:span></text:p>
      <text:p text:style-name="Text_20_body"><draw:frame draw:style-name="mediaright" draw:name="6" text:anchor-type="paragraph" draw:z-index="6" svg:width="5.2916666666667cm" style:rel-width="100%" svg:height="5.2916666666667cm" style:rel-height="scale"><draw:image xlink:href="Pictures/a2735f1bea77e564c202efe517487148.jpg" xlink:type="simple" xlink:show="embed" xlink:actuate="onLoad"/></draw:frame> </text:p>
      <text:p text:style-name="Text_20_body">Der folgende Text beschreibt die dargestellte Tasse:</text:p>
      <text:p text:style-name="Text_20_body">„Die weiße Tasse mit dem roten Herz kann kann man zum Kaffee-, Tee- oder Kakao-Trinken verwenden. Der Inhalt der Tasse beträgt ungefähr 300 ml. Sie ist ein sehr schönes Geschenk zum Valentinstag.“</text:p>
      <text:p text:style-name="Text_20_body">Erstelle anhand der Beschreibung und der Abbildung eine Objektkarte für die Tasse mit einigen Attributen und Attributwerten. Notiere auch ein paar Methoden.</text:p>
      <text:p text:style-name="Text_20_body"><text:note text:id="ftn3" text:note-class="footnote"><text:note-citation text:label="4)">4)</text:note-citation><text:note-body><text:a xlink:type="simple" xlink:href="https://www.flickr.com/photos/29718938@N07/4356264663/in/photolist-7CWZHr-Humjr4-dqct8v-6cZJj6-mg2SMd-dQ9kbU-dPnwTA-62PxfU-6FpYpG-5NwBg4-bzhE45-gp4dva-575FB5-FNipa-9cxD9N-6YDXiJ-5t5rs1-8f82Pz-dVp5kk-ydEiXm-bxSDJj-94Ye1D-cdWXhW-2XK6Gf-4apZbz-eTvYpm-mMU3PB-BW78R8-a1r9T4-bxvR1n-biNX86-9x91dQ-sX95QS-9ngui4-e5qPXZ-39R1rD-9icxUv-RoCzaC-7UvxEM-hGGe1s-6W2ovC-9d2jaP-K4bU6L-Cpvj1S-91UaMD-zRC5Yv-FDsmT8-bS1rfv-wMd4db-yDM762" text:style-name="Internet_20_link" text:visited-style-name="Visited_20_Internet_20_Link">https://www.flickr.com/photos/29718938@N07/4356264663/in/photolist-7CWZHr-Humjr4-dqct8v-6cZJj6-mg2SMd-dQ9kbU-dPnwTA-62PxfU-6FpYpG-5NwBg4-bzhE45-gp4dva-575FB5-FNipa-9cxD9N-6YDXiJ-5t5rs1-8f82Pz-dVp5kk-ydEiXm-bxSDJj-94Ye1D-cdWXhW-2XK6Gf-4apZbz-eTvYpm-mMU3PB-BW78R8-a1r9T4-bxvR1n-biNX86-9x91dQ-sX95QS-9ngui4-e5qPXZ-39R1rD-9icxUv-RoCzaC-7UvxEM-hGGe1s-6W2ovC-9d2jaP-K4bU6L-Cpvj1S-91UaMD-zRC5Yv-FDsmT8-bS1rfv-wMd4db-yDM762</text:a></text:note-body></text:note></text:p>
      <text:p text:style-name="Text_20_body"><text:span text:style-name="Strong_20_Emphasis">Aufgabe 2</text:span></text:p>
      <text:p text:style-name="Text_20_body"><draw:frame draw:style-name="mediacenter" draw:name="7" text:anchor-type="paragraph" draw:z-index="7" svg:width="15.875cm" svg:height="4.3865131578947cm"><draw:image xlink:href="Pictures/d73177ddf3c140d7af20f85cc54e75c2.png" xlink:type="simple" xlink:show="embed" xlink:actuate="onLoad"/></draw:frame></text:p>
      <text:p text:style-name="Text_20_body">Erstelle für die dargestellen Pfeile 2 bis 4 Objektkarten analog der Objektkarte für Pfeil 1. Gib einige mögliche Methoden für die Pfeile an.</text:p>
      <text:p text:style-name="Text_20_body"><draw:frame draw:style-name="mediacenter" draw:name="8" text:anchor-type="paragraph" draw:z-index="8" svg:width="7.9375cm" style:rel-width="100%" svg:height="6.6403210116732cm" style:rel-height="scale"><draw:image xlink:href="Pictures/92d53b026792a0e611f9fb7f7958a416.png" xlink:type="simple" xlink:show="embed" xlink:actuate="onLoad"/></draw:frame></text:p>
      <text:h text:style-name="Heading_20_3" text:outline-level="3"><text:bookmark-start text:name="__RefHeading___punktnotation_5"/><text:bookmark-start text:name="punktnotation"/>Punktnotation<text:bookmark-end text:name="__RefHeading___punktnotation_5"/><text:bookmark-end text:name="punktnotation"/></text:h>
      <text:p text:style-name="Text_20_body">Eine weitere Möglichkeit Objekte zu beschreiben ist die sogenannte Punktnotation. Dabei werden die einzelnen Attributwerte wie folgt beschrieben:</text:p>
      <text:p text:style-name="Text_20_body"><text:span text:style-name="Source_20_Text">Objektname.Attributname = Attributwert</text:span></text:p>
      <text:p text:style-name="Text_20_body">Für unseren Pfeil 1 würde das wie folgt aussehen:</text:p>
      <text:p text:style-name="Text_20_body"><text:span text:style-name="Source_20_Text">Pfeil 1.Füllfarbe = rot</text:span><text:line-break/>
<text:span text:style-name="Source_20_Text">Pfeil 1.Linienfarbe = schwarz</text:span><text:line-break/>
<text:span text:style-name="Source_20_Text">Pfeil 1.Richtung = rechts</text:span></text:p>
      <text:p text:style-name="Text_20_body">In ähnlicher Weise lassen sich auch Methoden aufrufen:</text:p>
      <text:p text:style-name="Text_20_body"><text:span text:style-name="Source_20_Text">Pfeil 1.FüllfarbeÄndern(grün)</text:span></text:p>
      <text:p text:style-name="Text_20_body">bedeutet, dass die Füllfarbe des Pfeiles 1 sich nach grün ändert.</text:p>
      <text:h text:style-name="Heading_20_2" text:outline-level="2"><text:bookmark-start text:name="__RefHeading___klassen_6"/><text:bookmark-start text:name="klassen"/>Klassen<text:bookmark-end text:name="__RefHeading___klassen_6"/><text:bookmark-end text:name="klassen"/></text:h>
      <text:p text:style-name="Text_20_body">Die Pfeile (Objekte) aus der Aufgabe 2 haben dieselben Attribute und Methoden, aber unterschiedliche Attributwerte.</text:p>
      <text:p text:style-name="Text_20_body"><draw:frame draw:style-name="PluginODTAutoStyle_Frame_8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Objekte mit denselben Attributen und Methoden kann man zu <text:span text:style-name=""><text:span text:style-name="Strong_20_Emphasis">Klassen</text:span></text:span> zusammenfassen.</text:p></table:table-cell></table:table-row></table:table></draw:text-box></draw:frame></text:p>
      <text:p text:style-name="Text_20_body">Unsere Objekte aus der Aufgabe 2 lassen sich somit zu einer Klasse Pfeil zusammenfassen.</text:p>
      <text:p text:style-name="Text_20_body"><draw:frame draw:style-name="mediacenter" draw:name="9" text:anchor-type="paragraph" draw:z-index="9" svg:width="15.875cm" svg:height="5.9309644670051cm"><draw:image xlink:href="Pictures/095ca1ab0cb2e56ca7b5fe9b158ad5e5.png" xlink:type="simple" xlink:show="embed" xlink:actuate="onLoad"/></draw:frame></text:p>
      <text:p text:style-name="Text_20_body">Klassen lassen sich in Klassendiagrammmen darstellen (Rechteck). Im Gegensatz zu den Objektkarten schreibt man hier die Methoden mit in das Diagramm hinein.</text:p>
      <text:h text:style-name="Heading_20_2" text:outline-level="2"><text:bookmark-start text:name="__RefHeading___objekte_in_grafikprogrammen_7"/><text:bookmark-start text:name="objekte_in_grafikprogrammen"/>Objekte in Grafikprogrammen<text:bookmark-end text:name="__RefHeading___objekte_in_grafikprogrammen_7"/><text:bookmark-end text:name="objekte_in_grafikprogrammen"/></text:h>
      <text:p text:style-name="Text_20_body">In der Informatik wird die objektorientierte Sichtweise an vielen Stellen eingesetzt:</text:p>
      <text:list text:style-name="List_20_1" text:continue-numbering="false">
        <text:list-item>
          <text:p text:style-name="List_20_1_Content_First"> bei der objektorientierten Programmierung</text:p>
        </text:list-item>
        <text:list-item>
          <text:p text:style-name="List_20_1_Content"> bei der Beschreibung von Anwendungsprogrammen</text:p>
        </text:list-item>
        <text:list-item>
          <text:p text:style-name="List_20_1_Content"> bei der Beschreibung von Grafikobjekten</text:p>
        </text:list-item>
        <text:list-item>
          <text:p text:style-name="List_20_1_Content_Last"> …</text:p>
        </text:list-item>
      </text:list>
      <text:p text:style-name="Text_20_body">Aus dem Technik/Computer-Unterricht kennst du das Grafikprogramm LibreOffice-Draw.</text:p>
      <text:p text:style-name="Text_20_body">Mit dem Programm lassen sich Grafikobjekte erstellen (z.B. das blaue Rechteck) die sich ihrerseits zu Klassen (z.B. eine Klasse Rechteck) zusammen fassen lassen.</text:p>
      <text:p text:style-name="Text_20_body"><draw:frame draw:style-name="mediacenter" draw:name="10" text:anchor-type="paragraph" draw:z-index="10" svg:width="15.875cm" svg:height="9.2944402420575cm"><draw:image xlink:href="Pictures/bce0ee1742edc4c0dcc9e1da557e4073.png" xlink:type="simple" xlink:show="embed" xlink:actuate="onLoad"/></draw:frame></text:p>
      <text:p text:style-name="Text_20_body"><text:line-break/></text:p>
      <text:p text:style-name="Text_20_body"><draw:frame draw:style-name="mediaright" draw:name="11" text:anchor-type="paragraph" draw:z-index="11" svg:width="5.2916666666667cm" style:rel-width="100%" svg:height="4.8860336817654cm" style:rel-height="scale"><draw:image xlink:href="Pictures/e0bf6517c01117dfc7eeb6aa5faa81d6.png" xlink:type="simple" xlink:show="embed" xlink:actuate="onLoad"/></draw:frame> Diese Grafikobjekte lassen sich mit Objektdiagrammen beschreiben. </text:p>
      <text:p text:style-name="Text_20_body"><text:line-break/>
<text:line-break/>
<text:line-break/>
<text:line-break/>
<text:line-break/>
<text:line-break/>
<text:line-break/>
<text:line-break/>
<text:line-break/></text:p>
      <text:p text:style-name="Text_20_body"><draw:frame draw:style-name="mediacenter" draw:name="12" text:anchor-type="paragraph" draw:z-index="12" svg:width="15.875cm" svg:height="9.7360271903323cm"><draw:image xlink:href="Pictures/1ba03123691fcea7a05cfff5c22871d4.png" xlink:type="simple" xlink:show="embed" xlink:actuate="onLoad"/></draw:frame></text:p>
      <text:p text:style-name="Text_20_body"><draw:frame draw:style-name="mediaright" draw:name="13" text:anchor-type="paragraph" draw:z-index="13" svg:width="5.2916666666667cm" style:rel-width="100%" svg:height="4.491036249015cm" style:rel-height="scale"><draw:image xlink:href="Pictures/5a01a7605f450a21fdce62ee98890417.png" xlink:type="simple" xlink:show="embed" xlink:actuate="onLoad"/></draw:frame>
Auf das Objekt lassen sich Methoden anwenden:</text:p>
      <text:p text:style-name="Text_20_body">Rechteck1.FüllfarbeÄndern(rot)
Rechteck1.PositionXÄndern(4,75 cm)
Rechteck1.PositionYÄndern(1,25 cm)
Rechteck1.BreiteÄndern(5,25 cm)
Rechteck1.HöheÄndern(4,25 cm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name="PluginODTAutoStyle_Frame_8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1::55:14</meta:creation-date>
    <dc:creator>Generated</dc:creator>
    <dc:date>2026-08-25T11::55:14</dc:date>
    <dc:language>en-US</dc:language>
    <meta:editing-cycles>1</meta:editing-cycles>
    <meta:editing-duration>PT0S</meta:editing-duration>
    <dc:title>neuerlehrplan:klasse07:objekte_und_klassen</dc:title>
  </office:meta>
</office:document-meta>
</file>