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8e2d8796ebc20db75811abf59a8e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07:grundlagen"/><text:bookmark-start text:name="__RefHeading___grundlagen_beim_umgang_mit_den_schulcomputern_1"/><text:bookmark-start text:name="grundlagen_beim_umgang_mit_den_schulcomputern"/>Grundlagen beim Umgang mit den Schulcomputern<text:bookmark-end text:name="__RefHeading___grundlagen_beim_umgang_mit_den_schulcomputern_1"/><text:bookmark-end text:name="grundlagen_beim_umgang_mit_den_schulcomputern"/></text:h>
      <text:p text:style-name="Text_20_body">In diesem Abschnitt sollen zunächst grundlegende Dinge bei der Arbeit mit den Schulcomputern wiederholt werden. Dieses Wissen und Können wird später im Abschnitt „Lernen lernen“ vertieft.</text:p>
      <text:h text:style-name="Heading_20_2" text:outline-level="2"><text:bookmark-start text:name="__RefHeading___an-_und_abmelden_2"/><text:bookmark-start text:name="an-_und_abmelden"/>An- und Abmelden<text:bookmark-end text:name="__RefHeading___an-_und_abmelden_2"/><text:bookmark-end text:name="an-_und_abmelden"/></text:h>
      <text:p text:style-name="Text_20_body">Im Computersystem der Schule hast du einen Account. Dieser besteht aus deinem Benutzername und deinem Passwort. Dein Benutzername besteht in der regel aus deinem Familiennamen, einem Punkt und zwei Buchstaben deines Vornamens.</text:p>
      <text:p text:style-name="Text_20_body">Das folgende Video zeigt, wie das An- und Abmelden funktioniert. Melde dich bitte immer mit dem großen roten Button „Abmelden“ ab!</text:p>
      <text:p text:style-name="Text_20_body"><text:line-break/></text:p>
      <text:h text:style-name="Heading_20_2" text:outline-level="2"><text:bookmark-start text:name="__RefHeading___das_textverarbeitungsprogramm_libreoffice-writer_starten_3"/><text:bookmark-start text:name="das_textverarbeitungsprogramm_libreoffice-writer_starten"/>Das Textverarbeitungsprogramm LibreOffice-Writer starten<text:bookmark-end text:name="__RefHeading___das_textverarbeitungsprogramm_libreoffice-writer_starten_3"/><text:bookmark-end text:name="das_textverarbeitungsprogramm_libreoffice-writer_starten"/></text:h>
      <text:p text:style-name="Text_20_body">Wir werden im Informatikunterricht sehr häufig das Textverarbeitungsprogramm <text:span text:style-name="Strong_20_Emphasis">LibreOffice Writer</text:span> benötigen. Das folgende Video zeigt drei Möglichkeiten, wie man das Programm starten kann.</text:p>
      <text:p text:style-name="Text_20_body"><text:a xlink:type="simple" xlink:href="https://de.libreoffice.org" text:style-name="Internet_20_link" text:visited-style-name="Visited_20_Internet_20_Link">Hier</text:a> kannst du übrigens das gesamte Programm LibreOffice herunterladen.</text:p>
      <text:p text:style-name="Text_20_body"><text:line-break/></text:p>
      <text:p text:style-name="Text_20_body"><text:span text:style-name="Strong_20_Emphasis">Aufgabe 1</text:span></text:p>
      <text:p text:style-name="Text_20_body">Finde weitere Möglichkeiten, das Programm zu starten.</text:p>
      <text:p text:style-name="Text_20_body"><text:span text:style-name="Strong_20_Emphasis">Oberfläche von LibreOffice - Writer:</text:span></text:p>
      <text:p text:style-name="Text_20_body"><draw:frame draw:style-name="mediacenter" draw:name="0" text:anchor-type="paragraph" draw:z-index="0" svg:width="15.875cm" svg:height="9.6013221153846cm"><draw:image xlink:href="Pictures/a38e2d8796ebc20db75811abf59a8e55.png" xlink:type="simple" xlink:show="embed" xlink:actuate="onLoad"/></draw:frame></text:p>
      <text:p text:style-name="Text_20_body">Eine ausführliche Einführung in das Programm erfolgt im <text:a xlink:type="simple" xlink:href="https://herrmix.de/dokuwiki/doku.php?id=sonstiges:textbearbeitung:start" text:style-name="Internet_20_link" text:visited-style-name="Visited_20_Internet_20_Link">Workshop Textbearbeitung</text:a>. </text:p>
      <text:h text:style-name="Heading_20_2" text:outline-level="2"><text:bookmark-start text:name="__RefHeading___umgang_mit_der_tastatur_4"/><text:bookmark-start text:name="umgang_mit_der_tastatur"/>Umgang mit der Tastatur<text:bookmark-end text:name="__RefHeading___umgang_mit_der_tastatur_4"/><text:bookmark-end text:name="umgang_mit_der_tastatur"/></text:h>
      <text:h text:style-name="Heading_20_2" text:outline-level="2"><text:bookmark-start text:name="__RefHeading___orientierung_im_windows_explorer_5"/><text:bookmark-start text:name="orientierung_im_windows_explorer"/>Orientierung im Windows Explorer<text:bookmark-end text:name="__RefHeading___orientierung_im_windows_explorer_5"/><text:bookmark-end text:name="orientierung_im_windows_explorer"/></text:h>
      <text:h text:style-name="Heading_20_2" text:outline-level="2"><text:bookmark-start text:name="__RefHeading___anlegen_von_ordnern_kopieren_speichern_oeffnen_und_umbenennen_von_dateien_6"/><text:bookmark-start text:name="anlegen_von_ordnern_kopieren_speichern_oeffnen_und_umbenennen_von_dateien"/>Anlegen von Ordnern, Kopieren, Speichern, Öffnen und Umbenennen von Dateien<text:bookmark-end text:name="__RefHeading___anlegen_von_ordnern_kopieren_speichern_oeffnen_und_umbenennen_von_dateien_6"/><text:bookmark-end text:name="anlegen_von_ordnern_kopieren_speichern_oeffnen_und_umbenennen_von_datei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2::05:34</meta:creation-date>
    <dc:creator>Generated</dc:creator>
    <dc:date>2026-08-25T12::05:34</dc:date>
    <dc:language>en-US</dc:language>
    <meta:editing-cycles>1</meta:editing-cycles>
    <meta:editing-duration>PT0S</meta:editing-duration>
    <dc:title>neuerlehrplan:klasse07:grundlagen</dc:title>
  </office:meta>
</office:document-meta>
</file>