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70c93711edd50db5bd9ab48707e98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7:eva"/><text:bookmark-start text:name="__RefHeading___das_evas-prinzip_1"/><text:bookmark-start text:name="das_evas-prinzip"/>Das EVAS-Prinzip<text:bookmark-end text:name="__RefHeading___das_evas-prinzip_1"/><text:bookmark-end text:name="das_evas-prinzip"/></text:h>
      <text:p text:style-name="Text_20_body">Computerhardware lässt sich unterteilen in Hardware</text:p>
      <text:list text:style-name="List_20_1" text:continue-numbering="false">
        <text:list-item>
          <text:p text:style-name="List_20_1_Content_First"> zur <text:span text:style-name="">E</text:span>ingabe</text:p>
        </text:list-item>
        <text:list-item>
          <text:p text:style-name="List_20_1_Content"> zur <text:span text:style-name="">V</text:span>erarbeitung</text:p>
        </text:list-item>
        <text:list-item>
          <text:p text:style-name="List_20_1_Content"> zur <text:span text:style-name="">A</text:span>usgabe</text:p>
        </text:list-item>
        <text:list-item>
          <text:p text:style-name="List_20_1_Content_Last"> und in externen <text:span text:style-name="">S</text:span>peicher.</text:p>
        </text:list-item>
      </text:list>
      <text:p text:style-name="Text_20_body"><draw:frame draw:style-name="mediacenter" draw:name="0" text:anchor-type="paragraph" draw:z-index="0" svg:width="15.875cm" svg:height="8.9278119092628cm"><draw:image xlink:href="Pictures/c70c93711edd50db5bd9ab48707e9828.png" xlink:type="simple" xlink:show="embed" xlink:actuate="onLoad"/></draw:frame></text:p>
      <text:p text:style-name="Text_20_body"><text:span text:style-name="Strong_20_Emphasis">Aufgabe 1</text:span></text:p>
      <text:p text:style-name="Text_20_body">Kreuze richtig an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4:33</meta:creation-date>
    <dc:creator>Generated</dc:creator>
    <dc:date>2026-08-25T11::34:33</dc:date>
    <dc:language>en-US</dc:language>
    <meta:editing-cycles>1</meta:editing-cycles>
    <meta:editing-duration>PT0S</meta:editing-duration>
    <dc:title>neuerlehrplan:klasse07:eva</dc:title>
  </office:meta>
</office:document-meta>
</file>