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69b2d5cd80874ddb6b3975b980afe3.svg"/>
  <manifest:file-entry manifest:media-type="image/png" manifest:full-path="Pictures/43f44f91ec0c87afe3a7082a10eef746.png"/>
  <manifest:file-entry manifest:media-type="image/png" manifest:full-path="Pictures/dc4ee9affae2d6ba0f8fdd3a839c0a6f.png"/>
  <manifest:file-entry manifest:media-type="image/png" manifest:full-path="Pictures/9c30f04f96930d7716e12f75e9dc96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computergrafik"/><text:bookmark-start text:name="__RefHeading___computergrafik_1"/><text:bookmark-start text:name="computergrafik"/>Computergrafik<text:bookmark-end text:name="__RefHeading___computergrafik_1"/><text:bookmark-end text:name="computergrafik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omputergrafik</text:span> ist eine informatische Teildisziplin, die sich mit der Erfassung (Eingabe), Speicherung, Verarbeitung und Ausgabe grafischer Darstellungen befasst.</text:p></table:table-cell></table:table-row></table:table></draw:text-box></draw:frame></text:p>
      <text:h text:style-name="Heading_20_2" text:outline-level="2"><text:bookmark-start text:name="__RefHeading___vektorgrafik_2"/><text:bookmark-start text:name="vektorgrafik"/>Vektorgrafik<text:bookmark-end text:name="__RefHeading___vektorgrafik_2"/><text:bookmark-end text:name="vektorgrafik"/></text:h>
      <text:p text:style-name="Text_20_body">Bisher haben wir <text:a xlink:type="simple" xlink:href="https://www.herrmix.de/dokuwiki/doku.php?id=neuerlehrplan:klasse07:objekte_und_klassen#objekte_in_grafikprogrammen" text:style-name="Internet_20_link" text:visited-style-name="Visited_20_Internet_20_Link"> Bilder aus Grafikobjekten</text:a> erzeugt. Dabei werden das Grafikobjekt und seine Eigenschaften abgespeichert. Diese Form der Computergrafik nennt man <text:span text:style-name="">Vektorgrafik</text:span>.</text:p>
      <text:p text:style-name="Text_20_body"><draw:frame draw:style-name="mediacenter" draw:name="0" text:anchor-type="paragraph" draw:z-index="0" svg:width="" svg:rel-width="100%" svg:height="0cm"><draw:image xlink:href="Pictures/ce69b2d5cd80874ddb6b3975b980afe3.svg" xlink:type="simple" xlink:show="embed" xlink:actuate="onLoad"/></draw:frame></text:p>
      <text:h text:style-name="Heading_20_2" text:outline-level="2"><text:bookmark-start text:name="__RefHeading___pixelgrafik_3"/><text:bookmark-start text:name="pixelgrafik"/>Pixelgrafik<text:bookmark-end text:name="__RefHeading___pixelgrafik_3"/><text:bookmark-end text:name="pixelgrafik"/></text:h>
      <text:p text:style-name="Text_20_body"><draw:frame draw:style-name="mediaright" draw:name="1" text:anchor-type="paragraph" draw:z-index="1" svg:width="10.583333333333cm" svg:height="6.3835978835979cm"><draw:image xlink:href="Pictures/43f44f91ec0c87afe3a7082a10eef746.png" xlink:type="simple" xlink:show="embed" xlink:actuate="onLoad"/></draw:frame> Es gibt aber Bilder, die sich nicht auf diese Weise speichern lassen. Hier verwendet man die <text:span text:style-name="">Pixelgrafik</text:span>.</text:p>
      <text:p text:style-name="Text_20_body"><text:span text:style-name="Strong_20_Emphasis">Aufgabe 1</text:span></text:p>
      <text:p text:style-name="Text_20_body">Arbeite die folgende Lernstrecke zur Pixelgrafik durch: <text:a xlink:type="simple" xlink:href="https://www.inf-schule.de/kids/datennetze/pixelgrafik" text:style-name="Internet_20_link" text:visited-style-name="Visited_20_Internet_20_Link">https://www.inf-schule.de/kids/datennetze/pixelgrafik</text:a></text:p>
      <text:p text:style-name="Text_20_body"><text:line-break/>
<text:line-break/>
<text:line-break/>
<text:line-break/></text:p>
      <text:p text:style-name="Text_20_body"><text:span text:style-name="Strong_20_Emphasis">Aufgabe 2</text:span></text:p>
      <text:p text:style-name="Text_20_body">Schau dir den folgenden Film zur Pixelgrafik an!</text:p>
      <text:p text:style-name="Text_20_body"><text:line-break/>
<text:line-break/></text:p>
      <text:p text:style-name="Text_20_body"><text:span text:style-name="Strong_20_Emphasis">Wie funktioniert Pixelgrafik?</text:span></text:p>
      <text:p text:style-name="Text_20_body">Bei Pixelgrafik wird über das Bild ein Raster gelegt. Für jeden Punkt des Rasters wird der Farbwert gespeichert.</text:p>
      <text:p text:style-name="Text_20_body"><draw:frame draw:style-name="mediacenter" draw:name="2" text:anchor-type="paragraph" draw:z-index="2" svg:width="15.875cm" svg:height="4.8687904967603cm"><draw:image xlink:href="Pictures/dc4ee9affae2d6ba0f8fdd3a839c0a6f.png" xlink:type="simple" xlink:show="embed" xlink:actuate="onLoad"/></draw:frame></text:p>
      <text:p text:style-name="Text_20_body"><text:line-break/>
<text:line-break/></text:p>
      <text:p text:style-name="Text_20_body">Je feiner das Raster (die Auflösung),</text:p>
      <text:list text:style-name="List_20_1" text:continue-numbering="false">
        <text:list-item>
          <text:p text:style-name="List_20_1_Content_First"> umso kleiner die Bildpunkte</text:p>
        </text:list-item>
        <text:list-item>
          <text:p text:style-name="List_20_1_Content"> umso mehr Bildpunkte</text:p>
        </text:list-item>
        <text:list-item>
          <text:p text:style-name="List_20_1_Content"> umso besser die Bildqualität</text:p>
        </text:list-item>
        <text:list-item>
          <text:p text:style-name="List_20_1_Content_Last"> umso höher der Speicherbedarf</text:p>
        </text:list-item>
      </text:list>
      <text:p text:style-name="Text_20_body"><text:line-break/></text:p>
      <text:p text:style-name="Text_20_body"><draw:frame draw:style-name="mediacenter" draw:name="3" text:anchor-type="paragraph" draw:z-index="3" svg:width="15.875cm" svg:height="11.90625cm"><draw:image xlink:href="Pictures/9c30f04f96930d7716e12f75e9dc966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7:09</meta:creation-date>
    <dc:creator>Generated</dc:creator>
    <dc:date>2026-08-25T11::57:09</dc:date>
    <dc:language>en-US</dc:language>
    <meta:editing-cycles>1</meta:editing-cycles>
    <meta:editing-duration>PT0S</meta:editing-duration>
    <dc:title>neuerlehrplan:klasse07:computergrafik</dc:title>
  </office:meta>
</office:document-meta>
</file>