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klasse07:automaten"/><text:bookmark-start text:name="__RefHeading___automaten_und_zustaende_1"/><text:bookmark-start text:name="automaten_und_zustaende"/>Automaten und Zustände<text:bookmark-end text:name="__RefHeading___automaten_und_zustaende_1"/><text:bookmark-end text:name="automaten_und_zustaende"/></text:h>
      <text:p text:style-name="Text_20_body"><text:span text:style-name="">Automaten</text:span> sind ein besonderes Modell, mit denen man Informatiksysteme beschreiben kann. Dabei wird das Informatiksystem durch eine Grafik beschrieben, in denen die Zustände (durch Kreise) und die Zustandsübergänge (durch Pfeile) dargestellt werden. Die Eingaben, die einen Zustandsübergang auslösen, werden an den jeweiligen Pfeil geschrie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2::02:18</meta:creation-date>
    <dc:creator>Generated</dc:creator>
    <dc:date>2026-08-25T12::02:18</dc:date>
    <dc:language>en-US</dc:language>
    <meta:editing-cycles>1</meta:editing-cycles>
    <meta:editing-duration>PT0S</meta:editing-duration>
    <dc:title>neuerlehrplan:klasse07:automaten</dc:title>
  </office:meta>
</office:document-meta>
</file>