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uerlehrplan:klasse07:algorithmus"/><text:bookmark-start text:name="__RefHeading___algorithmen_1"/><text:bookmark-start text:name="algorithmen"/>Algorithmen<text:bookmark-end text:name="__RefHeading___algorithmen_1"/><text:bookmark-end text:name="algorithmen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Ein <text:span text:style-name="">Algorithmus</text:span> ist ein Verfahren zur systematischen, schrittweisen Lösung eines Problems. 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2::00:02</meta:creation-date>
    <dc:creator>Generated</dc:creator>
    <dc:date>2026-08-25T12::00:02</dc:date>
    <dc:language>en-US</dc:language>
    <meta:editing-cycles>1</meta:editing-cycles>
    <meta:editing-duration>PT0S</meta:editing-duration>
    <dc:title>neuerlehrplan:klasse07:algorithmus</dc:title>
  </office:meta>
</office:document-meta>
</file>