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uerlehrplan:gk:zahlsysteme"/><text:bookmark-start text:name="__RefHeading___zahlsysteme_und_zeichenkodierung_1"/><text:bookmark-start text:name="zahlsysteme_und_zeichenkodierung"/>1.1.1 Zahlsysteme und Zeichenkodierung<text:bookmark-end text:name="__RefHeading___zahlsysteme_und_zeichenkodierung_1"/><text:bookmark-end text:name="zahlsysteme_und_zeichenkodierung"/></text:h>
      <text:h text:style-name="Heading_20_2" text:outline-level="2"><text:bookmark-start text:name="__RefHeading___dualsysstem_2"/><text:bookmark-start text:name="dualsysstem"/>Dualsysstem<text:bookmark-end text:name="__RefHeading___dualsysstem_2"/><text:bookmark-end text:name="dualsysstem"/></text:h>
      <text:p text:style-name="Text_20_body"><text:span text:style-name="Strong_20_Emphasis">Einstieg:</text:span><text:line-break/>
Bereits in Klasse 7 haben Sie die <text:span text:style-name="Strong_20_Emphasis">Dualzahlen</text:span> (oder auch <text:span text:style-name="Strong_20_Emphasis">Binärzahlen</text:span>) kennengelernt. Digitale Systeme arbeiten auf Basis des <text:span text:style-name="Strong_20_Emphasis">Dualsystems</text:span>, weil sich die beiden Ziffern 0 und 1 besonders einfach umsetzen lassen (0 ≙ 0V, 1 ≙ 5V).</text:p>
      <text:p text:style-name="Text_20_body">Genau wie das Dezimalsystem ist das Dualsystem ein Stellenwertsystem. Im Unterschied zum Dezimalsystem, arbeitet es nicht mit Zehnerpotenzen, sondern mit Zweierpotenzen.</text:p>
      <text:p text:style-name="Text_20_body"><text:span text:style-name="Strong_20_Emphasis">Beispiel 1</text:span>
Darstellung der Dezimalzahl  in der Stellentafel: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———— </text:p>
          </table:table-cell>
          <table:table-cell office:value-type="string" table:style-name="tablecell">
            <text:p text:style-name="tablealignleft"> ———– </text:p>
          </table:table-cell>
          <table:table-cell office:value-type="string" table:style-name="tablecell">
            <text:p text:style-name="tablealignleft"> ———- </text:p>
          </table:table-cell>
          <table:table-cell office:value-type="string" table:style-name="tablecell">
            <text:p text:style-name="tablealignleft"> ——— </text:p>
          </table:table-cell>
          <table:table-cell office:value-type="string" table:style-name="tablecell">
            <text:p text:style-name="tablealignleft"> ——–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12::16:30</meta:creation-date>
    <dc:creator>Generated</dc:creator>
    <dc:date>2026-08-25T12::16:30</dc:date>
    <dc:language>en-US</dc:language>
    <meta:editing-cycles>1</meta:editing-cycles>
    <meta:editing-duration>PT0S</meta:editing-duration>
    <dc:title>neuerlehrplan:gk:zahlsysteme</dc:title>
  </office:meta>
</office:document-meta>
</file>