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gk:zahlenformate"/><text:bookmark-start text:name="__RefHeading___zahlenformate_1"/><text:bookmark-start text:name="zahlenformate"/>1.1.2 Zahlenformate<text:bookmark-end text:name="__RefHeading___zahlenformate_1"/><text:bookmark-end text:name="zahlenformate"/></text:h>
      <text:p text:style-name="Text_20_body">Bisher können wir nur natürliche Zahlen im Computer darstellen. Wie sieht es aber nun mit Zahlen aus anderen Zahlbereichen aus?</text:p>
      <text:h text:style-name="Heading_20_2" text:outline-level="2"><text:bookmark-start text:name="__RefHeading___ganze_zahlen_-_zweierkomplement_2"/><text:bookmark-start text:name="ganze_zahlen_-_zweierkomplement"/>Ganze Zahlen - Zweierkomplement<text:bookmark-end text:name="__RefHeading___ganze_zahlen_-_zweierkomplement_2"/><text:bookmark-end text:name="ganze_zahlen_-_zweierkomplement"/></text:h>
      <text:p text:style-name="Text_20_body">Exkurs - Schriftliche Addition von Dualzahlen:</text:p>
      <text:p text:style-name="Text_20_body">Das schriftliche Addieren von Dualzahlen unterscheidet sich nicht wesentlich von der Durchführung des Verfahrens bei Dezimalzahlen. Der Unterschied besteht lediglich darin, dass sich bereits bei 2 ein Übertrag ergibt:</text:p>
      <text:p text:style-name="Text_20_body"><text:span text:style-name="Strong_20_Emphasis">Beispiel 1</text:span></text:p>
      <text:p text:style-name="Text_20_body">
<text:span text:style-name="Strong_20_Emphasis">Beispiel 2</text:span></text:p>
      <text:p text:style-name="Text_20_body">Das <text:span text:style-name="Strong_20_Emphasis">Zweierkomplement</text:span> ist eine Darstellungsmethode für ganze Zahlen in der binären Form. Es wird verwendet, um negative Zahlen in Computern darzustellen, insbesondere in der elektronischen Verarbeitung und Speicherung von Daten.</text:p>
      <text:p text:style-name="Text_20_body">Die Darstellung von Zahlen im Zweierkomplement basiert auf der Idee, dass die höchstwertigste Bit (das am weitesten links stehende Bit) als Vorzeichenbit verwendet wird. Wenn das Vorzeichenbit 0 ist, wird die Zahl als positive Ganzzahl interpretiert. Ist das Vorzeichenbit jedoch 1, wird die Zahl als negative Ganzzahl interpretiert. Die restlichen Bits repräsentieren den Betrag der Zahl.</text:p>
      <text:p text:style-name="Text_20_body">Für 8 Bit gilt der Wertebereich .</text:p>
      <text:p text:style-name="Text_20_body">(Es gibt auch noch größere Wertebereiche für ganze Zahle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51:24</meta:creation-date>
    <dc:creator>Generated</dc:creator>
    <dc:date>2026-08-25T11::51:24</dc:date>
    <dc:language>en-US</dc:language>
    <meta:editing-cycles>1</meta:editing-cycles>
    <meta:editing-duration>PT0S</meta:editing-duration>
    <dc:title>neuerlehrplan:gk:zahlenformate</dc:title>
  </office:meta>
</office:document-meta>
</file>