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1b7fa47cc442735a4b2d88a090b56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uerlehrplan:gk:vonneumann"/><text:bookmark-start text:name="__RefHeading___von_neumann_architektur_1"/><text:bookmark-start text:name="von_neumann_architektur"/>1.3.1 Von Neumann Architektur<text:bookmark-end text:name="__RefHeading___von_neumann_architektur_1"/><text:bookmark-end text:name="von_neumann_architektur"/></text:h>
      <text:p text:style-name="Text_20_body"><text:a xlink:type="simple" xlink:href="https://studyflix.de/informatik/von-neumann-rechner-einfuhrung-772" text:style-name="Internet_20_link" text:visited-style-name="Visited_20_Internet_20_Link">Einstiegsvideo</text:a></text:p>
      <text:h text:style-name="Heading_20_2" text:outline-level="2"><text:bookmark-start text:name="__RefHeading___komponenten_der_von-neumann-architektur_2"/><text:bookmark-start text:name="komponenten_der_von-neumann-architektur"/>Komponenten der Von-Neumann-Architektur<text:bookmark-end text:name="__RefHeading___komponenten_der_von-neumann-architektur_2"/><text:bookmark-end text:name="komponenten_der_von-neumann-architektur"/></text:h>
      <text:p text:style-name="Text_20_body">Die Von-Neumann-Architektur besteht aus den folgenden Hauptkomponenten:</text:p>
      <text:list text:style-name="Numbering_20_1" text:continue-numbering="false">
        <text:list-item>
          <text:p text:style-name="Numbering_20_1_Content_First"> <text:span text:style-name="Strong_20_Emphasis">Zentraleinheit</text:span> (Central Processing Unit, CPU): Die CPU ist das Herzstück des Computers und besteht aus dem <text:span text:style-name="Strong_20_Emphasis">Steuerwerk</text:span> und dem <text:span text:style-name="Strong_20_Emphasis">Rechenwerk</text:span>. Das Steuerwerk koordiniert und steuert die Abläufe im Computer, während das Rechenwerk mathematische und logische Operationen durchführt.</text:p>
        </text:list-item>
        <text:list-item>
          <text:p text:style-name="Numbering_20_1_Content"> <text:span text:style-name="Strong_20_Emphasis">Speicher</text:span> (Speicherwerk): Der Speicher hat die Aufgabe die Daten und Programme mit denen aktuell gearbeitet wird, zu speichern. Er ist in Zellen unterteilt, die jeweils eine feste Größe haben und über eine eindeutige Adresse angesprochen werden können. Dadurch können Daten und Befehle effizient gespeichert und abgerufen werden.</text:p>
        </text:list-item>
        <text:list-item>
          <text:p text:style-name="Numbering_20_1_Content"> <text:span text:style-name="Strong_20_Emphasis">Kommunikation</text:span> (Ein- und Ausgabegeräte, Eingabe- und Ausgabewerk, I/O Unit): Diese Geräte ermöglichen die Kommunikation zwischen dem Computer und der Außenwelt. Beispiele für Eingabegeräte sind Tastatur und Maus, während Drucker und Bildschirm Beispiele für Ausgabegeräte sind.</text:p>
        </text:list-item>
        <text:list-item>
          <text:p text:style-name="Numbering_20_1_Content_Last"> <text:span text:style-name="Strong_20_Emphasis">Bussystem</text:span>: Das Bussystem ist ein Kommunikationsweg, über den Daten und Befehle zwischen den verschiedenen Komponenten des Computers ausgetauscht werden. Es gibt verschiedene Arten von Bussen, wie den Datenbus, den Adressbus und den Steuerbus.</text:p>
        </text:list-item>
      </text:list>
      <text:p text:style-name="Text_20_body"><text:note text:id="ftn0" text:note-class="footnote"><text:note-citation text:label="1)">1)</text:note-citation><text:note-body><text:a xlink:type="simple" xlink:href="https://www.opal-schule.de/" text:style-name="Internet_20_link" text:visited-style-name="Visited_20_Internet_20_Link"> Quelle: Opalkurs  Inf11 LB1 Technische Informatik - GDP</text:a></text:note-body></text:note></text:p>
      <text:p text:style-name="Text_20_body"><draw:frame draw:style-name="mediacenter" draw:name="0" text:anchor-type="paragraph" draw:z-index="0" svg:width="10.583333333333cm" svg:height="4.7336363636364cm"><draw:image xlink:href="Pictures/e91b7fa47cc442735a4b2d88a090b563.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1::57:26</meta:creation-date>
    <dc:creator>Generated</dc:creator>
    <dc:date>2026-08-25T11::57:26</dc:date>
    <dc:language>en-US</dc:language>
    <meta:editing-cycles>1</meta:editing-cycles>
    <meta:editing-duration>PT0S</meta:editing-duration>
    <dc:title>neuerlehrplan:gk:vonneumann</dc:title>
  </office:meta>
</office:document-meta>
</file>