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ed4e66f78f59a6e53fd6a64b5290a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gk:schaltnetzanalyse"/><text:bookmark-start text:name="__RefHeading___schaltnetzanalyse_1"/><text:bookmark-start text:name="schaltnetzanalyse"/>1.2.2 Schaltnetzanalyse<text:bookmark-end text:name="__RefHeading___schaltnetzanalyse_1"/><text:bookmark-end text:name="schaltnetzanalyse"/></text:h>
      <text:p text:style-name="Text_20_body">Die Schaltungsanalyse in der Informatik befasst sich mit der Untersuchung von logischen Schaltungen. Hierbei geht es um das Erstellen von Wahrheitstabellen und booleschen Funktionen aus der gegebenen Schaltung, um das Verhalten der Schaltung zu verstehen und diese optimieren zu könn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 <text:span text:style-name="Strong_20_Emphasis">Analyse einer Schaltung</text:span> beschreibt das Erstellen einer Wahrheitstabelle und einer booleschen Funktion aus einer gegebenen Schaltung.</text:p></table:table-cell></table:table-row></table:table></draw:text-box></draw:frame></text:p>
      <text:h text:style-name="Heading_20_2" text:outline-level="2"><text:bookmark-start text:name="__RefHeading___analyse_einer_schaltung_2"/><text:bookmark-start text:name="analyse_einer_schaltung"/>Analyse einer Schaltung<text:bookmark-end text:name="__RefHeading___analyse_einer_schaltung_2"/><text:bookmark-end text:name="analyse_einer_schaltung"/></text:h>
      <text:p text:style-name="Text_20_body">Gegeben ist die folgende logische Schaltung:</text:p>
      <text:p text:style-name="Text_20_body"><draw:frame draw:style-name="mediacenter" draw:name="0" text:anchor-type="paragraph" draw:z-index="0" svg:width="15.875cm" svg:height="12.336785009862cm"><draw:image xlink:href="Pictures/1ed4e66f78f59a6e53fd6a64b5290a8f.png" xlink:type="simple" xlink:show="embed" xlink:actuate="onLoad"/></draw:frame></text:p>
      <text:h text:style-name="Heading_20_3" text:outline-level="3"><text:bookmark-start text:name="__RefHeading___bestimmung_der_wahrheitstabelle_3"/><text:bookmark-start text:name="bestimmung_der_wahrheitstabelle"/>Bestimmung der Wahrheitstabelle<text:bookmark-end text:name="__RefHeading___bestimmung_der_wahrheitstabelle_3"/><text:bookmark-end text:name="bestimmung_der_wahrheitstabelle"/></text:h>
      <text:p text:style-name="Text_20_body">Um die Wahrheitstabelle kann man sich bestimmte markante Punkte in der Schaltung festlegen:</text:p>
      <text:list text:style-name="List_20_1" text:continue-numbering="false">
        <text:list-item/>
        <text:list-item/>
        <text:list-item/>
        <text:list-item/>
      </text:list>
      <text:p text:style-name="Text_20_body"><text:span text:style-name="Strong_20_Emphasis">Wahrheitstabelle</text:span></text:p>
      <table:table table:style-name="Table">
        <table:table-column/>
        <table:table-column/>
        <table:table-column/>
        <table:table-column/>
        <table:table-column/>
        <table:table-column/>
        <table:table-column/>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row>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row>
        <table:table-row>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row>
        <table:table-row>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row>
        <table:table-row>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0   </text:p>
          </table:table-cell>
        </table:table-row>
        <table:table-row>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row>
        <table:table-row>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row>
        <table:table-row>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0   </text:p>
          </table:table-cell>
        </table:table-row>
      </table:table>
      <text:h text:style-name="Heading_20_3" text:outline-level="3"><text:bookmark-start text:name="__RefHeading___boolscher_ausdruck_4"/><text:bookmark-start text:name="boolscher_ausdruck"/>Boolscher Ausdruck<text:bookmark-end text:name="__RefHeading___boolscher_ausdruck_4"/><text:bookmark-end text:name="boolscher_ausdruck"/></text:h>
      <text:p text:style-name="Text_20_body"><text:span text:style-name="Strong_20_Emphasis">Vereinfachung</text:span></text:p>
      <text:p text:style-name="Text_20_body"> de Morgansche Regel</text:p>
      <text:p text:style-name="Text_20_body"> de Morgansche Regel</text:p>
      <text:p text:style-name="Text_20_body">Wenn  wahr ist, ist B = 0. Damit reduziert sich  auf .</text:p>
      <text:p text:style-name="Text_20_body">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2::05:43</meta:creation-date>
    <dc:creator>Generated</dc:creator>
    <dc:date>2026-08-25T12::05:43</dc:date>
    <dc:language>en-US</dc:language>
    <meta:editing-cycles>1</meta:editing-cycles>
    <meta:editing-duration>PT0S</meta:editing-duration>
    <dc:title>neuerlehrplan:gk:schaltnetzanalyse</dc:title>
  </office:meta>
</office:document-meta>
</file>