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euerlehrplan:gk:rechnerarchitektur"/><text:bookmark-start text:name="__RefHeading___rechnerarchitektur_1"/><text:bookmark-start text:name="rechnerarchitektur"/>1.3 Rechnerarchitektur<text:bookmark-end text:name="__RefHeading___rechnerarchitektur_1"/><text:bookmark-end text:name="rechnerarchitektur"/></text:h>
      <text:p text:style-name="Text_20_body">In der Rechnerarchitektur geht es darum, wie ein Computer aufgebaut ist. Das grundlegende Verständnis über den Aufbau von Computern hilft aktuelle Entwicklungen von Prozessoren und Speichern nachzuvollziehen und zu bewerten. Das grundlegende Konzept für die Konstruktion aktueller universaler Rechner ist die Von-Neumann-Architektur. Sie wurde bereits 1946 von dem ungarisch-amerikanischen Mathematiker und Informatiker John von Neumann entwickelt und ist bis heute die Grundlage für modernen Computer. </text:p>
      <text:p text:style-name="Text_20_body"><text:note text:id="ftn0" text:note-class="footnote"><text:note-citation text:label="1)">1)</text:note-citation><text:note-body><text:a xlink:type="simple" xlink:href="https://www.opal-schule.de/" text:style-name="Internet_20_link" text:visited-style-name="Visited_20_Internet_20_Link"> Quelle: Opalkurs  Inf11 LB1 Technische Informatik - GDP</text:a></text:note-body></text:not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5T11::09:17</meta:creation-date>
    <dc:creator>Generated</dc:creator>
    <dc:date>2026-08-25T11::09:17</dc:date>
    <dc:language>en-US</dc:language>
    <meta:editing-cycles>1</meta:editing-cycles>
    <meta:editing-duration>PT0S</meta:editing-duration>
    <dc:title>neuerlehrplan:gk:rechnerarchitektur</dc:title>
  </office:meta>
</office:document-meta>
</file>