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c273c71e0d99013fe423df46a58d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gk:hardwarelebenszyklus"/><text:bookmark-start text:name="__RefHeading___hardware_lebenszyklus_1"/><text:bookmark-start text:name="hardware_lebenszyklus"/>Hardware Lebenszyklus<text:bookmark-end text:name="__RefHeading___hardware_lebenszyklus_1"/><text:bookmark-end text:name="hardware_lebenszyklus"/></text:h>
      <text:p text:style-name="Text_20_body">Der Hardware-Lebenszyklus bezieht sich auf den gesamten Lebensweg von Hardwarekomponenten, beginnend mit der Planung und Entwicklung über den Einsatz und die Wartung bis hin zur Stilllegung und Entsorgung. Jede Phase hat ihre eigenen Herausforderungen. Durch ein Verständnis des Hardware-Lebenszyklus können Organisationen ihre Ressourcen effizienter verwalten, Kosten reduzieren und ökologische Auswirkungen minimieren. Zudem trägt ein gut geplanter Lebenszyklus dazu bei, die Leistungsfähigkeit der Hardware zu optimieren und Sicherheitsrisiken zu minimieren.</text:p>
      <text:p text:style-name="Text_20_body"><text:note text:id="ftn0" text:note-class="footnote"><text:note-citation text:label="1)">1)</text:note-citation><text:note-body><text:a xlink:type="simple" xlink:href="https://www.opal-schule.de/" text:style-name="Internet_20_link" text:visited-style-name="Visited_20_Internet_20_Link"> Quelle: Opalkurs  Inf11 LB1 Technische Informatik - GDP</text:a></text:note-body></text:note></text:p>
      <text:h text:style-name="Heading_20_2" text:outline-level="2"><text:bookmark-start text:name="__RefHeading___herstellung_von_mikrochips_2"/><text:bookmark-start text:name="herstellung_von_mikrochips"/>Herstellung von Mikrochips<text:bookmark-end text:name="__RefHeading___herstellung_von_mikrochips_2"/><text:bookmark-end text:name="herstellung_von_mikrochips"/></text:h>
      <text:p text:style-name="Text_20_body"><text:line-break/></text:p>
      <text:h text:style-name="Heading_20_2" text:outline-level="2"><text:bookmark-start text:name="__RefHeading___nachhaltige_nutzung_von_hardware_3"/><text:bookmark-start text:name="nachhaltige_nutzung_von_hardware"/>Nachhaltige Nutzung von Hardware<text:bookmark-end text:name="__RefHeading___nachhaltige_nutzung_von_hardware_3"/><text:bookmark-end text:name="nachhaltige_nutzung_von_hardware"/></text:h>
      <text:p text:style-name="Text_20_body"><draw:frame draw:style-name="mediacenter" draw:name="0" text:anchor-type="paragraph" draw:z-index="0" svg:width="15.875cm" svg:height="11.191203143894cm"><draw:image xlink:href="Pictures/e7c273c71e0d99013fe423df46a58d7a.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3:26</meta:creation-date>
    <dc:creator>Generated</dc:creator>
    <dc:date>2026-08-25T11::33:26</dc:date>
    <dc:language>en-US</dc:language>
    <meta:editing-cycles>1</meta:editing-cycles>
    <meta:editing-duration>PT0S</meta:editing-duration>
    <dc:title>neuerlehrplan:gk:hardwarelebenszyklus</dc:title>
  </office:meta>
</office:document-meta>
</file>