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gk:adder"/><text:bookmark-start text:name="__RefHeading___anwendungen_von_schaltnetzen_1"/><text:bookmark-start text:name="anwendungen_von_schaltnetzen"/>1.2.3 Anwendungen von Schaltnetzen<text:bookmark-end text:name="__RefHeading___anwendungen_von_schaltnetzen_1"/><text:bookmark-end text:name="anwendungen_von_schaltnetzen"/></text:h>
      <text:p text:style-name="Text_20_body">Logische Schaltungen werden in Prozessoren von Computern verwendet. Damit ein Prozessor rechnen kann muss er zumindest die Addition dualer Zahlen beherrschen. Alle anderen Rechenoperationen lassen sich auf die Addition zurückführen:</text:p>
      <text:list text:style-name="List_20_1" text:continue-numbering="false">
        <text:list-item>
          <text:p text:style-name="List_20_1_Content_First"> <text:span text:style-name="Strong_20_Emphasis">Subtraktion:</text:span> Addition des Zweierkomplements</text:p>
        </text:list-item>
        <text:list-item>
          <text:p text:style-name="List_20_1_Content"> <text:span text:style-name="Strong_20_Emphasis">Multiplikation:</text:span> wiederholte Addition</text:p>
        </text:list-item>
        <text:list-item>
          <text:p text:style-name="List_20_1_Content_Last"> <text:span text:style-name="Strong_20_Emphasis">Division:</text:span> wiederholte Addition des Kehrwertes</text:p>
        </text:list-item>
      </text:list>
      <text:h text:style-name="Heading_20_2" text:outline-level="2"><text:bookmark-start text:name="__RefHeading___halbadder_halbaddierer_2"/><text:bookmark-start text:name="halbadder_halbaddierer"/>Halbadder (Halbaddierer)<text:bookmark-end text:name="__RefHeading___halbadder_halbaddierer_2"/><text:bookmark-end text:name="halbadder_halbaddierer"/></text:h>
      <text:p text:style-name="Text_20_body">Wir betrachten die Addition zweier dualer Zahlen:</text:p>
      <text:p text:style-name="Text_20_body">Die letzte Stelle der ersten Zahl soll in unserer logischen Schaltung der Eingang A unserer logischen Schaltung sein, die letzte Stelle der zweiten Zahl der Eingang B.</text:p>
      <text:p text:style-name="Text_20_body">Mit unserer Schaltung soll nun zum einen die Stelle S, die unter den Strich geschrieben wird und der Übertrag für die nächste Stelle berechnet. Man kann sich die Schaltung also prinzipiell so vor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55:01</meta:creation-date>
    <dc:creator>Generated</dc:creator>
    <dc:date>2026-08-25T11::55:01</dc:date>
    <dc:language>en-US</dc:language>
    <meta:editing-cycles>1</meta:editing-cycles>
    <meta:editing-duration>PT0S</meta:editing-duration>
    <dc:title>neuerlehrplan:gk:adder</dc:title>
  </office:meta>
</office:document-meta>
</file>