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tml:werkzeuge"/><text:bookmark-start text:name="__RefHeading___werkzeuge_zur_html-programmierung_1"/><text:bookmark-start text:name="werkzeuge_zur_html-programmierung"/>Werkzeuge zur HTML-Programmierung<text:bookmark-end text:name="__RefHeading___werkzeuge_zur_html-programmierung_1"/><text:bookmark-end text:name="werkzeuge_zur_html-programmierung"/></text:h>
      <text:p text:style-name="Text_20_body">Zum Erstellen von HTML-Seiten benötigt man einen Editor und einen Webbrowser. Den Editor benötigt man zum Schreiben des HTML-Quelltextes. Diese Textdatei wird dann mit der Endung .html abgespeichert. Wenn man die Datei im Webbrowser öffnet, wird die Seite dargestellt.</text:p>
      <text:p text:style-name="Text_20_body">Unter Windows sind der Editor <text:a xlink:type="simple" xlink:href="https://notepad-plus-plus.org/" text:style-name="Internet_20_link" text:visited-style-name="Visited_20_Internet_20_Link"> Notepad++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48:29</meta:creation-date>
    <dc:creator>Generated</dc:creator>
    <dc:date>2026-08-25T11::48:29</dc:date>
    <dc:language>en-US</dc:language>
    <meta:editing-cycles>1</meta:editing-cycles>
    <meta:editing-duration>PT0S</meta:editing-duration>
    <dc:title>html:werkzeuge</dc:title>
  </office:meta>
</office:document-meta>
</file>