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29c48fc4c1ed80ca20fec744e8ebf6.png"/>
  <manifest:file-entry manifest:media-type="image/png" manifest:full-path="Pictures/7fa85cd4e2ba4a769e9b6f860b4799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:tabellen"/><text:bookmark-start text:name="__RefHeading___tabellen_1"/><text:bookmark-start text:name="tabellen"/>Tabellen<text:bookmark-end text:name="__RefHeading___tabellen_1"/><text:bookmark-end text:name="tabellen"/></text:h>
      <text:p text:style-name="Text_20_body">Ein weiteres grundlegendes Gestaltungselement von Webseiten sind Tabellen. In der Zeit, als sich CSS noch nicht durchgesetzt hatte, wurden Tabellen verwendet, um die Inhalte auf einer HTML-Seite anzuordnen.</text:p>
      <text:p text:style-name="Text_20_body">Der Grundlegende Aufbau einer Tabelle in sieht wie folgt au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HTML-Element</text:p>
          </table:table-cell>
          <table:table-cell office:value-type="string" table:style-name="tableheader">
            <text:p text:style-name="Table_20_Heading">Bedeutung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&lt;table&gt;</text:span> </text:p>
          </table:table-cell>
          <table:table-cell office:value-type="string" table:style-name="tablecell">
            <text:p text:style-name="tablealignleft"> öffnender Tag Tabell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&lt;tr&gt;</text:span> </text:p>
          </table:table-cell>
          <table:table-cell office:value-type="string" table:style-name="tablecell">
            <text:p text:style-name="tablealignleft"> öffnender Tag einer Tabellenzeile (tr - table row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&lt;th&gt;...&lt;/th&gt;&lt;th&gt;...&lt;/th&gt;</text:span> </text:p>
          </table:table-cell>
          <table:table-cell office:value-type="string" table:style-name="tablecell">
            <text:p text:style-name="tablealignleft"> Tags für die Tabellenzeilen der Kopfzeile (optional) (th - table head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&lt;/tr&gt;</text:span> </text:p>
          </table:table-cell>
          <table:table-cell office:value-type="string" table:style-name="tablecell">
            <text:p text:style-name="tablealignleft"> schließender Tag einer Tabellenzell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&lt;tr&gt;</text:span> </text:p>
          </table:table-cell>
          <table:table-cell office:value-type="string" table:style-name="tablecell">
            <text:p text:style-name="tablealignleft"> öffnender Tag einer Tabellenzeil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&lt;td&gt;...&lt;/td&gt;&lt;td&gt;...&lt;/td&gt;</text:span> </text:p>
          </table:table-cell>
          <table:table-cell office:value-type="string" table:style-name="tablecell">
            <text:p text:style-name="tablealignleft"> Tags für die Tabellenzeilen (td - table data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&lt;/tr&gt;</text:span> </text:p>
          </table:table-cell>
          <table:table-cell office:value-type="string" table:style-name="tablecell">
            <text:p text:style-name="tablealignleft"> schließender Tag einer Tabellenzell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&lt;/table&gt;</text:span> </text:p>
          </table:table-cell>
          <table:table-cell office:value-type="string" table:style-name="tablecell">
            <text:p text:style-name="tablealignleft"> schließender Tag Tabelle </text:p>
          </table:table-cell>
        </table:table-row>
      </table:table>
      <text:p text:style-name="Text_20_body">Innerhalb des Tabellentags <text:span text:style-name="Source_20_Text">&lt;table&gt;...&lt;/table&gt;</text:span> stehen die einzelnen Tabellenzeilen <text:span text:style-name="Source_20_Text">&lt;tr&gt;...&lt;/tr&gt;</text:span>. In jeder Tabellenzeile müssen gleich viele Tabellenzellen <text:span text:style-name="Source_20_Text">&lt;td&gt;...&lt;/td&gt;</text:span> stehen oder es muss das Attribut multicolumn (Siehe Unten!) gesetzt werden. In der ersten Zeile können anstatt der Zellen Kopfzellen <text:span text:style-name="Source_20_Text">&lt;th&gt;...&lt;/th&gt;</text:span> stehen. Sie setzen die Überschriften der einzelnen Spalten ab. Innerhalb der Zellen bzw. Kopfzellen stehen nun die einzelnen Inhalte.</text:p>
      <text:p text:style-name="Text_20_body"><text:span text:style-name="Strong_20_Emphasis">Beispiel:</text:span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c0">&lt;!DOCTYPE html&gt;</text:span><text:line-break/> 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 <text:span text:style-name="highlight_kw3">lang</text:span><text:span text:style-name="highlight_sy0">=</text:span><text:span text:style-name="highlight_st0">"de"</text:span>&gt;</text:span><text:line-break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 text:c="3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charset</text:span><text:span text:style-name="highlight_sy0">=</text:span><text:span text:style-name="highlight_st0">"utf-8"</text:span>&gt;</text:span><text:line-break/><text:s text:c="3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</text:span>Einfache Tabellenbeispiele<text:span text:style-name="highlight_sc2">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 text:c="4"/><text:span text:style-name="highlight_sc2">&lt;<text:a xlink:type="simple" xlink:href="http://december.com/html/4/element/h2.html" text:style-name="Internet_20_link" text:visited-style-name="Visited_20_Internet_20_Link"><text:span text:style-name="highlight_kw2">h2</text:span></text:a>&gt;</text:span>Einfache Tabellenbeispiele<text:span text:style-name="highlight_sc2">&lt;<text:span text:style-name="highlight_sy0">/</text:span><text:a xlink:type="simple" xlink:href="http://december.com/html/4/element/h2.html" text:style-name="Internet_20_link" text:visited-style-name="Visited_20_Internet_20_Link"><text:span text:style-name="highlight_kw2">h2</text:span></text:a>&gt;</text:span><text:line-break/> <text:line-break/><text:s text:c="4"/><text:span text:style-name="highlight_sc2">&lt;<text:a xlink:type="simple" xlink:href="http://december.com/html/4/element/h3.html" text:style-name="Internet_20_link" text:visited-style-name="Visited_20_Internet_20_Link"><text:span text:style-name="highlight_kw2">h3</text:span></text:a>&gt;</text:span>Tabelle ohne Kopfzeile<text:span text:style-name="highlight_sc2">&lt;<text:span text:style-name="highlight_sy0">/</text:span><text:a xlink:type="simple" xlink:href="http://december.com/html/4/element/h3.html" text:style-name="Internet_20_link" text:visited-style-name="Visited_20_Internet_20_Link"><text:span text:style-name="highlight_kw2">h3</text:span></text:a>&gt;</text:span><text:line-break/><text:s text:c="4"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&gt;</text:span><text:line-break/><text:s text:c="8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&lt;<text:a xlink:type="simple" xlink:href="http://december.com/html/4/element/td.html" text:style-name="Internet_20_link" text:visited-style-name="Visited_20_Internet_20_Link"><text:span text:style-name="highlight_kw2">td</text:span></text:a>&gt;</text:span>1. Zeile/ 1.Zelle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&lt;<text:a xlink:type="simple" xlink:href="http://december.com/html/4/element/td.html" text:style-name="Internet_20_link" text:visited-style-name="Visited_20_Internet_20_Link"><text:span text:style-name="highlight_kw2">td</text:span></text:a>&gt;</text:span>1. Zeile/ 2.Zelle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8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&lt;<text:a xlink:type="simple" xlink:href="http://december.com/html/4/element/td.html" text:style-name="Internet_20_link" text:visited-style-name="Visited_20_Internet_20_Link"><text:span text:style-name="highlight_kw2">td</text:span></text:a>&gt;</text:span>2. Zeile/ 1.Zelle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&lt;<text:a xlink:type="simple" xlink:href="http://december.com/html/4/element/td.html" text:style-name="Internet_20_link" text:visited-style-name="Visited_20_Internet_20_Link"><text:span text:style-name="highlight_kw2">td</text:span></text:a>&gt;</text:span>2. Zeile/ 2.Zelle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4"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 <text:line-break/><text:s text:c="4"/><text:span text:style-name="highlight_sc2">&lt;<text:a xlink:type="simple" xlink:href="http://december.com/html/4/element/h3.html" text:style-name="Internet_20_link" text:visited-style-name="Visited_20_Internet_20_Link"><text:span text:style-name="highlight_kw2">h3</text:span></text:a>&gt;</text:span>Tabelle mit Kopfzeile und Linien<text:span text:style-name="highlight_sc2">&lt;<text:span text:style-name="highlight_sy0">/</text:span><text:a xlink:type="simple" xlink:href="http://december.com/html/4/element/h3.html" text:style-name="Internet_20_link" text:visited-style-name="Visited_20_Internet_20_Link"><text:span text:style-name="highlight_kw2">h3</text:span></text:a>&gt;</text:span><text:line-break/><text:s text:c="4"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 <text:span text:style-name="highlight_kw3">border</text:span> <text:span text:style-name="highlight_sy0">=</text:span> <text:span text:style-name="highlight_st0">'1'</text:span>&gt;</text:span><text:line-break/><text:s text:c="8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&lt;<text:a xlink:type="simple" xlink:href="http://december.com/html/4/element/th.html" text:style-name="Internet_20_link" text:visited-style-name="Visited_20_Internet_20_Link"><text:span text:style-name="highlight_kw2">th</text:span></text:a>&gt;</text:span>Kopfzeile/ 1.Zelle<text:span text:style-name="highlight_sc2">&lt;<text:span text:style-name="highlight_sy0">/</text:span><text:a xlink:type="simple" xlink:href="http://december.com/html/4/element/th.html" text:style-name="Internet_20_link" text:visited-style-name="Visited_20_Internet_20_Link"><text:span text:style-name="highlight_kw2">th</text:span></text:a>&gt;&lt;<text:a xlink:type="simple" xlink:href="http://december.com/html/4/element/th.html" text:style-name="Internet_20_link" text:visited-style-name="Visited_20_Internet_20_Link"><text:span text:style-name="highlight_kw2">th</text:span></text:a>&gt;</text:span>Kopfzeile/ 1.Zelle<text:span text:style-name="highlight_sc2">&lt;<text:span text:style-name="highlight_sy0">/</text:span><text:a xlink:type="simple" xlink:href="http://december.com/html/4/element/th.html" text:style-name="Internet_20_link" text:visited-style-name="Visited_20_Internet_20_Link"><text:span text:style-name="highlight_kw2">th</text:span></text:a>&gt;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8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&lt;<text:a xlink:type="simple" xlink:href="http://december.com/html/4/element/td.html" text:style-name="Internet_20_link" text:visited-style-name="Visited_20_Internet_20_Link"><text:span text:style-name="highlight_kw2">td</text:span></text:a>&gt;</text:span>1. Zeile/ 1.Zelle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&lt;<text:a xlink:type="simple" xlink:href="http://december.com/html/4/element/td.html" text:style-name="Internet_20_link" text:visited-style-name="Visited_20_Internet_20_Link"><text:span text:style-name="highlight_kw2">td</text:span></text:a>&gt;</text:span>1. Zeile/ 2.Zelle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8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&lt;<text:a xlink:type="simple" xlink:href="http://december.com/html/4/element/td.html" text:style-name="Internet_20_link" text:visited-style-name="Visited_20_Internet_20_Link"><text:span text:style-name="highlight_kw2">td</text:span></text:a>&gt;</text:span>2. Zeile/ 1.Zelle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&lt;<text:a xlink:type="simple" xlink:href="http://december.com/html/4/element/td.html" text:style-name="Internet_20_link" text:visited-style-name="Visited_20_Internet_20_Link"><text:span text:style-name="highlight_kw2">td</text:span></text:a>&gt;</text:span>2. Zeile/ 2.Zelle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4"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 <text:line-break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p text:style-name="Text_20_body"><draw:frame draw:style-name="mediacenter" draw:name="0" text:anchor-type="paragraph" draw:z-index="0" svg:width="10.583333333333cm" svg:height="9.3541666666667cm"><draw:image xlink:href="Pictures/7d29c48fc4c1ed80ca20fec744e8ebf6.png" xlink:type="simple" xlink:show="embed" xlink:actuate="onLoad"/></draw:frame></text:p>
      <text:h text:style-name="Heading_20_2" text:outline-level="2"><text:bookmark-start text:name="__RefHeading___erklaervideo_2"/><text:bookmark-start text:name="erklaervideo"/>Erklärvideo<text:bookmark-end text:name="__RefHeading___erklaervideo_2"/><text:bookmark-end text:name="erklaervideo"/></text:h>
      <text:h text:style-name="Heading_20_2" text:outline-level="2"><text:bookmark-start text:name="__RefHeading___attribute_in_tabellen_3"/><text:bookmark-start text:name="attribute_in_tabellen"/>Attribute in Tabellen<text:bookmark-end text:name="__RefHeading___attribute_in_tabellen_3"/><text:bookmark-end text:name="attribute_in_tabellen"/></text:h>
      <text:p text:style-name="Text_20_body">Bisher sehen unsere Tabellen noch sehr unspektakulär aus. Deshalb folgen jetzt einige Attribute, mit denen man die Tabelle gestalten kann. Die Auswahl ist dabei nicht vollständi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Attribut</text:p>
          </table:table-cell>
          <table:table-cell office:value-type="string" table:style-name="tableheader">
            <text:p text:style-name="Table_20_Heading">Wirkung</text:p>
          </table:table-cell>
        </table:table-row>
        <table:table-row>
          <table:table-cell office:value-type="string" table:style-name="tableheader">
            <text:p text:style-name="Table_20_Heading"><text:span text:style-name="Source_20_Text">&lt;table border='n'&gt;</text:span></text:p>
          </table:table-cell>
          <table:table-cell office:value-type="string" table:style-name="tablecell">
            <text:p text:style-name="tablealignleft"> Tabellenlinie der Breite n zeichnen</text:p>
          </table:table-cell>
        </table:table-row>
        <table:table-row>
          <table:table-cell office:value-type="string" table:style-name="tableheader">
            <text:p text:style-name="Table_20_Heading"><text:span text:style-name="Source_20_Text">&lt;table width='b'&gt;</text:span>, <text:span text:style-name="Source_20_Text">&lt;td width='b'&gt;</text:span>, <text:span text:style-name="Source_20_Text">&lt;tr width='b'&gt;</text:span></text:p>
          </table:table-cell>
          <table:table-cell office:value-type="string" table:style-name="tablecell">
            <text:p text:style-name="tablealignleft"> Element mit der Breite b darstellen, b kann dabei in Prozent und in Pixeln angegeben werden</text:p>
          </table:table-cell>
        </table:table-row>
        <table:table-row>
          <table:table-cell office:value-type="string" table:style-name="tableheader">
            <text:p text:style-name="Table_20_Heading"><text:span text:style-name="Source_20_Text">&lt;table height='h'&gt;</text:span>, <text:span text:style-name="Source_20_Text">&lt;td height='h'&gt;</text:span>, <text:span text:style-name="Source_20_Text">&lt;tr height='h'&gt;</text:span></text:p>
          </table:table-cell>
          <table:table-cell office:value-type="string" table:style-name="tablecell">
            <text:p text:style-name="tablealignleft"> Element mit der Höhe darstellen, h wird dabei in Pixeln angegeben</text:p>
          </table:table-cell>
        </table:table-row>
        <table:table-row>
          <table:table-cell office:value-type="string" table:style-name="tableheader">
            <text:p text:style-name="Table_20_Heading"><text:span text:style-name="Source_20_Text">&lt;td align='ausrichtung'&gt;</text:span>, <text:span text:style-name="Source_20_Text">&lt;table align='ausrichtung'&gt;</text:span></text:p>
          </table:table-cell>
          <table:table-cell office:value-type="string" table:style-name="tablecell">
            <text:p text:style-name="tablealignleft"> horizontale Ausrichtung in einer Tabelle bzw. Tabellenzelle, ausrichtung kann die Werte left, center, right und justify annehmen</text:p>
          </table:table-cell>
        </table:table-row>
        <table:table-row>
          <table:table-cell office:value-type="string" table:style-name="tableheader">
            <text:p text:style-name="Table_20_Heading"><text:span text:style-name="Source_20_Text">&lt;td valign='ausrichtung'&gt;</text:span>, <text:span text:style-name="Source_20_Text">&lt;table valign='ausrichtung'&gt;</text:span></text:p>
          </table:table-cell>
          <table:table-cell office:value-type="string" table:style-name="tablecell">
            <text:p text:style-name="tablealignleft"> vertikale Ausrichtung in einer Tabelle bzw. Tabellenzelle, ausrichtung kann die Werte top, middle, bottom und baseline annehmen</text:p>
          </table:table-cell>
        </table:table-row>
        <table:table-row>
          <table:table-cell office:value-type="string" table:style-name="tableheader">
            <text:p text:style-name="Table_20_Heading"><text:span text:style-name="Source_20_Text">&lt;td rowspan='z'</text:span>&gt;</text:p>
          </table:table-cell>
          <table:table-cell office:value-type="string" table:style-name="tablecell">
            <text:p text:style-name="tablealignleft"> Zellen über z Zeilen verbinden</text:p>
          </table:table-cell>
        </table:table-row>
        <table:table-row>
          <table:table-cell office:value-type="string" table:style-name="tableheader">
            <text:p text:style-name="Table_20_Heading"><text:span text:style-name="Source_20_Text">&lt;td colspan='s'</text:span>&gt;</text:p>
          </table:table-cell>
          <table:table-cell office:value-type="string" table:style-name="tablecell">
            <text:p text:style-name="tablealignleft"> Zellen über s Spalten verbinden</text:p>
          </table:table-cell>
        </table:table-row>
      </table:table>
      <text:h text:style-name="Heading_20_2" text:outline-level="2"><text:bookmark-start text:name="__RefHeading___aufgaben_4"/><text:bookmark-start text:name="aufgaben"/>Aufgaben<text:bookmark-end text:name="__RefHeading___aufgaben_4"/><text:bookmark-end text:name="aufgaben"/></text:h>
      <text:p text:style-name="Text_20_body"><text:span text:style-name="Strong_20_Emphasis">Aufgabe 1</text:span></text:p>
      <text:p text:style-name="Text_20_body">Teste den HTML-Quelltext des Beispiels 1!</text:p>
      <text:p text:style-name="Text_20_body"><text:span text:style-name="Strong_20_Emphasis">Aufgabe 2</text:span></text:p>
      <text:p text:style-name="Text_20_body">Erstelle eine Tabelle nach der folgenden Vorlage!</text:p>
      <text:p text:style-name="Text_20_body"><draw:frame draw:style-name="mediacenter" draw:name="1" text:anchor-type="paragraph" draw:z-index="1" svg:width="15.875cm" svg:height="16.253978779841cm"><draw:image xlink:href="Pictures/7fa85cd4e2ba4a769e9b6f860b479985.png" xlink:type="simple" xlink:show="embed" xlink:actuate="onLoad"/></draw:frame></text:p>
      <text:p text:style-name="Text_20_body"><text:span text:style-name="Strong_20_Emphasis">Aufgabe 3</text:span></text:p>
      <text:p text:style-name="Text_20_body">Informiere dich dich unter <text:a xlink:type="simple" xlink:href="https://wiki.selfhtml.org/wiki/HTML/Tabellen" text:style-name="Internet_20_link" text:visited-style-name="Visited_20_Internet_20_Link">https://wiki.selfhtml.org/wiki/HTML/Tabellen</text:a> über weitere Tabellenattribute und teste sie!</text:p>
      <text:p text:style-name="Text_20_body"><text:a xlink:type="simple" xlink:href="https://herrmix.de/dokuwiki/doku.php?id=html:loesungen:tabellen" text:style-name="Internet_20_link" text:visited-style-name="Visited_20_Internet_20_Link"> &gt;&gt; Tabellen (Lösungen)</text:a></text:p>
      <text:p text:style-name="Text_20_body"><text:a xlink:type="simple" xlink:href="https://herrmix.de/dokuwiki/doku.php?id=html:hyperlinks" text:style-name="Internet_20_link" text:visited-style-name="Visited_20_Internet_20_Link"> &gt;&gt; Hyperlink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3::51:15</meta:creation-date>
    <dc:creator>Generated</dc:creator>
    <dc:date>2026-08-24T13::51:15</dc:date>
    <dc:language>en-US</dc:language>
    <meta:editing-cycles>1</meta:editing-cycles>
    <meta:editing-duration>PT0S</meta:editing-duration>
    <dc:title>html:tabellen</dc:title>
  </office:meta>
</office:document-meta>
</file>