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d579c94255f05ac8d9ecf9f8834b645.png"/>
  <manifest:file-entry manifest:media-type="image/png" manifest:full-path="Pictures/97f228a4036937526644f48e260b4af2.png"/>
  <manifest:file-entry manifest:media-type="image/png" manifest:full-path="Pictures/da9df777a06a2beaf0e59ec78d8bc373.png"/>
  <manifest:file-entry manifest:media-type="image/png" manifest:full-path="Pictures/8da20c7dc6c65d5703e7638606a253af.png"/>
  <manifest:file-entry manifest:media-type="image/png" manifest:full-path="Pictures/c1d0841e23d1184d0e6bba367df2c3ac.png"/>
  <manifest:file-entry manifest:media-type="image/png" manifest:full-path="Pictures/43ba12642d22eef821541c37e7b72e72.png"/>
  <manifest:file-entry manifest:media-type="image/png" manifest:full-path="Pictures/44a24988263210180e7b9b1edf5f1b15.png"/>
  <manifest:file-entry manifest:media-type="image/png" manifest:full-path="Pictures/d24d3f3a4b23a4da551975412aea77a9.png"/>
  <manifest:file-entry manifest:media-type="image/png" manifest:full-path="Pictures/66fad9f8b112b17f3f6d70288f77c6e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tenbanken:relational:er"/><text:bookmark-start text:name="__RefHeading___entity-relationship-modell_er-modell_1"/><text:bookmark-start text:name="entity-relationship-modell_er-modell"/>Entity-Relationship-Modell (ER-Modell)<text:bookmark-end text:name="__RefHeading___entity-relationship-modell_er-modell_1"/><text:bookmark-end text:name="entity-relationship-modell_er-modell"/></text:h>
      <text:h text:style-name="Heading_20_2" text:outline-level="2"><text:bookmark-start text:name="__RefHeading___begriffe_2"/><text:bookmark-start text:name="begriffe"/>Begriffe<text:bookmark-end text:name="__RefHeading___begriffe_2"/><text:bookmark-end text:name="begriffe"/></text:h>
      <text:p text:style-name="Text_20_body">Bevor wir zu Beispielen für ER-Diagramme kommen, sollen die wichtigsten Begriffe geklärt werden:</text:p>
      <text:list text:style-name="List_20_1" text:continue-numbering="false">
        <text:list-item>
          <text:p text:style-name="List_20_1_Content_First"> <text:span text:style-name="Strong_20_Emphasis">Entität</text:span> (<text:span text:style-name="Strong_20_Emphasis">Entity</text:span>) - eindeutig identifizierbares Datenobjekt</text:p>
        </text:list-item>
        <text:list-item>
          <text:p text:style-name="List_20_1_Content"> <text:span text:style-name="Strong_20_Emphasis">Entitätsmenge</text:span> ( <text:span text:style-name="Strong_20_Emphasis">Entityklasse</text:span>) – Zusammenfassung von Entitäten mit gemeinsamen Eigenschaften</text:p>
        </text:list-item>
        <text:list-item>
          <text:p text:style-name="List_20_1_Content"> <text:span text:style-name="Strong_20_Emphasis">Attribut</text:span> – Eigenschaft der Entitätsmenge</text:p>
        </text:list-item>
        <text:list-item>
          <text:p text:style-name="List_20_1_Content"> <text:span text:style-name="Strong_20_Emphasis">Atributwert</text:span> - konkreter Wert eines Attributs</text:p>
        </text:list-item>
        <text:list-item>
          <text:p text:style-name="List_20_1_Content"> <text:span text:style-name="Strong_20_Emphasis">Primärschlüssel</text:span> – minimale Menge von Attributen zur eindeutigen Identifikation der Entität</text:p>
        </text:list-item>
        <text:list-item>
          <text:p text:style-name="List_20_1_Content_Last"> <text:span text:style-name="Strong_20_Emphasis">Relationship</text:span> – Beziehung zwischen Entitätsmengen</text:p>
        </text:list-item>
      </text:list>
      <text:p text:style-name="Text_20_body">Einige Begriffe im ER-Modell entsprechen Begriffen im objektorientierten Modell. So entspricht eine Entität einem Objekt und eine Entitätsmenge einer Klasse. Die Begriffe Attribut und Attributwert kommen in beiden Modellen vor.</text:p>
      <text:h text:style-name="Heading_20_2" text:outline-level="2"><text:bookmark-start text:name="__RefHeading___symbole_in_er-diagrammen_3"/><text:bookmark-start text:name="symbole_in_er-diagrammen"/>Symbole in ER-Diagrammen<text:bookmark-end text:name="__RefHeading___symbole_in_er-diagrammen_3"/><text:bookmark-end text:name="symbole_in_er-diagrammen"/></text:h>
      <text:p text:style-name="Text_20_body">Die folgenden Symbole werden in ER-Diagrammen verwendet:</text:p>
      <text:p text:style-name="Text_20_body"><draw:frame draw:style-name="mediacenter" draw:name="0" text:anchor-type="paragraph" draw:z-index="0" svg:width="10.583333333333cm" svg:height="5.5911949685535cm"><draw:image xlink:href="Pictures/fd579c94255f05ac8d9ecf9f8834b645.png" xlink:type="simple" xlink:show="embed" xlink:actuate="onLoad"/></draw:frame></text:p>
      <text:h text:style-name="Heading_20_2" text:outline-level="2"><text:bookmark-start text:name="__RefHeading___relationstypen_4"/><text:bookmark-start text:name="relationstypen"/>Relationstypen<text:bookmark-end text:name="__RefHeading___relationstypen_4"/><text:bookmark-end text:name="relationstypen"/></text:h>
      <text:p text:style-name="Text_20_body">Insgesamt gibt es zwischen zwei Entitätsmengen drei grundlegende Relationstypen. (Relationen zwischen drei oder Entitätsmengen sollen hier nicht betrachtet werden.)</text:p>
      <text:list text:style-name="List_20_1" text:continue-numbering="false">
        <text:list-item>
          <text:p text:style-name="LastListParagraph_List_20_1_Content_First"> Bei einer <text:span text:style-name="Strong_20_Emphasis">1-1-Relation</text:span> ist jedem Element der Entitätsmengen A ein Element der Entitätsmengen B zugeordnet und jedem Element der Entitätsmenge B das entsprechende Element der Entitätsmenge A. Es handelt sich also um eine <text:span text:style-name="Strong_20_Emphasis">eineindeutige Zuordnung</text:span>.   </text:p>
        </text:list-item>
      </text:list>
      <text:p text:style-name="Text_20_body"><draw:frame draw:style-name="mediacenter" draw:name="1" text:anchor-type="paragraph" draw:z-index="1" svg:width="10.583333333333cm" svg:height="2.2984006734007cm"><draw:image xlink:href="Pictures/97f228a4036937526644f48e260b4af2.png" xlink:type="simple" xlink:show="embed" xlink:actuate="onLoad"/></draw:frame></text:p>
      <text:list text:style-name="List_20_1" text:continue-numbering="false">
        <text:list-item>
          <text:p text:style-name="LastListParagraph_List_20_1_Content_First"> Bei einer <text:span text:style-name="Strong_20_Emphasis">n-1-Relation</text:span> ist jedem Element der Entitätsmenge A ein Element der Entitätsmenge B zugeordnet. Einem Element der Entitätsmenge B können mehrere Elemente der Entitätsmenge A zugeordnet sein. Erhandelt sich also um eine <text:span text:style-name="Strong_20_Emphasis">eindeutige Zuordnung</text:span>.</text:p>
        </text:list-item>
      </text:list>
      <text:p text:style-name="Text_20_body"><draw:frame draw:style-name="mediacenter" draw:name="2" text:anchor-type="paragraph" draw:z-index="2" svg:width="10.583333333333cm" svg:height="2.2984006734007cm"><draw:image xlink:href="Pictures/da9df777a06a2beaf0e59ec78d8bc373.png" xlink:type="simple" xlink:show="embed" xlink:actuate="onLoad"/></draw:frame></text:p>
      <text:list text:style-name="List_20_1" text:continue-numbering="false">
        <text:list-item>
          <text:p text:style-name="LastListParagraph_List_20_1_Content_First"> Bei einer <text:span text:style-name="Strong_20_Emphasis">n-m-Relation</text:span> können jedem Element der Entitätsmenge A mehrere Elemente der Entitätsmenge B und jedem Element der Entitätsmenge B mehrere Elemente der Entitätsmenge A zugeordnet sein. Es handelt sich also um eine <text:span text:style-name="Strong_20_Emphasis">mehrdeutige</text:span> Zuordnung. </text:p>
        </text:list-item>
      </text:list>
      <text:p text:style-name="Text_20_body"><draw:frame draw:style-name="mediacenter" draw:name="3" text:anchor-type="paragraph" draw:z-index="3" svg:width="10.583333333333cm" svg:height="2.2984006734007cm"><draw:image xlink:href="Pictures/8da20c7dc6c65d5703e7638606a253af.png" xlink:type="simple" xlink:show="embed" xlink:actuate="onLoad"/></draw:frame></text:p>
      <text:p text:style-name="Text_20_body"><text:span text:style-name="Strong_20_Emphasis">Beispiele:</text:span></text:p>
      <text:list text:style-name="List_20_1" text:continue-numbering="false">
        <text:list-item>
          <text:p text:style-name="LastListParagraph_List_20_1_Content_First"> Ein Beispiel für eine <text:span text:style-name="Strong_20_Emphasis">1-1-Relation</text:span> ist die Beziehung „besitzt“ zwischen der Entitätsmenge „Erwachsene Person“ und der Entitätsmenge „Personalausweis“. Jede Person besitzt genau einen Personalausweis und zu einem Personalausweis gehört genau eine Person.</text:p>
        </text:list-item>
      </text:list>
      <text:p text:style-name="Text_20_body"><draw:frame draw:style-name="mediacenter" draw:name="4" text:anchor-type="paragraph" draw:z-index="4" svg:width="10.583333333333cm" svg:height="2.241789819376cm"><draw:image xlink:href="Pictures/c1d0841e23d1184d0e6bba367df2c3ac.png" xlink:type="simple" xlink:show="embed" xlink:actuate="onLoad"/></draw:frame></text:p>
      <text:list text:style-name="List_20_1" text:continue-numbering="false">
        <text:list-item>
          <text:p text:style-name="LastListParagraph_List_20_1_Content_First"> Ein Beispiel für eine <text:span text:style-name="Strong_20_Emphasis">n-1-Relation</text:span> ist die Beziehung „lernt in“ zwischen der Entitätsmenge „Schüler“ und der Entitätsmenge „Klasse“. Ein Schüler lernt in genau einer Klasse. In einer Klasse lernen mehrere Schüler.</text:p>
        </text:list-item>
      </text:list>
      <text:p text:style-name="Text_20_body"><draw:frame draw:style-name="mediacenter" draw:name="5" text:anchor-type="paragraph" draw:z-index="5" svg:width="10.583333333333cm" svg:height="2.2984006734007cm"><draw:image xlink:href="Pictures/43ba12642d22eef821541c37e7b72e72.png" xlink:type="simple" xlink:show="embed" xlink:actuate="onLoad"/></draw:frame></text:p>
      <text:list text:style-name="List_20_1" text:continue-numbering="false">
        <text:list-item>
          <text:p text:style-name="LastListParagraph_List_20_1_Content_First"> Ein Beispiel für eine für eine <text:span text:style-name="Strong_20_Emphasis">n-m-Relation</text:span> ist die Beziehung „unterrichtet“ zwischen den Entitätsmengen „Lehrer“ und „Schüler“. Ein Lehrer unterrichtet mehrere Schüler und ein Schüler wird von mehreren Lehrern unterrichtet.  </text:p>
        </text:list-item>
      </text:list>
      <text:p text:style-name="Text_20_body"><draw:frame draw:style-name="mediacenter" draw:name="6" text:anchor-type="paragraph" draw:z-index="6" svg:width="10.583333333333cm" svg:height="2.2984006734007cm"><draw:image xlink:href="Pictures/44a24988263210180e7b9b1edf5f1b15.png" xlink:type="simple" xlink:show="embed" xlink:actuate="onLoad"/></draw:frame></text:p>
      <text:h text:style-name="Heading_20_2" text:outline-level="2"><text:bookmark-start text:name="__RefHeading___beispiele_fuer_modellierungsaufgaben_5"/><text:bookmark-start text:name="beispiele_fuer_modellierungsaufgaben"/>Beispiele für Modellierungsaufgaben<text:bookmark-end text:name="__RefHeading___beispiele_fuer_modellierungsaufgaben_5"/><text:bookmark-end text:name="beispiele_fuer_modellierungsaufgaben"/></text:h>
      <text:p text:style-name="Text_20_body">Bei der Modellierung von realen Problemen in einer Datenbank kann es sehr viele verschiedene Lösungsmöglichkeiten geben. Deshalb gelten bei den folgenden Aufgaben einige Konventionen, damit die entsprechenden Lösungen möglichst eindeutig ausfallen.</text:p>
      <text:list text:style-name="List_20_1" text:continue-numbering="false">
        <text:list-item>
          <text:p text:style-name="List_20_1_Content_First"> Entitätsmengen werden durch Substantive beschrieben, hinter denen die entsprechenden Attribute in Klammern stehen.</text:p>
        </text:list-item>
        <text:list-item>
          <text:p text:style-name="List_20_1_Content"> Ein Primärschlüssel kann eine Kombination aus mehreren Attributen sein. Bei den folgenden Aufgaben wird es aber immer ein Attribut geben welches allein als Primärschlüssel geeignet ist. Dieses muss in der Regel selbst herausgefunden werden.</text:p>
        </text:list-item>
        <text:list-item>
          <text:p text:style-name="List_20_1_Content_Last"> Relationen werden durch Verben beschrieben werden. Auch eine Relation kann Attribute besitzen. Diese stehen dann hinter dem entsprechenden Verb in Klammern.</text:p>
        </text:list-item>
      </text:list>
      <text:p text:style-name="Text_20_body"><text:span text:style-name="Strong_20_Emphasis">Beispiel 1</text:span></text:p>
      <text:p text:style-name="Text_20_body">In einem Museum (name, adresse, fläche) befinden sich (seit) mehrere Kunstwerke (kennziffer, künstler, entstehungsjahr). Ein Kunstwerk befindet sich nur in einem Museum.</text:p>
      <text:p text:style-name="Text_20_body"><draw:frame draw:style-name="mediacenter" draw:name="7" text:anchor-type="paragraph" draw:z-index="7" svg:width="15.875cm" svg:height="6.0369718309859cm"><draw:image xlink:href="Pictures/d24d3f3a4b23a4da551975412aea77a9.png" xlink:type="simple" xlink:show="embed" xlink:actuate="onLoad"/></draw:frame></text:p>
      <text:p text:style-name="Text_20_body">Insgesamt sind zwei Entitätsmengen zu betrachten „Museum“ und „Kunstwerk“. Für die Entitätsmenge „Museum“ ist das Attribut name als Primärschlüssel geeignet, für die Entitätsmenge „Kunstwerk“ das Attribut kennziffer. Zwischen den beiden Entitätsmengen besteht die Relation „befindet sich“ mit dem Attribut seit. Da sich ein Kunstwerk in nur einem Museum befinden kann und sich in einem Museum mehrere Kunstwerke befinden ist die Relation vom Typ n zu 1. </text:p>
      <text:p text:style-name="Text_20_body"><text:span text:style-name="Strong_20_Emphasis">Beispiel 2</text:span></text:p>
      <text:p text:style-name="Text_20_body">In der gymnasialen Oberstufe einer Schule gibt es Kurse(kursnr, fach, art, bezeichnung), Lehrer(kürzel, name, fächer) und Schüler(schnr, name, stufe). Ein Lehrer unterrichtet mehrere Kurse. Ein Kurs wird nur von einem Lehrer unterrichtet. Ein Schüler belegt mehrere Kurse  mit bestimmten Noten (noten). Ein Kurs wird von mehreren Schülern belegt. Ein Lehrer ist Tutor mehrerer Schüler. Ein Schüler hat nur einen Tutor.</text:p>
      <text:p text:style-name="Text_20_body"><draw:frame draw:style-name="mediacenter" draw:name="8" text:anchor-type="paragraph" draw:z-index="8" svg:width="15.875cm" svg:height="9.454811443433cm"><draw:image xlink:href="Pictures/66fad9f8b112b17f3f6d70288f77c6e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1::32:55</meta:creation-date>
    <dc:creator>Generated</dc:creator>
    <dc:date>2026-08-25T11::32:55</dc:date>
    <dc:language>en-US</dc:language>
    <meta:editing-cycles>1</meta:editing-cycles>
    <meta:editing-duration>PT0S</meta:editing-duration>
    <dc:title>datenbanken:relational:er</dc:title>
  </office:meta>
</office:document-meta>
</file>