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nbanken:relat"/><text:bookmark-start text:name="__RefHeading___relationale_datenmodellierung_1"/><text:bookmark-start text:name="relationale_datenmodellierung"/>Relationale Datenmodellierung<text:bookmark-end text:name="__RefHeading___relationale_datenmodellierung_1"/><text:bookmark-end text:name="relationale_datenmodellierung"/></text:h>
      <text:p text:style-name="Text_20_body">In diesem Abschnitt wird erklärt, wie man die konzeptionelle Ebene einer Datenbank entwirft. Dazu erstellt man zunächst ein ER-Diagramm. Daraus leitet man das relationale Modell (die Tabellen) ab. </text:p>
      <text:h text:style-name="Heading_20_2" text:outline-level="2"><text:bookmark-start text:name="__RefHeading___entity-relationship-modell_er-modell_2"/><text:bookmark-start text:name="entity-relationship-modell_er-modell"/>Entity-Relationship-Modell (ER-Modell)<text:bookmark-end text:name="__RefHeading___entity-relationship-modell_er-modell_2"/><text:bookmark-end text:name="entity-relationship-modell_er-model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12:23</meta:creation-date>
    <dc:creator>Generated</dc:creator>
    <dc:date>2026-08-25T10::12:23</dc:date>
    <dc:language>en-US</dc:language>
    <meta:editing-cycles>1</meta:editing-cycles>
    <meta:editing-duration>PT0S</meta:editing-duration>
    <dc:title>datenbanken:relat</dc:title>
  </office:meta>
</office:document-meta>
</file>